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family="graphic" style:name="a0" style:parent-style-name="Graphics">
      <style:graphic-properties fo:border="0.04167in solid #000000" fo:background-color="transparent" fo:clip="rect(0.17054in, 0in, 0in, 0.66819in)" style:shadow="0.02946in 0.02946in 0pc #000000" draw:luminance="0%" draw:contrast="0%"/>
    </style:style>
  </office:automatic-styles>
  <office:body>
    <office:text text:use-soft-page-breaks="true">
      <text:p text:style-name="P1"><draw:frame draw:style-name="a0" draw:name="Picture 1" text:anchor-type="as-char" svg:x="0in" svg:y="0in" svg:width="3.87211in" svg:height="5.45562in" style:rel-width="scale" style:rel-height="scale"><draw:image xlink:href="media/image1.emf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unford, Nurhan</meta:initial-creator>
    <dc:creator>Dunford, Nurhan</dc:creator>
    <meta:creation-date>2023-05-16T15:59:00Z</meta:creation-date>
    <dc:date>2023-05-16T16:04:00Z</dc:date>
    <meta:template xlink:href="Normal" xlink:type="simple"/>
    <meta:editing-cycles>2</meta:editing-cycles>
    <meta:editing-duration>PT240S</meta:editing-duration>
    <meta:document-statistic meta:page-count="1" meta:paragraph-count="1" meta:word-count="0" meta:character-count="1" meta:row-count="1" meta:non-whitespace-character-count="1"/>
  </office:meta>
</office:document-meta>
</file>