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3646in"/>
    </style:style>
    <style:style style:name="co2" style:family="table-column">
      <style:table-column-properties fo:break-before="auto" style:column-width="0.85in"/>
    </style:style>
    <style:style style:name="co3" style:family="table-column">
      <style:table-column-properties fo:break-before="auto" style:column-width="0.4217in"/>
    </style:style>
    <style:style style:name="co4" style:family="table-column">
      <style:table-column-properties fo:break-before="auto" style:column-width="0.889in"/>
    </style:style>
    <style:style style:name="co5" style:family="table-column">
      <style:table-column-properties fo:break-before="auto" style:column-width="1.2252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ffff"/>
    </style:style>
    <style:style style:name="ce3" style:family="table-cell" style:parent-style-name="Default" style:data-style-name="N130"/>
    <style:style style:name="gr1" style:family="graphic">
      <style:graphic-properties draw:stroke="none" svg:stroke-color="#000000" draw:fill="none" draw:fill-color="#ffffff" fo:min-height="1.7988in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1.0669in"/>
      <style:paragraph-properties style:writing-mode="lr-tb"/>
    </style:style>
    <style:style style:name="P1" style:family="paragraph">
      <loext:graphic-properties draw:fill="none" draw:fill-color="#ffffff"/>
      <style:paragraph-properties style:writing-mode="lr-tb"/>
    </style:style>
    <style:style style:name="T1" style:family="text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model_performance_cnn" table:style-name="ta1">
        <table:shapes>
          <draw:frame draw:z-index="0" draw:name="Text Frame 1" draw:style-name="gr1" draw:text-style-name="P1" svg:width="6.774in" svg:height="1.7988in" svg:x="0.0756in" svg:y="0.1673in">
            <draw:text-box>
              <text:p><text:span text:style-name="T1">Supplementary table 2</text:span> CNN-Model performances across A. thaliana, S. bicolor, S. lycopersicum and Z. mays.</text:p>
              <text:p/>
              <text:p>Model performance of convolutional neural networks for plant species using accuracy and area under receiver operating characteristic curve (auROC) metrics</text:p>
            </draw:text-box>
          </draw:frame>
        </table:shapes>
        <table:table-column table:style-name="co1" table:number-columns-repeated="2" table:default-cell-style-name="ce3"/>
        <table:table-column table:style-name="co2" table:default-cell-style-name="Default"/>
        <table:table-column table:style-name="co3" table:default-cell-style-name="Default"/>
        <table:table-column table:style-name="co4" table:number-columns-repeated="4" table:default-cell-style-name="Default"/>
        <table:table-row table:style-name="ro1" table:number-rows-repeated="12">
          <table:table-cell table:style-name="ce1" table:number-columns-repeated="8"/>
        </table:table-row>
        <table:table-row table:style-name="ro1" table:number-rows-repeated="2">
          <table:table-cell table:style-name="Default" table:number-columns-repeated="2"/>
          <table:table-cell table:number-columns-repeated="6"/>
        </table:table-row>
        <table:table-row table:style-name="ro1">
          <table:table-cell table:style-name="Default" office:value-type="string" calcext:value-type="string">
            <text:p>val_acc</text:p>
          </table:table-cell>
          <table:table-cell table:style-name="Default" office:value-type="string" calcext:value-type="string">
            <text:p>val_auROC</text:p>
          </table:table-cell>
          <table:table-cell office:value-type="string" calcext:value-type="string">
            <text:p>plant</text:p>
          </table:table-cell>
          <table:table-cell office:value-type="string" calcext:value-type="string">
            <text:p>case</text:p>
          </table:table-cell>
          <table:table-cell table:number-columns-repeated="4"/>
        </table:table-row>
        <table:table-row table:style-name="ro1">
          <table:table-cell office:value-type="float" office:value="0.802197802197802" calcext:value-type="float">
            <text:p>0.80220</text:p>
          </table:table-cell>
          <table:table-cell office:value-type="float" office:value="0.88394060468722" calcext:value-type="float">
            <text:p>0.88394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00610500610501" calcext:value-type="float">
            <text:p>0.50061</text:p>
          </table:table-cell>
          <table:table-cell office:value-type="float" office:value="0.530714413501103" calcext:value-type="float">
            <text:p>0.53071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57954545454545" calcext:value-type="float">
            <text:p>0.85795</text:p>
          </table:table-cell>
          <table:table-cell office:value-type="float" office:value="0.922521033653846" calcext:value-type="float">
            <text:p>0.92252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606060606060606" calcext:value-type="float">
            <text:p>0.60606</text:p>
          </table:table-cell>
          <table:table-cell office:value-type="float" office:value="0.526186899038462" calcext:value-type="float">
            <text:p>0.52619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70786516853933" calcext:value-type="float">
            <text:p>0.87079</text:p>
          </table:table-cell>
          <table:table-cell office:value-type="float" office:value="0.940315694865745" calcext:value-type="float">
            <text:p>0.94032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640449438202247" calcext:value-type="float">
            <text:p>0.64045</text:p>
          </table:table-cell>
          <table:table-cell office:value-type="float" office:value="0.689445006179081" calcext:value-type="float">
            <text:p>0.68945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40399002493765" calcext:value-type="float">
            <text:p>0.84040</text:p>
          </table:table-cell>
          <table:table-cell office:value-type="float" office:value="0.91501219087426" calcext:value-type="float">
            <text:p>0.91501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06234413965087" calcext:value-type="float">
            <text:p>0.50623</text:p>
          </table:table-cell>
          <table:table-cell office:value-type="float" office:value="0.553652286410907" calcext:value-type="float">
            <text:p>0.55365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18476499189627" calcext:value-type="float">
            <text:p>0.81848</text:p>
          </table:table-cell>
          <table:table-cell office:value-type="float" office:value="0.905731668267691" calcext:value-type="float">
            <text:p>0.90573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62398703403566" calcext:value-type="float">
            <text:p>0.56240</text:p>
          </table:table-cell>
          <table:table-cell office:value-type="float" office:value="0.525312199807877" calcext:value-type="float">
            <text:p>0.52531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65993265993266" calcext:value-type="float">
            <text:p>0.76599</text:p>
          </table:table-cell>
          <table:table-cell office:value-type="float" office:value="0.855132971118101" calcext:value-type="float">
            <text:p>0.85513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63973063973064" calcext:value-type="float">
            <text:p>0.56397</text:p>
          </table:table-cell>
          <table:table-cell office:value-type="float" office:value="0.590780669144981" calcext:value-type="float">
            <text:p>0.59078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87096774193548" calcext:value-type="float">
            <text:p>0.78710</text:p>
          </table:table-cell>
          <table:table-cell office:value-type="float" office:value="0.867350344929901" calcext:value-type="float">
            <text:p>0.86735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41935483870968" calcext:value-type="float">
            <text:p>0.54194</text:p>
          </table:table-cell>
          <table:table-cell office:value-type="float" office:value="0.584192567316965" calcext:value-type="float">
            <text:p>0.58419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58542141230068" calcext:value-type="float">
            <text:p>0.75854</text:p>
          </table:table-cell>
          <table:table-cell office:value-type="float" office:value="0.850199484664616" calcext:value-type="float">
            <text:p>0.85020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28473804100228" calcext:value-type="float">
            <text:p>0.52847</text:p>
          </table:table-cell>
          <table:table-cell office:value-type="float" office:value="0.548769844568199" calcext:value-type="float">
            <text:p>0.54877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22622107969152" calcext:value-type="float">
            <text:p>0.82262</text:p>
          </table:table-cell>
          <table:table-cell office:value-type="float" office:value="0.884225874867444" calcext:value-type="float">
            <text:p>0.88423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29562982005141" calcext:value-type="float">
            <text:p>0.52956</text:p>
          </table:table-cell>
          <table:table-cell office:value-type="float" office:value="0.570466595970307" calcext:value-type="float">
            <text:p>0.57047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07588075880759" calcext:value-type="float">
            <text:p>0.80759</text:p>
          </table:table-cell>
          <table:table-cell office:value-type="float" office:value="0.881640036177269" calcext:value-type="float">
            <text:p>0.88164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20325203252033" calcext:value-type="float">
            <text:p>0.52033</text:p>
          </table:table-cell>
          <table:table-cell office:value-type="float" office:value="0.544256858607175" calcext:value-type="float">
            <text:p>0.54426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65243902439024" calcext:value-type="float">
            <text:p>0.76524</text:p>
          </table:table-cell>
          <table:table-cell office:value-type="float" office:value="0.836346726190476" calcext:value-type="float">
            <text:p>0.83635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15243902439024" calcext:value-type="float">
            <text:p>0.51524</text:p>
          </table:table-cell>
          <table:table-cell office:value-type="float" office:value="0.444010416666667" calcext:value-type="float">
            <text:p>0.44401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10810810810811" calcext:value-type="float">
            <text:p>0.81081</text:p>
          </table:table-cell>
          <table:table-cell office:value-type="float" office:value="0.889764705882353" calcext:value-type="float">
            <text:p>0.88976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48648648648649" calcext:value-type="float">
            <text:p>0.54865</text:p>
          </table:table-cell>
          <table:table-cell office:value-type="float" office:value="0.537676470588235" calcext:value-type="float">
            <text:p>0.53768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30188679245283" calcext:value-type="float">
            <text:p>0.83019</text:p>
          </table:table-cell>
          <table:table-cell office:value-type="float" office:value="0.9054635234151" calcext:value-type="float">
            <text:p>0.90546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60377358490566" calcext:value-type="float">
            <text:p>0.60377</text:p>
          </table:table-cell>
          <table:table-cell office:value-type="float" office:value="0.64371615164065" calcext:value-type="float">
            <text:p>0.64372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79710144927536" calcext:value-type="float">
            <text:p>0.77971</text:p>
          </table:table-cell>
          <table:table-cell office:value-type="float" office:value="0.856262626262626" calcext:value-type="float">
            <text:p>0.85626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47826086956522" calcext:value-type="float">
            <text:p>0.54783</text:p>
          </table:table-cell>
          <table:table-cell office:value-type="float" office:value="0.551616161616162" calcext:value-type="float">
            <text:p>0.55162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66233766233766" calcext:value-type="float">
            <text:p>0.76623</text:p>
          </table:table-cell>
          <table:table-cell office:value-type="float" office:value="0.85992286115007" calcext:value-type="float">
            <text:p>0.85992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0974025974026" calcext:value-type="float">
            <text:p>0.50974</text:p>
          </table:table-cell>
          <table:table-cell office:value-type="float" office:value="0.540059607293128" calcext:value-type="float">
            <text:p>0.54006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85714285714286" calcext:value-type="float">
            <text:p>0.78571</text:p>
          </table:table-cell>
          <table:table-cell office:value-type="float" office:value="0.890882121169981" calcext:value-type="float">
            <text:p>0.89088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40816326530612" calcext:value-type="float">
            <text:p>0.54082</text:p>
          </table:table-cell>
          <table:table-cell office:value-type="float" office:value="0.55254253001437" calcext:value-type="float">
            <text:p>0.55254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68518518518518" calcext:value-type="float">
            <text:p>0.76852</text:p>
          </table:table-cell>
          <table:table-cell office:value-type="float" office:value="0.825530243519246" calcext:value-type="float">
            <text:p>0.82553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61728395061728" calcext:value-type="float">
            <text:p>0.56173</text:p>
          </table:table-cell>
          <table:table-cell office:value-type="float" office:value="0.582246661429694" calcext:value-type="float">
            <text:p>0.58225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79596977329975" calcext:value-type="float">
            <text:p>0.77960</text:p>
          </table:table-cell>
          <table:table-cell office:value-type="float" office:value="0.853488652901438" calcext:value-type="float">
            <text:p>0.85349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20151133501259" calcext:value-type="float">
            <text:p>0.52015</text:p>
          </table:table-cell>
          <table:table-cell office:value-type="float" office:value="0.526688401237981" calcext:value-type="float">
            <text:p>0.52669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5089605734767" calcext:value-type="float">
            <text:p>0.75090</text:p>
          </table:table-cell>
          <table:table-cell office:value-type="float" office:value="0.844517227150815" calcext:value-type="float">
            <text:p>0.84452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30465949820789" calcext:value-type="float">
            <text:p>0.53047</text:p>
          </table:table-cell>
          <table:table-cell office:value-type="float" office:value="0.474488085413658" calcext:value-type="float">
            <text:p>0.47449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86516853932584" calcext:value-type="float">
            <text:p>0.78652</text:p>
          </table:table-cell>
          <table:table-cell office:value-type="float" office:value="0.86299057678368" calcext:value-type="float">
            <text:p>0.86299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34510433386838" calcext:value-type="float">
            <text:p>0.53451</text:p>
          </table:table-cell>
          <table:table-cell office:value-type="float" office:value="0.461380345863105" calcext:value-type="float">
            <text:p>0.46138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82077393075356" calcext:value-type="float">
            <text:p>0.78208</text:p>
          </table:table-cell>
          <table:table-cell office:value-type="float" office:value="0.848970783532537" calcext:value-type="float">
            <text:p>0.84897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11201629327902" calcext:value-type="float">
            <text:p>0.51120</text:p>
          </table:table-cell>
          <table:table-cell office:value-type="float" office:value="0.52140604249668" calcext:value-type="float">
            <text:p>0.52141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" calcext:value-type="float">
            <text:p>0.80000</text:p>
          </table:table-cell>
          <table:table-cell office:value-type="float" office:value="0.81058520169573" calcext:value-type="float">
            <text:p>0.81059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751428571428571" calcext:value-type="float">
            <text:p>0.75143</text:p>
          </table:table-cell>
          <table:table-cell office:value-type="float" office:value="0.470477688912198" calcext:value-type="float">
            <text:p>0.47048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65395894428152" calcext:value-type="float">
            <text:p>0.76540</text:p>
          </table:table-cell>
          <table:table-cell office:value-type="float" office:value="0.833747412008282" calcext:value-type="float">
            <text:p>0.83375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27859237536657" calcext:value-type="float">
            <text:p>0.52786</text:p>
          </table:table-cell>
          <table:table-cell office:value-type="float" office:value="0.468840579710145" calcext:value-type="float">
            <text:p>0.46884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93594306049822" calcext:value-type="float">
            <text:p>0.79359</text:p>
          </table:table-cell>
          <table:table-cell office:value-type="float" office:value="0.83349091291102" calcext:value-type="float">
            <text:p>0.83349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94306049822064" calcext:value-type="float">
            <text:p>0.59431</text:p>
          </table:table-cell>
          <table:table-cell office:value-type="float" office:value="0.49359176384074" calcext:value-type="float">
            <text:p>0.49359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03389830508475" calcext:value-type="float">
            <text:p>0.70339</text:p>
          </table:table-cell>
          <table:table-cell office:value-type="float" office:value="0.794291629695356" calcext:value-type="float">
            <text:p>0.79429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84745762711864" calcext:value-type="float">
            <text:p>0.58475</text:p>
          </table:table-cell>
          <table:table-cell office:value-type="float" office:value="0.55039189588879" calcext:value-type="float">
            <text:p>0.55039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14925373134328" calcext:value-type="float">
            <text:p>0.81493</text:p>
          </table:table-cell>
          <table:table-cell office:value-type="float" office:value="0.861814814814815" calcext:value-type="float">
            <text:p>0.86181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97014925373134" calcext:value-type="float">
            <text:p>0.59701</text:p>
          </table:table-cell>
          <table:table-cell office:value-type="float" office:value="0.530777777777778" calcext:value-type="float">
            <text:p>0.53078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2051282051282" calcext:value-type="float">
            <text:p>0.82051</text:p>
          </table:table-cell>
          <table:table-cell office:value-type="float" office:value="0.901249577845323" calcext:value-type="float">
            <text:p>0.90125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98290598290598" calcext:value-type="float">
            <text:p>0.59829</text:p>
          </table:table-cell>
          <table:table-cell office:value-type="float" office:value="0.483991894630193" calcext:value-type="float">
            <text:p>0.48399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26086956521739" calcext:value-type="float">
            <text:p>0.82609</text:p>
          </table:table-cell>
          <table:table-cell office:value-type="float" office:value="0.904571246751869" calcext:value-type="float">
            <text:p>0.90457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61381074168798" calcext:value-type="float">
            <text:p>0.61381</text:p>
          </table:table-cell>
          <table:table-cell office:value-type="float" office:value="0.56581110462958" calcext:value-type="float">
            <text:p>0.56581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53138075313808" calcext:value-type="float">
            <text:p>0.75314</text:p>
          </table:table-cell>
          <table:table-cell office:value-type="float" office:value="0.845165843330981" calcext:value-type="float">
            <text:p>0.84517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73221757322176" calcext:value-type="float">
            <text:p>0.57322</text:p>
          </table:table-cell>
          <table:table-cell office:value-type="float" office:value="0.660127028934368" calcext:value-type="float">
            <text:p>0.66013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87610619469027" calcext:value-type="float">
            <text:p>0.78761</text:p>
          </table:table-cell>
          <table:table-cell office:value-type="float" office:value="0.863020176544767" calcext:value-type="float">
            <text:p>0.86302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39823008849557" calcext:value-type="float">
            <text:p>0.53982</text:p>
          </table:table-cell>
          <table:table-cell office:value-type="float" office:value="0.655658890290038" calcext:value-type="float">
            <text:p>0.65566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89256198347107" calcext:value-type="float">
            <text:p>0.78926</text:p>
          </table:table-cell>
          <table:table-cell office:value-type="float" office:value="0.868752172401807" calcext:value-type="float">
            <text:p>0.86875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08264462809917" calcext:value-type="float">
            <text:p>0.50826</text:p>
          </table:table-cell>
          <table:table-cell office:value-type="float" office:value="0.638512339242266" calcext:value-type="float">
            <text:p>0.63851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24175824175824" calcext:value-type="float">
            <text:p>0.82418</text:p>
          </table:table-cell>
          <table:table-cell office:value-type="float" office:value="0.890305010893246" calcext:value-type="float">
            <text:p>0.89031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78754578754579" calcext:value-type="float">
            <text:p>0.57875</text:p>
          </table:table-cell>
          <table:table-cell office:value-type="float" office:value="0.641938997821351" calcext:value-type="float">
            <text:p>0.64194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75757575757576" calcext:value-type="float">
            <text:p>0.77576</text:p>
          </table:table-cell>
          <table:table-cell office:value-type="float" office:value="0.811451280541654" calcext:value-type="float">
            <text:p>0.81145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21212121212121" calcext:value-type="float">
            <text:p>0.52121</text:p>
          </table:table-cell>
          <table:table-cell office:value-type="float" office:value="0.48645863997645" calcext:value-type="float">
            <text:p>0.48646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13186813186813" calcext:value-type="float">
            <text:p>0.81319</text:p>
          </table:table-cell>
          <table:table-cell office:value-type="float" office:value="0.853965183752418" calcext:value-type="float">
            <text:p>0.85397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76923076923077" calcext:value-type="float">
            <text:p>0.57692</text:p>
          </table:table-cell>
          <table:table-cell office:value-type="float" office:value="0.590183752417795" calcext:value-type="float">
            <text:p>0.59018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58793969849246" calcext:value-type="float">
            <text:p>0.75879</text:p>
          </table:table-cell>
          <table:table-cell office:value-type="float" office:value="0.821662571662572" calcext:value-type="float">
            <text:p>0.82166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653266331658292" calcext:value-type="float">
            <text:p>0.65327</text:p>
          </table:table-cell>
          <table:table-cell office:value-type="float" office:value="0.717649467649468" calcext:value-type="float">
            <text:p>0.71765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64285714285714" calcext:value-type="float">
            <text:p>0.76429</text:p>
          </table:table-cell>
          <table:table-cell office:value-type="float" office:value="0.865388579674294" calcext:value-type="float">
            <text:p>0.86539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92857142857143" calcext:value-type="float">
            <text:p>0.59286</text:p>
          </table:table-cell>
          <table:table-cell office:value-type="float" office:value="0.605236033807462" calcext:value-type="float">
            <text:p>0.60524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746753246753247" calcext:value-type="float">
            <text:p>0.74675</text:p>
          </table:table-cell>
          <table:table-cell office:value-type="float" office:value="0.798639455782313" calcext:value-type="float">
            <text:p>0.79864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float" office:value="0.564935064935065" calcext:value-type="float">
            <text:p>0.56494</text:p>
          </table:table-cell>
          <table:table-cell office:value-type="float" office:value="0.653061224489796" calcext:value-type="float">
            <text:p>0.65306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C</text:p>
          </table:table-cell>
          <table:table-cell table:number-columns-repeated="4"/>
        </table:table-row>
        <table:table-row table:style-name="ro1">
          <table:table-cell office:value-type="float" office:value="0.81962238705327" calcext:value-type="float">
            <text:p>0.81962</text:p>
          </table:table-cell>
          <table:table-cell office:value-type="float" office:value="0.898932770493004" calcext:value-type="float">
            <text:p>0.89893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26108374384237" calcext:value-type="float">
            <text:p>0.82611</text:p>
          </table:table-cell>
          <table:table-cell office:value-type="float" office:value="0.904085589478848" calcext:value-type="float">
            <text:p>0.90409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12690134724033" calcext:value-type="float">
            <text:p>0.81269</text:p>
          </table:table-cell>
          <table:table-cell office:value-type="float" office:value="0.889003641795205" calcext:value-type="float">
            <text:p>0.88900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05708562844266" calcext:value-type="float">
            <text:p>0.80571</text:p>
          </table:table-cell>
          <table:table-cell office:value-type="float" office:value="0.887011930367255" calcext:value-type="float">
            <text:p>0.88701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35493965131873" calcext:value-type="float">
            <text:p>0.83549</text:p>
          </table:table-cell>
          <table:table-cell office:value-type="float" office:value="0.911889581161564" calcext:value-type="float">
            <text:p>0.91189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08047493403694" calcext:value-type="float">
            <text:p>0.80805</text:p>
          </table:table-cell>
          <table:table-cell office:value-type="float" office:value="0.884123302106291" calcext:value-type="float">
            <text:p>0.88412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16360601001669" calcext:value-type="float">
            <text:p>0.81636</text:p>
          </table:table-cell>
          <table:table-cell office:value-type="float" office:value="0.889974129343371" calcext:value-type="float">
            <text:p>0.88997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29084588644264" calcext:value-type="float">
            <text:p>0.82908</text:p>
          </table:table-cell>
          <table:table-cell office:value-type="float" office:value="0.891552456196926" calcext:value-type="float">
            <text:p>0.89155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24342105263158" calcext:value-type="float">
            <text:p>0.82434</text:p>
          </table:table-cell>
          <table:table-cell office:value-type="float" office:value="0.907837133911502" calcext:value-type="float">
            <text:p>0.90784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15730337078652" calcext:value-type="float">
            <text:p>0.81573</text:p>
          </table:table-cell>
          <table:table-cell office:value-type="float" office:value="0.888328445747801" calcext:value-type="float">
            <text:p>0.88833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82569223785747" calcext:value-type="float">
            <text:p>0.78257</text:p>
          </table:table-cell>
          <table:table-cell office:value-type="float" office:value="0.87837641723356" calcext:value-type="float">
            <text:p>0.87838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71636363636364" calcext:value-type="float">
            <text:p>0.77164</text:p>
          </table:table-cell>
          <table:table-cell office:value-type="float" office:value="0.856996081734758" calcext:value-type="float">
            <text:p>0.85700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45085995085995" calcext:value-type="float">
            <text:p>0.74509</text:p>
          </table:table-cell>
          <table:table-cell office:value-type="float" office:value="0.84838648744626" calcext:value-type="float">
            <text:p>0.84839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99250936329588" calcext:value-type="float">
            <text:p>0.79925</text:p>
          </table:table-cell>
          <table:table-cell office:value-type="float" office:value="0.863355997619348" calcext:value-type="float">
            <text:p>0.86336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93988269794721" calcext:value-type="float">
            <text:p>0.79399</text:p>
          </table:table-cell>
          <table:table-cell office:value-type="float" office:value="0.865402918781726" calcext:value-type="float">
            <text:p>0.86540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10393258426966" calcext:value-type="float">
            <text:p>0.81039</text:p>
          </table:table-cell>
          <table:table-cell office:value-type="float" office:value="0.866075338802612" calcext:value-type="float">
            <text:p>0.86608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69230769230769" calcext:value-type="float">
            <text:p>0.76923</text:p>
          </table:table-cell>
          <table:table-cell office:value-type="float" office:value="0.861713071168698" calcext:value-type="float">
            <text:p>0.86171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97971918876755" calcext:value-type="float">
            <text:p>0.79797</text:p>
          </table:table-cell>
          <table:table-cell office:value-type="float" office:value="0.867487738684905" calcext:value-type="float">
            <text:p>0.86749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02333562113933" calcext:value-type="float">
            <text:p>0.80233</text:p>
          </table:table-cell>
          <table:table-cell office:value-type="float" office:value="0.84343831251344" calcext:value-type="float">
            <text:p>0.84344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59514170040486" calcext:value-type="float">
            <text:p>0.75951</text:p>
          </table:table-cell>
          <table:table-cell office:value-type="float" office:value="0.866301717912359" calcext:value-type="float">
            <text:p>0.86630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15895610913405" calcext:value-type="float">
            <text:p>0.71590</text:p>
          </table:table-cell>
          <table:table-cell office:value-type="float" office:value="0.783678121407479" calcext:value-type="float">
            <text:p>0.78368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73894436519258" calcext:value-type="float">
            <text:p>0.77389</text:p>
          </table:table-cell>
          <table:table-cell office:value-type="float" office:value="0.865054954068241" calcext:value-type="float">
            <text:p>0.86505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89428815004263" calcext:value-type="float">
            <text:p>0.78943</text:p>
          </table:table-cell>
          <table:table-cell office:value-type="float" office:value="0.875977360572485" calcext:value-type="float">
            <text:p>0.87598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8760490639122" calcext:value-type="float">
            <text:p>0.78760</text:p>
          </table:table-cell>
          <table:table-cell office:value-type="float" office:value="0.871872389356687" calcext:value-type="float">
            <text:p>0.87187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24836125273125" calcext:value-type="float">
            <text:p>0.82484</text:p>
          </table:table-cell>
          <table:table-cell office:value-type="float" office:value="0.900290191834309" calcext:value-type="float">
            <text:p>0.90029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87102473498233" calcext:value-type="float">
            <text:p>0.78710</text:p>
          </table:table-cell>
          <table:table-cell office:value-type="float" office:value="0.867775012132313" calcext:value-type="float">
            <text:p>0.86778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12170579779588" calcext:value-type="float">
            <text:p>0.81217</text:p>
          </table:table-cell>
          <table:table-cell office:value-type="float" office:value="0.884632041812258" calcext:value-type="float">
            <text:p>0.88463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06600425833925" calcext:value-type="float">
            <text:p>0.80660</text:p>
          </table:table-cell>
          <table:table-cell office:value-type="float" office:value="0.878784281073969" calcext:value-type="float">
            <text:p>0.87878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992863514719" calcext:value-type="float">
            <text:p>0.79929</text:p>
          </table:table-cell>
          <table:table-cell office:value-type="float" office:value="0.874985675997428" calcext:value-type="float">
            <text:p>0.87499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90656676950198" calcext:value-type="float">
            <text:p>0.79066</text:p>
          </table:table-cell>
          <table:table-cell office:value-type="float" office:value="0.868140133676222" calcext:value-type="float">
            <text:p>0.86814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26021180030257" calcext:value-type="float">
            <text:p>0.82602</text:p>
          </table:table-cell>
          <table:table-cell office:value-type="float" office:value="0.879734166721208" calcext:value-type="float">
            <text:p>0.87973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03942461374534" calcext:value-type="float">
            <text:p>0.80394</text:p>
          </table:table-cell>
          <table:table-cell office:value-type="float" office:value="0.883976867633498" calcext:value-type="float">
            <text:p>0.88398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9344262295082" calcext:value-type="float">
            <text:p>0.79344</text:p>
          </table:table-cell>
          <table:table-cell office:value-type="float" office:value="0.876723484848485" calcext:value-type="float">
            <text:p>0.87672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76" calcext:value-type="float">
            <text:p>0.77600</text:p>
          </table:table-cell>
          <table:table-cell office:value-type="float" office:value="0.851406770799294" calcext:value-type="float">
            <text:p>0.85141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70949720670391" calcext:value-type="float">
            <text:p>0.77095</text:p>
          </table:table-cell>
          <table:table-cell office:value-type="float" office:value="0.862025860385171" calcext:value-type="float">
            <text:p>0.86203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16494845360825" calcext:value-type="float">
            <text:p>0.81649</text:p>
          </table:table-cell>
          <table:table-cell office:value-type="float" office:value="0.890859538784067" calcext:value-type="float">
            <text:p>0.89086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781524926686217" calcext:value-type="float">
            <text:p>0.78152</text:p>
          </table:table-cell>
          <table:table-cell office:value-type="float" office:value="0.87141994478951" calcext:value-type="float">
            <text:p>0.87142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float" office:value="0.841148053424268" calcext:value-type="float">
            <text:p>0.84115</text:p>
          </table:table-cell>
          <table:table-cell office:value-type="float" office:value="0.918797107600591" calcext:value-type="float">
            <text:p>0.91880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48498233215548" calcext:value-type="float">
            <text:p>0.84850</text:p>
          </table:table-cell>
          <table:table-cell office:value-type="float" office:value="0.928118004351978" calcext:value-type="float">
            <text:p>0.92812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80189366351056" calcext:value-type="float">
            <text:p>0.88019</text:p>
          </table:table-cell>
          <table:table-cell office:value-type="float" office:value="0.949581423478482" calcext:value-type="float">
            <text:p>0.94958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47628174413033" calcext:value-type="float">
            <text:p>0.84763</text:p>
          </table:table-cell>
          <table:table-cell office:value-type="float" office:value="0.924881499992628" calcext:value-type="float">
            <text:p>0.92488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54744996772111" calcext:value-type="float">
            <text:p>0.85474</text:p>
          </table:table-cell>
          <table:table-cell office:value-type="float" office:value="0.935064398822674" calcext:value-type="float">
            <text:p>0.93506</text:p>
          </table:table-cell>
          <table:table-cell office:value-type="string" calcext:value-type="string">
            <text:p>Arabidopsis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50640593391773" calcext:value-type="float">
            <text:p>0.85064</text:p>
          </table:table-cell>
          <table:table-cell office:value-type="float" office:value="0.927765823016629" calcext:value-type="float">
            <text:p>0.92777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27466318991743" calcext:value-type="float">
            <text:p>0.82747</text:p>
          </table:table-cell>
          <table:table-cell office:value-type="float" office:value="0.917146129304938" calcext:value-type="float">
            <text:p>0.91715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50275413119679" calcext:value-type="float">
            <text:p>0.85028</text:p>
          </table:table-cell>
          <table:table-cell office:value-type="float" office:value="0.924503774056083" calcext:value-type="float">
            <text:p>0.92450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57142857142857" calcext:value-type="float">
            <text:p>0.85714</text:p>
          </table:table-cell>
          <table:table-cell office:value-type="float" office:value="0.934494888146573" calcext:value-type="float">
            <text:p>0.93449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4041126508717" calcext:value-type="float">
            <text:p>0.84041</text:p>
          </table:table-cell>
          <table:table-cell office:value-type="float" office:value="0.926308516570099" calcext:value-type="float">
            <text:p>0.92631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44727694090382" calcext:value-type="float">
            <text:p>0.84473</text:p>
          </table:table-cell>
          <table:table-cell office:value-type="float" office:value="0.922878372567989" calcext:value-type="float">
            <text:p>0.92288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43667546174143" calcext:value-type="float">
            <text:p>0.84367</text:p>
          </table:table-cell>
          <table:table-cell office:value-type="float" office:value="0.920524460014132" calcext:value-type="float">
            <text:p>0.92052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21925431274346" calcext:value-type="float">
            <text:p>0.82193</text:p>
          </table:table-cell>
          <table:table-cell office:value-type="float" office:value="0.90690280661932" calcext:value-type="float">
            <text:p>0.90690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32894736842105" calcext:value-type="float">
            <text:p>0.83289</text:p>
          </table:table-cell>
          <table:table-cell office:value-type="float" office:value="0.921268460280956" calcext:value-type="float">
            <text:p>0.92127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41198501872659" calcext:value-type="float">
            <text:p>0.84120</text:p>
          </table:table-cell>
          <table:table-cell office:value-type="float" office:value="0.91633431085044" calcext:value-type="float">
            <text:p>0.91633</text:p>
          </table:table-cell>
          <table:table-cell office:value-type="string" calcext:value-type="string">
            <text:p>Zea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4521107580572" calcext:value-type="float">
            <text:p>0.84521</text:p>
          </table:table-cell>
          <table:table-cell office:value-type="float" office:value="0.924254792826222" calcext:value-type="float">
            <text:p>0.92425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45788849347568" calcext:value-type="float">
            <text:p>0.84579</text:p>
          </table:table-cell>
          <table:table-cell office:value-type="float" office:value="0.923851238644816" calcext:value-type="float">
            <text:p>0.92385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37837837837838" calcext:value-type="float">
            <text:p>0.83784</text:p>
          </table:table-cell>
          <table:table-cell office:value-type="float" office:value="0.921517782260806" calcext:value-type="float">
            <text:p>0.92152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72252747252747" calcext:value-type="float">
            <text:p>0.87225</text:p>
          </table:table-cell>
          <table:table-cell office:value-type="float" office:value="0.940910844357711" calcext:value-type="float">
            <text:p>0.94091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59550561797753" calcext:value-type="float">
            <text:p>0.85955</text:p>
          </table:table-cell>
          <table:table-cell office:value-type="float" office:value="0.928406946588765" calcext:value-type="float">
            <text:p>0.92841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23823109843081" calcext:value-type="float">
            <text:p>0.82382</text:p>
          </table:table-cell>
          <table:table-cell office:value-type="float" office:value="0.913162319553805" calcext:value-type="float">
            <text:p>0.91316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65917602996255" calcext:value-type="float">
            <text:p>0.86592</text:p>
          </table:table-cell>
          <table:table-cell office:value-type="float" office:value="0.937548469709813" calcext:value-type="float">
            <text:p>0.93755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6817472698908" calcext:value-type="float">
            <text:p>0.86817</text:p>
          </table:table-cell>
          <table:table-cell office:value-type="float" office:value="0.941165159610072" calcext:value-type="float">
            <text:p>0.94117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37818181818182" calcext:value-type="float">
            <text:p>0.83782</text:p>
          </table:table-cell>
          <table:table-cell office:value-type="float" office:value="0.915202103355413" calcext:value-type="float">
            <text:p>0.91520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32532601235415" calcext:value-type="float">
            <text:p>0.83253</text:p>
          </table:table-cell>
          <table:table-cell office:value-type="float" office:value="0.91653861943581" calcext:value-type="float">
            <text:p>0.91654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52631578947368" calcext:value-type="float">
            <text:p>0.85263</text:p>
          </table:table-cell>
          <table:table-cell office:value-type="float" office:value="0.934504261835357" calcext:value-type="float">
            <text:p>0.93450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58504398826979" calcext:value-type="float">
            <text:p>0.85850</text:p>
          </table:table-cell>
          <table:table-cell office:value-type="float" office:value="0.922419187112239" calcext:value-type="float">
            <text:p>0.92242</text:p>
          </table:table-cell>
          <table:table-cell office:value-type="string" calcext:value-type="string">
            <text:p>Solan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06955287437899" calcext:value-type="float">
            <text:p>0.80696</text:p>
          </table:table-cell>
          <table:table-cell office:value-type="float" office:value="0.887424448007894" calcext:value-type="float">
            <text:p>0.88742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797056199821588" calcext:value-type="float">
            <text:p>0.79706</text:p>
          </table:table-cell>
          <table:table-cell office:value-type="float" office:value="0.887255775756148" calcext:value-type="float">
            <text:p>0.88726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02996914940502" calcext:value-type="float">
            <text:p>0.80300</text:p>
          </table:table-cell>
          <table:table-cell office:value-type="float" office:value="0.888901289604567" calcext:value-type="float">
            <text:p>0.88890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28449653702717" calcext:value-type="float">
            <text:p>0.82845</text:p>
          </table:table-cell>
          <table:table-cell office:value-type="float" office:value="0.904816413795002" calcext:value-type="float">
            <text:p>0.90482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18456883509834" calcext:value-type="float">
            <text:p>0.81846</text:p>
          </table:table-cell>
          <table:table-cell office:value-type="float" office:value="0.870655802081288" calcext:value-type="float">
            <text:p>0.87066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793994413407821" calcext:value-type="float">
            <text:p>0.79399</text:p>
          </table:table-cell>
          <table:table-cell office:value-type="float" office:value="0.87588968319075" calcext:value-type="float">
            <text:p>0.87589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31147540983607" calcext:value-type="float">
            <text:p>0.83115</text:p>
          </table:table-cell>
          <table:table-cell office:value-type="float" office:value="0.907202380952381" calcext:value-type="float">
            <text:p>0.90720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752" calcext:value-type="float">
            <text:p>0.75200</text:p>
          </table:table-cell>
          <table:table-cell office:value-type="float" office:value="0.83733089340566" calcext:value-type="float">
            <text:p>0.83733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26979472140762" calcext:value-type="float">
            <text:p>0.82698</text:p>
          </table:table-cell>
          <table:table-cell office:value-type="float" office:value="0.901013630089717" calcext:value-type="float">
            <text:p>0.90101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  <table:table-row table:style-name="ro1">
          <table:table-cell office:value-type="float" office:value="0.828865979381443" calcext:value-type="float">
            <text:p>0.82887</text:p>
          </table:table-cell>
          <table:table-cell office:value-type="float" office:value="0.907531923003621" calcext:value-type="float">
            <text:p>0.90753</text:p>
          </table:table-cell>
          <table:table-cell office:value-type="string" calcext:value-type="string">
            <text:p>Sorghum</text:p>
          </table:table-cell>
          <table:table-cell office:value-type="string" calcext:value-type="string">
            <text:p>SSRU</text:p>
          </table:table-cell>
          <table:table-cell table:number-columns-repeated="4"/>
        </table:table-row>
      </table:table>
      <table:table table:name="model_performance_random_forest" table:style-name="ta1">
        <table:shapes>
          <draw:frame draw:z-index="0" draw:name="Text Frame 2" draw:style-name="gr2" draw:text-style-name="P1" svg:width="6.2764in" svg:height="1.0669in" svg:x="0.1516in" svg:y="0.0835in">
            <draw:text-box>
              <text:p><text:span text:style-name="T1">Supplementary table 2</text:span> Random Forest model performances across A. thaliana, S. bicolor, S. lycopersicum and Z. mays.</text:p>
            </draw:text-box>
          </draw:frame>
        </table:shapes>
        <table:table-column table:style-name="co2" table:default-cell-style-name="Default"/>
        <table:table-column table:style-name="co1" table:default-cell-style-name="ce3"/>
        <table:table-column table:style-name="co5" table:default-cell-style-name="Default"/>
        <table:table-column table:style-name="co3" table:default-cell-style-name="Default"/>
        <table:table-column table:style-name="co4" table:number-columns-repeated="4" table:default-cell-style-name="Default"/>
        <table:table-row table:style-name="ro1" table:number-rows-repeated="6">
          <table:table-cell table:style-name="ce1" table:number-columns-repeated="8"/>
        </table:table-row>
        <table:table-row table:style-name="ro1">
          <table:table-cell/>
          <table:table-cell table:style-name="Default"/>
          <table:table-cell table:number-columns-repeated="6"/>
        </table:table-row>
        <table:table-row table:style-name="ro1">
          <table:table-cell office:value-type="string" calcext:value-type="string">
            <text:p>Species</text:p>
          </table:table-cell>
          <table:table-cell table:style-name="Default" office:value-type="string" calcext:value-type="string">
            <text:p>accuracy</text:p>
          </table:table-cell>
          <table:table-cell office:value-type="string" calcext:value-type="string">
            <text:p>task</text:p>
          </table:table-cell>
          <table:table-cell office:value-type="string" calcext:value-type="string">
            <text:p>case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553184910327767" calcext:value-type="float">
            <text:p>0.55318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563758389261745" calcext:value-type="float">
            <text:p>0.56376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556269430051813" calcext:value-type="float">
            <text:p>0.55627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565454545454545" calcext:value-type="float">
            <text:p>0.56545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547638326585695" calcext:value-type="float">
            <text:p>0.54764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51843731313534" calcext:value-type="float">
            <text:p>0.51844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518065268065268" calcext:value-type="float">
            <text:p>0.51807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514494580287371" calcext:value-type="float">
            <text:p>0.51449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526119402985075" calcext:value-type="float">
            <text:p>0.52612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544951225942526" calcext:value-type="float">
            <text:p>0.54495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517135155949172" calcext:value-type="float">
            <text:p>0.51714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513256288239293" calcext:value-type="float">
            <text:p>0.51326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528464017185822" calcext:value-type="float">
            <text:p>0.52846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529340348037232" calcext:value-type="float">
            <text:p>0.52934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535906642728905" calcext:value-type="float">
            <text:p>0.53591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599630314232902" calcext:value-type="float">
            <text:p>0.59963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584604715672677" calcext:value-type="float">
            <text:p>0.58460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30226700251889" calcext:value-type="float">
            <text:p>0.63023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598377281947262" calcext:value-type="float">
            <text:p>0.59838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59680928208847" calcext:value-type="float">
            <text:p>0.59681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590049053959355" calcext:value-type="float">
            <text:p>0.59005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00475624256837" calcext:value-type="float">
            <text:p>0.60048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07047872340426" calcext:value-type="float">
            <text:p>0.60705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594909090909091" calcext:value-type="float">
            <text:p>0.59491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02836879432624" calcext:value-type="float">
            <text:p>0.60284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40157093765341" calcext:value-type="float">
            <text:p>0.64016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10826210826211" calcext:value-type="float">
            <text:p>0.61083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35614245698279" calcext:value-type="float">
            <text:p>0.53561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25533639556876" calcext:value-type="float">
            <text:p>0.52553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40104296001987" calcext:value-type="float">
            <text:p>0.54010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49740932642487" calcext:value-type="float">
            <text:p>0.54974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49954170485793" calcext:value-type="float">
            <text:p>0.54995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39493293591654" calcext:value-type="float">
            <text:p>0.53949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50119331742244" calcext:value-type="float">
            <text:p>0.55012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36021926389976" calcext:value-type="float">
            <text:p>0.53602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2865213882163" calcext:value-type="float">
            <text:p>0.52865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5627147766323" calcext:value-type="float">
            <text:p>0.55627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809556313993174" calcext:value-type="float">
            <text:p>0.80956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824228028503563" calcext:value-type="float">
            <text:p>0.82423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833409402099498" calcext:value-type="float">
            <text:p>0.83341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806313536650615" calcext:value-type="float">
            <text:p>0.80631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826241134751773" calcext:value-type="float">
            <text:p>0.82624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804733727810651" calcext:value-type="float">
            <text:p>0.80473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781289506953224" calcext:value-type="float">
            <text:p>0.78129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788494077834179" calcext:value-type="float">
            <text:p>0.78849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802648171500631" calcext:value-type="float">
            <text:p>0.80265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823828345567476" calcext:value-type="float">
            <text:p>0.82383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794785534062237" calcext:value-type="float">
            <text:p>0.79479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801152737752161" calcext:value-type="float">
            <text:p>0.80115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788914198936978" calcext:value-type="float">
            <text:p>0.78891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813953488372093" calcext:value-type="float">
            <text:p>0.81395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766208251473477" calcext:value-type="float">
            <text:p>0.76621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882882882882883" calcext:value-type="float">
            <text:p>0.88288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872992700729927" calcext:value-type="float">
            <text:p>0.87299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885913853317811" calcext:value-type="float">
            <text:p>0.88591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849194729136164" calcext:value-type="float">
            <text:p>0.84919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852713178294574" calcext:value-type="float">
            <text:p>0.85271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853410740203193" calcext:value-type="float">
            <text:p>0.85341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866059817945384" calcext:value-type="float">
            <text:p>0.86606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869753979739508" calcext:value-type="float">
            <text:p>0.86975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831818181818182" calcext:value-type="float">
            <text:p>0.83182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863406408094435" calcext:value-type="float">
            <text:p>0.86341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895691609977324" calcext:value-type="float">
            <text:p>0.89569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895424836601307" calcext:value-type="float">
            <text:p>0.89542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83760312635693" calcext:value-type="float">
            <text:p>0.78376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69855072463768" calcext:value-type="float">
            <text:p>0.76986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61432506887052" calcext:value-type="float">
            <text:p>0.76143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45512143611404" calcext:value-type="float">
            <text:p>0.74551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69027134348114" calcext:value-type="float">
            <text:p>0.76903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71097046413502" calcext:value-type="float">
            <text:p>0.77110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22666666666667" calcext:value-type="float">
            <text:p>0.72267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61612620508326" calcext:value-type="float">
            <text:p>0.76161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50453720508167" calcext:value-type="float">
            <text:p>0.75045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85649409627611" calcext:value-type="float">
            <text:p>0.78565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S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46552257266543" calcext:value-type="float">
            <text:p>0.46552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4579653832568" calcext:value-type="float">
            <text:p>0.45797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472538860103627" calcext:value-type="float">
            <text:p>0.47254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458441558441558" calcext:value-type="float">
            <text:p>0.45844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481511470985155" calcext:value-type="float">
            <text:p>0.48151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483555909906319" calcext:value-type="float">
            <text:p>0.48356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4752331002331" calcext:value-type="float">
            <text:p>0.47523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476430552054449" calcext:value-type="float">
            <text:p>0.47643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485361653272101" calcext:value-type="float">
            <text:p>0.48536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477985763248088" calcext:value-type="float">
            <text:p>0.47799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48363496341933" calcext:value-type="float">
            <text:p>0.48363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485384092454113" calcext:value-type="float">
            <text:p>0.48538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491944146079484" calcext:value-type="float">
            <text:p>0.49194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498988263860785" calcext:value-type="float">
            <text:p>0.49899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495960502692998" calcext:value-type="float">
            <text:p>0.49596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387060998151571" calcext:value-type="float">
            <text:p>0.38706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389736477115118" calcext:value-type="float">
            <text:p>0.38974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421158690176322" calcext:value-type="float">
            <text:p>0.42116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40500338066261" calcext:value-type="float">
            <text:p>0.40500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3821609862219" calcext:value-type="float">
            <text:p>0.38216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395234758234057" calcext:value-type="float">
            <text:p>0.39523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397146254458977" calcext:value-type="float">
            <text:p>0.39715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380984042553191" calcext:value-type="float">
            <text:p>0.38098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417454545454545" calcext:value-type="float">
            <text:p>0.41745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382190701339638" calcext:value-type="float">
            <text:p>0.38219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399116347569956" calcext:value-type="float">
            <text:p>0.39912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404558404558405" calcext:value-type="float">
            <text:p>0.40456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16206482593037" calcext:value-type="float">
            <text:p>0.51621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18238313969198" calcext:value-type="float">
            <text:p>0.51824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22224981375714" calcext:value-type="float">
            <text:p>0.52222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07253886010363" calcext:value-type="float">
            <text:p>0.50725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27956003666361" calcext:value-type="float">
            <text:p>0.52796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26577247888723" calcext:value-type="float">
            <text:p>0.52658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35799522673031" calcext:value-type="float">
            <text:p>0.53580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25841816758027" calcext:value-type="float">
            <text:p>0.52584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20177562550444" calcext:value-type="float">
            <text:p>0.52018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511168384879725" calcext:value-type="float">
            <text:p>0.51117</text:p>
          </table:table-cell>
          <table:table-cell office:value-type="string" calcext:value-type="string">
            <text:p>Low-medium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661092150170648" calcext:value-type="float">
            <text:p>0.66109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684085510688836" calcext:value-type="float">
            <text:p>0.68409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673664993153811" calcext:value-type="float">
            <text:p>0.67366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663456393793472" calcext:value-type="float">
            <text:p>0.66346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Arabidopsis</text:p>
          </table:table-cell>
          <table:table-cell office:value-type="float" office:value="0.707446808510638" calcext:value-type="float">
            <text:p>0.70745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785714285714286" calcext:value-type="float">
            <text:p>0.78571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788874841972187" calcext:value-type="float">
            <text:p>0.78887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768189509306261" calcext:value-type="float">
            <text:p>0.76819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772383354350567" calcext:value-type="float">
            <text:p>0.77238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813664596273292" calcext:value-type="float">
            <text:p>0.81366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793103448275862" calcext:value-type="float">
            <text:p>0.79310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794668587896254" calcext:value-type="float">
            <text:p>0.79467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766894457099468" calcext:value-type="float">
            <text:p>0.76689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800172265288544" calcext:value-type="float">
            <text:p>0.80017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Zea</text:p>
          </table:table-cell>
          <table:table-cell office:value-type="float" office:value="0.765225933202358" calcext:value-type="float">
            <text:p>0.76523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33906633906634" calcext:value-type="float">
            <text:p>0.63391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36496350364964" calcext:value-type="float">
            <text:p>0.63650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71711292200233" calcext:value-type="float">
            <text:p>0.67171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45680819912152" calcext:value-type="float">
            <text:p>0.64568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26356589147287" calcext:value-type="float">
            <text:p>0.62636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61828737300435" calcext:value-type="float">
            <text:p>0.66183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4369310793238" calcext:value-type="float">
            <text:p>0.64369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5123010130246" calcext:value-type="float">
            <text:p>0.65123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33333333333333" calcext:value-type="float">
            <text:p>0.63333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44182124789207" calcext:value-type="float">
            <text:p>0.64418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62131519274376" calcext:value-type="float">
            <text:p>0.66213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lanum</text:p>
          </table:table-cell>
          <table:table-cell office:value-type="float" office:value="0.679738562091503" calcext:value-type="float">
            <text:p>0.67974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6118106817195" calcext:value-type="float">
            <text:p>0.76118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43768115942029" calcext:value-type="float">
            <text:p>0.74377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366391184573" calcext:value-type="float">
            <text:p>0.73664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66948257655755" calcext:value-type="float">
            <text:p>0.66948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55129053606883" calcext:value-type="float">
            <text:p>0.75513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25738396624473" calcext:value-type="float">
            <text:p>0.72574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696" calcext:value-type="float">
            <text:p>0.69600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26555652936021" calcext:value-type="float">
            <text:p>0.72656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25045372050817" calcext:value-type="float">
            <text:p>0.72505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  <table:table-row table:style-name="ro1">
          <table:table-cell office:value-type="string" calcext:value-type="string">
            <text:p>Sorghum</text:p>
          </table:table-cell>
          <table:table-cell office:value-type="float" office:value="0.744777475022707" calcext:value-type="float">
            <text:p>0.74478</text:p>
          </table:table-cell>
          <table:table-cell office:value-type="string" calcext:value-type="string">
            <text:p>Low-High</text:p>
          </table:table-cell>
          <table:table-cell office:value-type="string" calcext:value-type="string">
            <text:p>MSR</text:p>
          </table:table-cell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Noto Sans CJK SC" style:language-asian="zh" style:country-asian="CN" style:font-name-complex="Lohit Devanagari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21">
      <number:number number:decimal-places="14" loext:min-decimal-places="14" number:min-integer-digits="1"/>
    </number:number-style>
    <number:number-style style:name="N122">
      <number:number number:decimal-places="13" loext:min-decimal-places="13" number:min-integer-digits="1"/>
    </number:number-style>
    <number:number-style style:name="N123">
      <number:number number:decimal-places="12" loext:min-decimal-places="12" number:min-integer-digits="1"/>
    </number:number-style>
    <number:number-style style:name="N124">
      <number:number number:decimal-places="11" loext:min-decimal-places="11" number:min-integer-digits="1"/>
    </number:number-style>
    <number:number-style style:name="N125">
      <number:number number:decimal-places="10" loext:min-decimal-places="10" number:min-integer-digits="1"/>
    </number:number-style>
    <number:number-style style:name="N126">
      <number:number number:decimal-places="9" loext:min-decimal-places="9" number:min-integer-digits="1"/>
    </number:number-style>
    <number:number-style style:name="N127">
      <number:number number:decimal-places="8" loext:min-decimal-places="8" number:min-integer-digits="1"/>
    </number:number-style>
    <number:number-style style:name="N128">
      <number:number number:decimal-places="7" loext:min-decimal-places="7" number:min-integer-digits="1"/>
    </number:number-style>
    <number:number-style style:name="N129">
      <number:number number:decimal-places="6" loext:min-decimal-places="6" number:min-integer-digits="1"/>
    </number:number-style>
    <number:number-style style:name="N130">
      <number:number number:decimal-places="5" loext:min-decimal-places="5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4-1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date>2023-04-18T13:02:46.744949724</dc:date>
    <meta:editing-duration>PT4M33S</meta:editing-duration>
    <meta:editing-cycles>2</meta:editing-cycles>
    <meta:generator>LibreOffice/6.4.7.2$Linux_X86_64 LibreOffice_project/40$Build-2</meta:generator>
    <meta:document-statistic meta:table-count="2" meta:cell-count="1192" meta:object-count="2"/>
  </office:meta>
</office:document-meta>
</file>