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2010000070C00000AE8FCF7041CCC5CCFE6.png" manifest:media-type="image/png"/>
  <manifest:file-entry manifest:full-path="Pictures/10000201000006E100000952D54E277299CA419D.png" manifest:media-type="image/png"/>
  <manifest:file-entry manifest:full-path="Pictures/1000020100000B07000008A5B5DA1685D7D194D5.png" manifest:media-type="image/pn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Lohit Devanagari2" svg:font-family="'Lohit Devanagari'"/>
    <style:font-face style:name="Liberation Sans1" svg:font-family="'Liberation Sans', Arial" style:font-family-generic="roman" style:font-pitch="variable"/>
    <style:font-face style:name="Liberation Serif" svg:font-family="'Liberation Serif'" style:font-family-generic="roman" style:font-pitch="variable"/>
    <style:font-face style:name="Lohit Devanagari" svg:font-family="'Lohit Devanagari'" style:font-family-generic="roman" style:font-pitch="variable"/>
    <style:font-face style:name="Liberation Sans" svg:font-family="'Liberation Sans'" style:font-family-generic="swiss" style:font-pitch="variable"/>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break-before="page"/>
    </style:style>
    <style:style style:name="P2" style:family="paragraph">
      <style:paragraph-properties fo:text-align="justify"/>
    </style:style>
    <style:style style:name="P3" style:family="paragraph">
      <loext:graphic-properties draw:fill="none" draw:fill-color="#ffffff"/>
      <style:paragraph-properties fo:text-align="justify" style:writing-mode="lr-tb"/>
      <style:text-properties style:font-name="Liberation Sans1" fo:font-size="12pt" style:font-name-complex="Liberation Sans1"/>
    </style:style>
    <style:style style:name="T1" style:family="text">
      <style:text-properties fo:color="#000000" style:font-name="Liberation Sans1" fo:font-size="12pt" fo:font-weight="bold" style:font-weight-asian="bold" style:font-name-complex="Liberation Sans1" style:font-weight-complex="bold"/>
    </style:style>
    <style:style style:name="T2" style:family="text">
      <style:text-properties fo:color="#000000" style:font-name="Liberation Sans1" fo:font-size="12pt" style:font-name-complex="Liberation Sans1"/>
    </style:style>
    <style:style style:name="T3" style:family="text">
      <style:text-properties style:font-name="Liberation Sans1" fo:font-size="12pt" style:font-name-complex="Liberation Sans1"/>
    </style:style>
    <style:style style:name="T4" style:family="text">
      <style:text-properties fo:color="#000000" style:font-name="Liberation Sans1" fo:font-size="12pt" fo:font-style="italic" fo:font-weight="bold" style:font-style-asian="italic" style:font-weight-asian="bold" style:font-name-complex="Liberation Sans1" style:font-style-complex="italic" style:font-weight-complex="bold"/>
    </style:style>
    <style:style style:name="T5" style:family="text">
      <style:text-properties fo:color="#000000" style:font-name="Liberation Sans1" fo:font-size="12pt" fo:font-weight="normal" style:font-weight-asian="normal" style:font-name-complex="Liberation Sans1" style:font-weight-complex="normal"/>
    </style:style>
    <style:style style:name="T6" style:family="text">
      <style:text-properties fo:color="#000000" style:font-name="Liberation Sans1" fo:font-size="12pt" fo:font-style="italic" fo:font-weight="normal" style:font-style-asian="italic" style:font-weight-asian="normal" style:font-name-complex="Liberation Sans1" style:font-style-complex="italic" style:font-weight-complex="normal"/>
    </style:style>
    <style:style style:name="fr1" style:family="graphic" style:parent-style-name="Graphics">
      <style:graphic-properties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1.3425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1.5339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Standard"/>
      <text:p text:style-name="Standard"/>
      <text:p text:style-name="Standard"/>
      <text:p text:style-name="Standard"><draw:frame draw:style-name="fr1" draw:name="Image2" text:anchor-type="char" svg:width="6.6929in" svg:height="5.2465in" draw:z-index="5"><draw:image xlink:href="Pictures/1000020100000B07000008A5B5DA1685D7D194D5.png" xlink:type="simple" xlink:show="embed" xlink:actuate="onLoad" loext:mime-type="image/png"/></draw:frame></text:p>
      <text:p text:style-name="Standard"/>
      <text:p text:style-name="Standard"><draw:frame text:anchor-type="paragraph" draw:z-index="0" draw:name="Shape2_3" draw:style-name="gr2" draw:text-style-name="P3" svg:width="7.3161in" svg:height="2.1094in" svg:x="-0.411in" svg:y="0.2193in"><draw:text-box><text:p text:style-name="P2"><text:span text:style-name="T1">Fig. S1 Chord diagrams showing the relative abundance of glycoside hydrolases (GHs) with signal peptides in metagenome-assembled genomes (MAGs) and their corresponding transcripts. </text:span><text:span text:style-name="T5">The GHs were grouped at the family level and according to their putative substrates (top of each chord) and the top 3 taxa (at the family level) contributing the GHs (bottom of each chord). Chord (a) displays the contribution of GHs from different families in metagenomes, while chord (b) shows its corresponding GH transcripts from the hindgut of </text:span><text:span text:style-name="T6">E. pulchripes</text:span><text:span text:style-name="T5">. Chord (c) shows the abundance of GHs at the family level in metagenomes, while chord (d) displays its corresponding GH transcripts from the hindgut of </text:span><text:span text:style-name="T6">G. connexa</text:span><text:span text:style-name="T5">. The pair-end reads of both library types were mapped to the genes to get the coverage and calculate the relative abundance in Transcript Per Million (TPM). <text:s/>The mean TPM was calculated from the three replicate samples and summed for each taxonomic level.</text:span></text:p></draw:text-box></draw:frame></text:p>
      <text:p text:style-name="P1"><draw:frame draw:style-name="fr2" draw:name="Image3" text:anchor-type="char" svg:x="0.1134in" svg:y="-0.3646in" svg:width="6.6929in" svg:height="9.0681in" draw:z-index="4"><draw:image xlink:href="Pictures/10000201000006E100000952D54E277299CA419D.png" xlink:type="simple" xlink:show="embed" xlink:actuate="onLoad" loext:mime-type="image/png"/></draw:frame></text:p>
      <text:p text:style-name="Standard"><draw:frame text:anchor-type="paragraph" draw:z-index="1" draw:name="Shape2_1" draw:style-name="gr2" draw:text-style-name="P3" svg:width="7.5295in" svg:height="1.5343in" svg:x="-0.3472in" svg:y="0.0929in"><draw:text-box><text:p text:style-name="P2"><text:span text:style-name="T1">Fig. S2 Relative abundance and taxonomic distribution of genes involved in acetogenesis, hydrogen sensing/evolution/bifurcation (hydrogenases) and sulfur cycling in the metagenomic (MG) and metatranscriptomic (MT) contigs from the hindguts of </text:span><text:span text:style-name="T4">E. Pulchripes</text:span><text:span text:style-name="T1"> and </text:span><text:span text:style-name="T4">G. connexa.</text:span><text:span text:style-name="T1"> </text:span><text:span text:style-name="T2">(a) Boxplots showing the relative abundance of the bacterial genes for a function within a phylum. (b) Taxonomic distribution of genes and transcripts at the phylum level. </text:span><text:span text:style-name="T3">The pair-end reads from metagenomes and metatranscriptomes were mapped to all the genes to get their coverages and averaged to estimate their relative abundance in transcript per kilobase million (TPM). </text:span></text:p></draw:text-box></draw:frame></text:p>
      <text:p text:style-name="Standard"/>
      <text:p text:style-name="Standard"/>
      <text:p text:style-name="Standard"/>
      <text:p text:style-name="Standard"/>
      <text:p text:style-name="Standard"/>
      <text:p text:style-name="Standard"><draw:frame text:anchor-type="paragraph" draw:z-index="2" draw:name="Shape2_4" draw:style-name="gr1" draw:text-style-name="P3" svg:width="7.5295in" svg:height="1.3425in" svg:x="-0.4346in" svg:y="9.4063in"><draw:text-box><text:p text:style-name="P2"><text:span text:style-name="T1">Fig. S3 Relative abundance and taxonomic distribution of genes involved in nitrogen fixation and recycling, and their corresponding transcripts.</text:span><text:span text:style-name="T2"> (a) Boxplots showing the relative abundance of the genes for a function within a phylum. (b) Taxonomic distribution of the genes and transcripts at the phylum level. </text:span><text:span text:style-name="T3">The pair-end reads from metagenomes and metatranscriptomes were mapped to all the genes to get their coverages and averaged to estimate their relative abundance in transcript per kilobase million (TPM). </text:span></text:p></draw:text-box></draw:frame><draw:frame draw:style-name="fr2" draw:name="Image1" text:anchor-type="char" svg:x="0.4083in" svg:y="-0.572in" svg:width="6.3437in" svg:height="9.8173in" draw:z-index="3"><draw:image xlink:href="Pictures/100002010000070C00000AE8FCF7041CCC5CCFE6.png" xlink:type="simple" xlink:show="embed" xlink:actuate="onLoad" loext:mime-type="image/png"/></draw:frame><text:soft-page-break/></text:p>
      <text:p text:style-name="Standard"/>
      <text:p text:style-name="Standard"/>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Lohit Devanagari2" svg:font-family="'Lohit Devanagari'"/>
    <style:font-face style:name="Liberation Sans1" svg:font-family="'Liberation Sans', Arial" style:font-family-generic="roman" style:font-pitch="variable"/>
    <style:font-face style:name="Liberation Serif" svg:font-family="'Liberation Serif'" style:font-family-generic="roman" style:font-pitch="variable"/>
    <style:font-face style:name="Lohit Devanagari" svg:font-family="'Lohit Devanagari'" style:font-family-generic="roman" style:font-pitch="variable"/>
    <style:font-face style:name="Liberation Sans" svg:font-family="'Liberation Sans'" style:font-family-generic="swiss" style:font-pitch="variable"/>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2"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2"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2" style:font-family-complex="'Lohit Devanagari'"/>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3-01-01T07:40:32.647630209</meta:creation-date>
    <dc:date>2023-04-17T19:40:15.135405465</dc:date>
    <meta:editing-duration>P1DT10H25M17S</meta:editing-duration>
    <meta:editing-cycles>47</meta:editing-cycles>
    <meta:generator>LibreOffice/6.4.7.2$Linux_X86_64 LibreOffice_project/40$Build-2</meta:generator>
    <meta:document-statistic meta:table-count="0" meta:image-count="3" meta:object-count="0" meta:page-count="3" meta:paragraph-count="0" meta:word-count="0" meta:character-count="0" meta:non-whitespace-character-count="0"/>
  </office:meta>
</office:document-meta>
</file>