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3C00000322291E1F45B71164CD.png" manifest:media-type="image/png"/>
  <manifest:file-entry manifest:full-path="Pictures/100000000000033C00000322B647D4ADF4E2A0F9.png" manifest:media-type="image/png"/>
  <manifest:file-entry manifest:full-path="Pictures/100000000000033C000003226CB2F452A45733DD.png" manifest:media-type="image/png"/>
  <manifest:file-entry manifest:full-path="Pictures/100000000000033C000003229F6220098F9DEAA0.png" manifest:media-type="image/png"/>
  <manifest:file-entry manifest:full-path="Pictures/100000000000033C00000322F6F3AD62D4744428.png" manifest:media-type="image/png"/>
  <manifest:file-entry manifest:full-path="Pictures/100000000000033C0000032299AE14CADEAD7535.png" manifest:media-type="image/png"/>
  <manifest:file-entry manifest:full-path="Pictures/1000000000000342000003225C46F1AD1D518F0C.png" manifest:media-type="image/png"/>
  <manifest:file-entry manifest:full-path="Pictures/100000000000033C0000032265E06091C95E47A4.png" manifest:media-type="image/png"/>
  <manifest:file-entry manifest:full-path="Pictures/100000000000033C000003222BB72A667449E2E3.png" manifest:media-type="image/png"/>
  <manifest:file-entry manifest:full-path="Pictures/100000000000033C000003225632FDF5C28F7F09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ing_20_2">
      <style:paragraph-properties fo:text-align="justify" style:justify-single-word="false"/>
      <style:text-properties officeooo:paragraph-rsid="00084397"/>
    </style:style>
    <style:style style:name="P2" style:family="paragraph" style:parent-style-name="Heading_20_2">
      <style:paragraph-properties fo:text-align="justify" style:justify-single-word="false" fo:break-before="page"/>
      <style:text-properties officeooo:paragraph-rsid="00084397"/>
    </style:style>
    <style:style style:name="P3" style:family="paragraph" style:parent-style-name="Standard">
      <style:text-properties fo:language="en" fo:country="GB" officeooo:paragraph-rsid="00071f18"/>
    </style:style>
    <style:style style:name="P4" style:family="paragraph" style:parent-style-name="Standard">
      <style:text-properties officeooo:paragraph-rsid="00071f18"/>
    </style:style>
    <style:style style:name="P5" style:family="paragraph" style:parent-style-name="Standard_20__28_user_29_">
      <style:paragraph-properties fo:text-align="justify" style:justify-single-word="false" fo:break-before="page"/>
      <style:text-properties officeooo:paragraph-rsid="00071f18"/>
    </style:style>
    <style:style style:name="P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222222" loext:opacity="100%" style:font-name="Arial" fo:font-size="14pt" fo:language="en" fo:country="US" style:font-size-asian="14pt" style:font-size-complex="14pt"/>
    </style:style>
    <style:style style:name="T2" style:family="text">
      <style:text-properties fo:color="#000000" loext:opacity="100%" style:font-name="Arial" fo:font-size="12pt" fo:language="en" fo:country="GB" style:font-size-asian="12pt" style:font-name-complex="Arial2" style:font-size-complex="12pt" style:font-weight-complex="normal"/>
    </style:style>
    <style:style style:name="T3" style:family="text">
      <style:text-properties fo:color="#000000" loext:opacity="100%" style:font-name="Arial" fo:font-size="12pt" fo:language="en" fo:country="GB" officeooo:rsid="00084397" style:font-size-asian="12pt" style:font-name-complex="Arial2" style:font-size-complex="12pt" style:font-weight-complex="normal"/>
    </style:style>
    <style:style style:name="T4" style:family="text">
      <style:text-properties fo:color="#000000" loext:opacity="100%" style:font-name="Arial" fo:font-size="12pt" fo:language="en" fo:country="GB" style:font-size-asian="12pt" style:font-name-complex="Arial2" style:font-size-complex="12pt"/>
    </style:style>
    <style:style style:name="T5" style:family="text">
      <style:text-properties fo:color="#000000" loext:opacity="100%" style:font-name="Arial" fo:language="en" fo:country="GB" fo:font-weight="bold" style:font-weight-asian="bold" style:font-name-complex="Arial2" style:font-weight-complex="bold"/>
    </style:style>
    <style:style style:name="fr1" style:family="graphic" style:parent-style-name="Graphics">
      <style:graphic-properties fo:margin-left="0.318cm" fo:margin-right="0.335cm" fo:margin-top="0cm" fo:margin-bottom="0.007cm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wrap="parallel" style:number-wrapped-paragraphs="no-limit" style:wrap-contour="fals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.318cm" fo:margin-right="0.318cm" fo:margin-top="0cm" fo:margin-bottom="0.016cm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fo:margin-left="0.318cm" fo:margin-right="0.318cm" fo:margin-top="0cm" fo:margin-bottom="0.004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fo:margin-left="0.298cm" fo:margin-right="0.332cm" fo:margin-top="0cm" fo:margin-bottom="0.018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fo:margin-left="0.295cm" fo:margin-right="0.333cm" fo:margin-top="0cm" fo:margin-bottom="0.018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fo:margin-left="0.309cm" fo:margin-right="0.323cm" fo:margin-top="0cm" fo:margin-bottom="0.012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2" text:outline-level="2"><text:bookmark text:name="Sec19"/><text:span text:style-name="T1">Supplementary material</text:span></text:h>
      <text:h text:style-name="P1" text:outline-level="2"><draw:frame text:anchor-type="char" draw:z-index="2" draw:name="Image10" draw:style-name="gr3" draw:text-style-name="P6" svg:width="0.047cm" svg:height="0.008cm" draw:transform="rotate (-3.14159265358979) translate (-0.156986111111111cm 39.4209305555556cm)"><draw:image xlink:href="Pictures/100000000000033C000003226CB2F452A45733DD.png" xlink:type="simple" xlink:show="embed" xlink:actuate="onLoad" draw:mime-type="image/png"><text:p/></draw:image></draw:frame><draw:frame draw:style-name="fr1" draw:name="Image11" text:anchor-type="char" svg:x="-0.593cm" svg:y="0.374cm" svg:width="16.492cm" svg:height="15.974cm" draw:z-index="6"><draw:image xlink:href="Pictures/100000000000033C000003229F6220098F9DEAA0.png" xlink:type="simple" xlink:show="embed" xlink:actuate="onLoad" draw:mime-type="image/png"/></draw:frame><draw:frame text:anchor-type="char" draw:z-index="7" draw:name="Image6" draw:style-name="gr2" draw:text-style-name="P6" svg:width="0.047cm" svg:height="0.008cm" draw:transform="rotate (-3.14159265358979) translate (0.227541666666667cm 37.7669305555556cm)"><draw:image xlink:href="Pictures/100000000000033C00000322B647D4ADF4E2A0F9.png" xlink:type="simple" xlink:show="embed" xlink:actuate="onLoad" draw:mime-type="image/png"><text:p/></draw:image></draw:frame><draw:frame text:anchor-type="char" draw:z-index="8" draw:name="Image5" draw:style-name="gr1" draw:text-style-name="P6" svg:width="0.047cm" svg:height="0.008cm" draw:transform="rotate (-3.14159265358979) translate (0.575027777777778cm 30.6759305555556cm)"><draw:image xlink:href="Pictures/100000000000033C0000032299AE14CADEAD7535.png" xlink:type="simple" xlink:show="embed" xlink:actuate="onLoad" draw:mime-type="image/png"><text:p/></draw:image></draw:frame><text:span text:style-name="T3">S</text:span><text:span text:style-name="T2">I Figu</text:span><text:span text:style-name="T4">re 1 :Boxplot of AUCs for the different train-test split separation of uterine mass dataset.</text:span></text:h>
      <text:p text:style-name="P5"><draw:frame draw:style-name="fr4" draw:name="Image8" text:anchor-type="char" svg:x="0.185cm" svg:y="0.102cm" svg:width="16.21cm" svg:height="15.7cm" draw:z-index="3"><draw:image xlink:href="Pictures/100000000000033C00000322291E1F45B71164CD.png" xlink:type="simple" xlink:show="embed" xlink:actuate="onLoad" draw:mime-type="image/png"/></draw:frame><text:span text:style-name="T5">SI Figure 2 :Boxplot of AUCs for the different train-test split separation of psoas muscle dataset.</text:span></text:p>
      <text:p text:style-name="P5"><draw:frame draw:style-name="fr5" draw:name="Image4" text:anchor-type="char" svg:x="-0.055cm" svg:y="0.145cm" svg:width="17cm" svg:height="16.348cm" draw:z-index="1"><draw:image xlink:href="Pictures/1000000000000342000003225C46F1AD1D518F0C.png" xlink:type="simple" xlink:show="embed" xlink:actuate="onLoad" draw:mime-type="image/png"/></draw:frame><text:span text:style-name="T5">SI Figure 3 :Boxplot of AUCs for the different train-test split separation of Heart dataset.</text:span></text:p>
      <text:p text:style-name="P5"><draw:frame draw:style-name="fr3" draw:name="Image9" text:anchor-type="char" svg:x="-0.325cm" svg:y="0.083cm" svg:width="17cm" svg:height="16.466cm" draw:z-index="0"><draw:image xlink:href="Pictures/100000000000033C00000322F6F3AD62D4744428.png" xlink:type="simple" xlink:show="embed" xlink:actuate="onLoad" draw:mime-type="image/png"/></draw:frame><text:span text:style-name="T5">SI Figure 4 :Boxplot of AUCs for the different train-test split separation of posterior dataset.</text:span></text:p>
      <text:p text:style-name="P5"><draw:frame draw:style-name="fr3" draw:name="Image1" text:anchor-type="char" svg:x="0.198cm" svg:y="0.034cm" svg:width="17cm" svg:height="16.466cm" draw:z-index="4"><draw:image xlink:href="Pictures/100000000000033C00000322B647D4ADF4E2A0F9.png" xlink:type="simple" xlink:show="embed" xlink:actuate="onLoad" draw:mime-type="image/png"/></draw:frame><text:span text:style-name="T5">SI Figure 5 :Boxplot of AUCs for the different train-test split separation of orbital lesion dataset.</text:span></text:p>
      <text:p text:style-name="P5"><draw:frame draw:style-name="fr2" draw:name="Image5" text:anchor-type="char" svg:y="0.002cm" svg:width="17cm" svg:height="16.466cm" draw:z-index="9"><draw:image xlink:href="Pictures/100000000000033C0000032265E06091C95E47A4.png" xlink:type="simple" xlink:show="embed" xlink:actuate="onLoad" draw:mime-type="image/png"/></draw:frame><text:span text:style-name="T5">SI Figure 6 :Boxplot of AUCs for the different train-test split separation of left lung lesion dataset.</text:span></text:p>
      <text:p text:style-name="P5"><draw:frame draw:style-name="fr2" draw:name="Image10" text:anchor-type="char" svg:y="0.002cm" svg:width="17cm" svg:height="16.466cm" draw:z-index="10"><draw:image xlink:href="Pictures/100000000000033C000003222BB72A667449E2E3.png" xlink:type="simple" xlink:show="embed" xlink:actuate="onLoad" draw:mime-type="image/png"/></draw:frame><text:span text:style-name="T5">SI Figure 7 :Boxplot of AUCs for the different train-test split separation of right lung lesion dataset.</text:span></text:p>
      <text:p text:style-name="P5"><draw:frame draw:style-name="fr2" draw:name="Image12" text:anchor-type="char" svg:y="0.002cm" svg:width="17cm" svg:height="16.466cm" draw:z-index="11"><draw:image xlink:href="Pictures/100000000000033C000003225632FDF5C28F7F09.png" xlink:type="simple" xlink:show="embed" xlink:actuate="onLoad" draw:mime-type="image/png"/></draw:frame><text:span text:style-name="T5">SI Figure 8 :Boxplot of AUCs for the different train-test split separation of right lung dataset.</text:span></text:p>
      <text:p text:style-name="P5"><draw:frame draw:style-name="fr3" draw:name="Image14" text:anchor-type="char" svg:x="0.153cm" svg:y="0.034cm" svg:width="17cm" svg:height="16.466cm" draw:z-index="5"><draw:image xlink:href="Pictures/100000000000033C000003226CB2F452A45733DD.png" xlink:type="simple" xlink:show="embed" xlink:actuate="onLoad" draw:mime-type="image/png"/></draw:frame><text:span text:style-name="T5">SI Figure 9 :Boxplot of AUCs for the different train-test split separation of <text:s/>head and neck dataset.</text:span></text:p>
      <text:p text:style-name="P3"/>
      <text:p text:style-name="P4"/>
      <text:p text:style-name="P4"/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1" style:font-family-complex="Arial" style:font-family-generic-complex="swiss" style:language-complex="zxx" style:country-complex="none"/>
    </style:style>
    <style:style style:name="Title" style:family="paragraph" style:parent-style-name="Standard" style:class="chapter">
      <style:paragraph-properties fo:margin-top="0.423cm" fo:margin-bottom="0.212cm" style:contextual-spacing="false" fo:text-align="start" style:justify-single-word="false" fo:orphans="0" fo:widows="0" fo:keep-with-next="always" style:writing-mode="lr-tb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Heading_20_2" style:display-name="Heading 2" style:family="paragraph" style:parent-style-name="Title" style:default-outline-level="2" style:list-style-name="" style:class="text">
      <style:paragraph-properties fo:margin-top="0.353cm" fo:margin-bottom="0.212cm" style:contextual-spacing="false"/>
      <style:text-properties style:font-name="Liberation Serif1" fo:font-family="'Liberation Serif'" style:font-family-generic="swiss" style:font-pitch="variable" fo:font-size="18pt" fo:font-weight="bold" style:font-name-asian="SimSun" style:font-family-asian="SimSun" style:font-family-generic-asian="system" style:font-pitch-asian="variable" style:font-size-asian="18pt" style:font-weight-asian="bold" style:font-name-complex="Mangal" style:font-family-complex="Mangal" style:font-family-generic-complex="system" style:font-pitch-complex="variable" style:font-size-complex="18pt" style:font-weight-complex="bold"/>
    </style:style>
    <style:style style:name="Standard_20__28_user_29_" style:display-name="Standard (user)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fr" fo:country="FR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ntoine Decoux</meta:initial-creator>
    <meta:creation-date>2023-03-27T13:11:00.671000000</meta:creation-date>
    <dc:date>2023-03-27T13:16:27.631000000</dc:date>
    <dc:creator>Antoine Decoux</dc:creator>
    <meta:editing-duration>PT5M26S</meta:editing-duration>
    <meta:editing-cycles>2</meta:editing-cycles>
    <meta:generator>LibreOffice/7.4.0.3$Windows_X86_64 LibreOffice_project/f85e47c08ddd19c015c0114a68350214f7066f5a</meta:generator>
    <meta:document-statistic meta:table-count="0" meta:image-count="9" meta:object-count="0" meta:page-count="9" meta:paragraph-count="10" meta:word-count="147" meta:character-count="914" meta:non-whitespace-character-count="776"/>
  </office:meta>
</office:document-meta>
</file>