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138.15mm"/>
    </style:style>
    <style:style style:name="co3" style:family="table-column">
      <style:table-column-properties fo:break-before="auto" style:column-width="183.36mm"/>
    </style:style>
    <style:style style:name="co4" style:family="table-column">
      <style:table-column-properties fo:break-before="auto" style:column-width="15.59mm"/>
    </style:style>
    <style:style style:name="co5" style:family="table-column">
      <style:table-column-properties fo:break-before="auto" style:column-width="8.78mm"/>
    </style:style>
    <style:style style:name="co6" style:family="table-column">
      <style:table-column-properties fo:break-before="auto" style:column-width="10.71mm"/>
    </style:style>
    <style:style style:name="co7" style:family="table-column">
      <style:table-column-properties fo:break-before="auto" style:column-width="113.37mm"/>
    </style:style>
    <style:style style:name="co8" style:family="table-column">
      <style:table-column-properties fo:break-before="auto" style:column-width="176mm"/>
    </style:style>
    <style:style style:name="co9" style:family="table-column">
      <style:table-column-properties fo:break-before="auto" style:column-width="15.33mm"/>
    </style:style>
    <style:style style:name="co10" style:family="table-column">
      <style:table-column-properties fo:break-before="auto" style:column-width="10.42mm"/>
    </style:style>
    <style:style style:name="co11" style:family="table-column">
      <style:table-column-properties fo:break-before="auto" style:column-width="122.36mm"/>
    </style:style>
    <style:style style:name="co12" style:family="table-column">
      <style:table-column-properties fo:break-before="auto" style:column-width="150.41mm"/>
    </style:style>
    <style:style style:name="co13" style:family="table-column">
      <style:table-column-properties fo:break-before="auto" style:column-width="127.53mm"/>
    </style:style>
    <style:style style:name="co14" style:family="table-column">
      <style:table-column-properties fo:break-before="auto" style:column-width="144.15mm"/>
    </style:style>
    <style:style style:name="co15" style:family="table-column">
      <style:table-column-properties fo:break-before="auto" style:column-width="106.01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Dataset_info" table:style-name="ta1">
        <table:table-column table:style-name="co1" table:number-columns-repeated="3" table:default-cell-style-name="Default"/>
        <table:table-row table:style-name="ro1">
          <table:table-cell office:value-type="string" calcext:value-type="string">
            <text:p>Dataset ID</text:p>
          </table:table-cell>
          <table:table-cell office:value-type="string" calcext:value-type="string">
            <text:p>Paper</text:p>
          </table:table-cell>
          <table:table-cell office:value-type="string" calcext:value-type="string">
            <text:p>Accessible via</text:p>
          </table:table-cell>
        </table:table-row>
        <table:table-row table:style-name="ro1">
          <table:table-cell office:value-type="string" calcext:value-type="string">
            <text:p>Dataset1</text:p>
          </table:table-cell>
          <table:table-cell office:value-type="string" calcext:value-type="string">
            <text:p>Compendium of 4,941 rumen metagenome-assembled genomes for rumen microbiome biology and enzyme discovery </text:p>
          </table:table-cell>
          <table:table-cell office:value-type="string" calcext:value-type="string">
            <text:p>https://pubmed.ncbi.nlm.nih.gov/31375809/</text:p>
          </table:table-cell>
        </table:table-row>
        <table:table-row table:style-name="ro1">
          <table:table-cell office:value-type="string" calcext:value-type="string">
            <text:p>Dataset2</text:p>
          </table:table-cell>
          <table:table-cell office:value-type="string" calcext:value-type="string">
            <text:p>1200 high-quality metagenome-assembled genomes from the rumen of African cattle and their relevance in the context of sub-optimal feeding</text:p>
          </table:table-cell>
          <table:table-cell office:value-type="string" calcext:value-type="string">
            <text:p>https://pubmed.ncbi.nlm.nih.gov/32883364/</text:p>
          </table:table-cell>
        </table:table-row>
        <table:table-row table:style-name="ro1">
          <table:table-cell office:value-type="string" calcext:value-type="string">
            <text:p>Dataset3</text:p>
          </table:table-cell>
          <table:table-cell office:value-type="string" calcext:value-type="string">
            <text:p>An integrated gene catalog and over 10,000 metagenome-assembled genomes from the gastrointestinal microbiome of ruminants</text:p>
          </table:table-cell>
          <table:table-cell office:value-type="string" calcext:value-type="string">
            <text:p><text:a xlink:href="https://microbiomejournal.biomedcentral.com/articles/10.1186/s40168-021-01078-x" xlink:type="simple">https://microbiomejournal.biomedcentral.com/articles/10.1186/s40168-021-01078-x</text:a></text:p>
          </table:table-cell>
        </table:table-row>
        <table:table-row table:style-name="ro1">
          <table:table-cell office:value-type="string" calcext:value-type="string">
            <text:p>Dataset4</text:p>
          </table:table-cell>
          <table:table-cell office:value-type="string" calcext:value-type="string">
            <text:p>Metagenomic analysis of the cow, sheep, reindeer and red deer rumen</text:p>
          </table:table-cell>
          <table:table-cell office:value-type="string" calcext:value-type="string">
            <text:p>https://www.ncbi.nlm.nih.gov/pmc/articles/PMC7820578/</text:p>
          </table:table-cell>
        </table:table-row>
        <table:table-row table:style-name="ro1">
          <table:table-cell office:value-type="string" calcext:value-type="string">
            <text:p>Dataset5</text:p>
          </table:table-cell>
          <table:table-cell office:value-type="string" calcext:value-type="string">
            <text:p>Assembly of 913 microbial genomes from metagenomic sequencing of the cow rumen</text:p>
          </table:table-cell>
          <table:table-cell office:value-type="string" calcext:value-type="string">
            <text:p>https://www.nature.com/articles/s41467-018-03317-6#Sec10</text:p>
          </table:table-cell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nalysis: mash</text:p>
          </table:table-cell>
          <table:table-cell table:number-columns-repeated="2"/>
        </table:table-row>
      </table:table>
      <table:table table:name="Dataset1" table:style-name="ta1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hungatei_XBD2006.fa</text:p>
          </table:table-cell>
          <table:table-cell office:value-type="float" office:value="97.8505" calcext:value-type="float">
            <text:p>97.8505</text:p>
          </table:table-cell>
          <table:table-cell office:value-type="float" office:value="824" calcext:value-type="float">
            <text:p>824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hungatei_NK4A153.fa</text:p>
          </table:table-cell>
          <table:table-cell office:value-type="float" office:value="90.7012" calcext:value-type="float">
            <text:p>90.7012</text:p>
          </table:table-cell>
          <table:table-cell office:value-type="float" office:value="779" calcext:value-type="float">
            <text:p>779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AE2005.fa</text:p>
          </table:table-cell>
          <table:table-cell office:value-type="float" office:value="90.6954" calcext:value-type="float">
            <text:p>90.6954</text:p>
          </table:table-cell>
          <table:table-cell office:value-type="float" office:value="790" calcext:value-type="float">
            <text:p>790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AE3003.fa</text:p>
          </table:table-cell>
          <table:table-cell office:value-type="float" office:value="90.6905" calcext:value-type="float">
            <text:p>90.6905</text:p>
          </table:table-cell>
          <table:table-cell office:value-type="float" office:value="790" calcext:value-type="float">
            <text:p>790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M55.fa</text:p>
          </table:table-cell>
          <table:table-cell office:value-type="float" office:value="89.0276" calcext:value-type="float">
            <text:p>89.0276</text:p>
          </table:table-cell>
          <table:table-cell office:value-type="float" office:value="770" calcext:value-type="float">
            <text:p>770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LB2008.fa</text:p>
          </table:table-cell>
          <table:table-cell office:value-type="float" office:value="86.9552" calcext:value-type="float">
            <text:p>86.9552</text:p>
          </table:table-cell>
          <table:table-cell office:value-type="float" office:value="752" calcext:value-type="float">
            <text:p>752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INlla21.fa</text:p>
          </table:table-cell>
          <table:table-cell office:value-type="float" office:value="80.1165" calcext:value-type="float">
            <text:p>80.1165</text:p>
          </table:table-cell>
          <table:table-cell office:value-type="float" office:value="381" calcext:value-type="float">
            <text:p>381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INlla18.fa</text:p>
          </table:table-cell>
          <table:table-cell office:value-type="float" office:value="79.3355" calcext:value-type="float">
            <text:p>79.3355</text:p>
          </table:table-cell>
          <table:table-cell office:value-type="float" office:value="241" calcext:value-type="float">
            <text:p>241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hungatei_JK_615_DSM_14810.fa</text:p>
          </table:table-cell>
          <table:table-cell office:value-type="float" office:value="79.2061" calcext:value-type="float">
            <text:p>79.2061</text:p>
          </table:table-cell>
          <table:table-cell office:value-type="float" office:value="256" calcext:value-type="float">
            <text:p>256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hungatei_MB2003.fa</text:p>
          </table:table-cell>
          <table:table-cell office:value-type="float" office:value="79.1534" calcext:value-type="float">
            <text:p>79.1534</text:p>
          </table:table-cell>
          <table:table-cell office:value-type="float" office:value="250" calcext:value-type="float">
            <text:p>250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AE3009.fa</text:p>
          </table:table-cell>
          <table:table-cell office:value-type="float" office:value="79.1209" calcext:value-type="float">
            <text:p>79.1209</text:p>
          </table:table-cell>
          <table:table-cell office:value-type="float" office:value="229" calcext:value-type="float">
            <text:p>229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proteoclasticus_P6B7.fa</text:p>
          </table:table-cell>
          <table:table-cell office:value-type="float" office:value="79.1077" calcext:value-type="float">
            <text:p>79.1077</text:p>
          </table:table-cell>
          <table:table-cell office:value-type="float" office:value="227" calcext:value-type="float">
            <text:p>227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Su6.fa</text:p>
          </table:table-cell>
          <table:table-cell office:value-type="float" office:value="79.1031" calcext:value-type="float">
            <text:p>79.1031</text:p>
          </table:table-cell>
          <table:table-cell office:value-type="float" office:value="244" calcext:value-type="float">
            <text:p>244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FCS014.fa</text:p>
          </table:table-cell>
          <table:table-cell office:value-type="float" office:value="79.0942" calcext:value-type="float">
            <text:p>79.0942</text:p>
          </table:table-cell>
          <table:table-cell office:value-type="float" office:value="199" calcext:value-type="float">
            <text:p>199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AE2032.fa</text:p>
          </table:table-cell>
          <table:table-cell office:value-type="float" office:value="78.9822" calcext:value-type="float">
            <text:p>78.9822</text:p>
          </table:table-cell>
          <table:table-cell office:value-type="float" office:value="207" calcext:value-type="float">
            <text:p>207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MC2021.fa</text:p>
          </table:table-cell>
          <table:table-cell office:value-type="float" office:value="78.9644" calcext:value-type="float">
            <text:p>78.9644</text:p>
          </table:table-cell>
          <table:table-cell office:value-type="float" office:value="227" calcext:value-type="float">
            <text:p>227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proteoclasticus_P18.fa</text:p>
          </table:table-cell>
          <table:table-cell office:value-type="float" office:value="78.9609" calcext:value-type="float">
            <text:p>78.9609</text:p>
          </table:table-cell>
          <table:table-cell office:value-type="float" office:value="237" calcext:value-type="float">
            <text:p>237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AE2015.fa</text:p>
          </table:table-cell>
          <table:table-cell office:value-type="float" office:value="78.9358" calcext:value-type="float">
            <text:p>78.9358</text:p>
          </table:table-cell>
          <table:table-cell office:value-type="float" office:value="253" calcext:value-type="float">
            <text:p>253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FCS006.fa</text:p>
          </table:table-cell>
          <table:table-cell office:value-type="float" office:value="78.9003" calcext:value-type="float">
            <text:p>78.9003</text:p>
          </table:table-cell>
          <table:table-cell office:value-type="float" office:value="236" calcext:value-type="float">
            <text:p>236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NC2007.fa</text:p>
          </table:table-cell>
          <table:table-cell office:value-type="float" office:value="78.8875" calcext:value-type="float">
            <text:p>78.8875</text:p>
          </table:table-cell>
          <table:table-cell office:value-type="float" office:value="230" calcext:value-type="float">
            <text:p>230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YAB3001.fa</text:p>
          </table:table-cell>
          <table:table-cell office:value-type="float" office:value="78.8187" calcext:value-type="float">
            <text:p>78.8187</text:p>
          </table:table-cell>
          <table:table-cell office:value-type="float" office:value="240" calcext:value-type="float">
            <text:p>240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VCB2001.fa</text:p>
          </table:table-cell>
          <table:table-cell office:value-type="float" office:value="78.8068" calcext:value-type="float">
            <text:p>78.8068</text:p>
          </table:table-cell>
          <table:table-cell office:value-type="float" office:value="228" calcext:value-type="float">
            <text:p>228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VCB2006.fa</text:p>
          </table:table-cell>
          <table:table-cell office:value-type="float" office:value="78.7685" calcext:value-type="float">
            <text:p>78.7685</text:p>
          </table:table-cell>
          <table:table-cell office:value-type="float" office:value="227" calcext:value-type="float">
            <text:p>227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proteoclasticus_B316_DSM_14932.fa</text:p>
          </table:table-cell>
          <table:table-cell office:value-type="float" office:value="78.7619" calcext:value-type="float">
            <text:p>78.7619</text:p>
          </table:table-cell>
          <table:table-cell office:value-type="float" office:value="223" calcext:value-type="float">
            <text:p>223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proteoclasticus_FD2007.fa</text:p>
          </table:table-cell>
          <table:table-cell office:value-type="float" office:value="78.7597" calcext:value-type="float">
            <text:p>78.7597</text:p>
          </table:table-cell>
          <table:table-cell office:value-type="float" office:value="228" calcext:value-type="float">
            <text:p>228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XPD2006.fa</text:p>
          </table:table-cell>
          <table:table-cell office:value-type="float" office:value="78.7027" calcext:value-type="float">
            <text:p>78.7027</text:p>
          </table:table-cell>
          <table:table-cell office:value-type="float" office:value="247" calcext:value-type="float">
            <text:p>247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XBB1001.fa</text:p>
          </table:table-cell>
          <table:table-cell office:value-type="float" office:value="78.6616" calcext:value-type="float">
            <text:p>78.6616</text:p>
          </table:table-cell>
          <table:table-cell office:value-type="float" office:value="215" calcext:value-type="float">
            <text:p>215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548.fa</text:p>
          </table:table-cell>
          <table:table-cell office:value-type="string" calcext:value-type="string">
            <text:p>/home/sara/Bioinformatics_programs/mash-Linux64-v2.3/71/Butyrivibrio_sp_INlla14.fa</text:p>
          </table:table-cell>
          <table:table-cell office:value-type="float" office:value="78.6272" calcext:value-type="float">
            <text:p>78.6272</text:p>
          </table:table-cell>
          <table:table-cell office:value-type="float" office:value="210" calcext:value-type="float">
            <text:p>210</text:p>
          </table:table-cell>
          <table:table-cell office:value-type="float" office:value="911" calcext:value-type="float">
            <text:p>911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hungatei_XBD2006.fa</text:p>
          </table:table-cell>
          <table:table-cell office:value-type="float" office:value="97.895" calcext:value-type="float">
            <text:p>97.895</text:p>
          </table:table-cell>
          <table:table-cell office:value-type="float" office:value="925" calcext:value-type="float">
            <text:p>925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AE2005.fa</text:p>
          </table:table-cell>
          <table:table-cell office:value-type="float" office:value="90.9956" calcext:value-type="float">
            <text:p>90.9956</text:p>
          </table:table-cell>
          <table:table-cell office:value-type="float" office:value="886" calcext:value-type="float">
            <text:p>886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hungatei_NK4A153.fa</text:p>
          </table:table-cell>
          <table:table-cell office:value-type="float" office:value="90.9213" calcext:value-type="float">
            <text:p>90.9213</text:p>
          </table:table-cell>
          <table:table-cell office:value-type="float" office:value="880" calcext:value-type="float">
            <text:p>880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AE3003.fa</text:p>
          </table:table-cell>
          <table:table-cell office:value-type="float" office:value="90.7562" calcext:value-type="float">
            <text:p>90.7562</text:p>
          </table:table-cell>
          <table:table-cell office:value-type="float" office:value="879" calcext:value-type="float">
            <text:p>879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M55.fa</text:p>
          </table:table-cell>
          <table:table-cell office:value-type="float" office:value="89.1044" calcext:value-type="float">
            <text:p>89.1044</text:p>
          </table:table-cell>
          <table:table-cell office:value-type="float" office:value="848" calcext:value-type="float">
            <text:p>848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LB2008.fa</text:p>
          </table:table-cell>
          <table:table-cell office:value-type="float" office:value="87.3874" calcext:value-type="float">
            <text:p>87.3874</text:p>
          </table:table-cell>
          <table:table-cell office:value-type="float" office:value="843" calcext:value-type="float">
            <text:p>843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INlla21.fa</text:p>
          </table:table-cell>
          <table:table-cell office:value-type="float" office:value="80.414" calcext:value-type="float">
            <text:p>80.414</text:p>
          </table:table-cell>
          <table:table-cell office:value-type="float" office:value="436" calcext:value-type="float">
            <text:p>436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Su6.fa</text:p>
          </table:table-cell>
          <table:table-cell office:value-type="float" office:value="79.6798" calcext:value-type="float">
            <text:p>79.6798</text:p>
          </table:table-cell>
          <table:table-cell office:value-type="float" office:value="280" calcext:value-type="float">
            <text:p>280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FCS006.fa</text:p>
          </table:table-cell>
          <table:table-cell office:value-type="float" office:value="79.6127" calcext:value-type="float">
            <text:p>79.6127</text:p>
          </table:table-cell>
          <table:table-cell office:value-type="float" office:value="260" calcext:value-type="float">
            <text:p>260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proteoclasticus_P6B7.fa</text:p>
          </table:table-cell>
          <table:table-cell office:value-type="float" office:value="79.5775" calcext:value-type="float">
            <text:p>79.5775</text:p>
          </table:table-cell>
          <table:table-cell office:value-type="float" office:value="265" calcext:value-type="float">
            <text:p>265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INlla18.fa</text:p>
          </table:table-cell>
          <table:table-cell office:value-type="float" office:value="79.5013" calcext:value-type="float">
            <text:p>79.5013</text:p>
          </table:table-cell>
          <table:table-cell office:value-type="float" office:value="281" calcext:value-type="float">
            <text:p>281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AE2015.fa</text:p>
          </table:table-cell>
          <table:table-cell office:value-type="float" office:value="79.4828" calcext:value-type="float">
            <text:p>79.4828</text:p>
          </table:table-cell>
          <table:table-cell office:value-type="float" office:value="283" calcext:value-type="float">
            <text:p>283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hungatei_MB2003.fa</text:p>
          </table:table-cell>
          <table:table-cell office:value-type="float" office:value="79.4741" calcext:value-type="float">
            <text:p>79.4741</text:p>
          </table:table-cell>
          <table:table-cell office:value-type="float" office:value="265" calcext:value-type="float">
            <text:p>265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XPD2006.fa</text:p>
          </table:table-cell>
          <table:table-cell office:value-type="float" office:value="79.4563" calcext:value-type="float">
            <text:p>79.4563</text:p>
          </table:table-cell>
          <table:table-cell office:value-type="float" office:value="260" calcext:value-type="float">
            <text:p>260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NC2007.fa</text:p>
          </table:table-cell>
          <table:table-cell office:value-type="float" office:value="79.4264" calcext:value-type="float">
            <text:p>79.4264</text:p>
          </table:table-cell>
          <table:table-cell office:value-type="float" office:value="256" calcext:value-type="float">
            <text:p>256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proteoclasticus_B316_DSM_14932.fa</text:p>
          </table:table-cell>
          <table:table-cell office:value-type="float" office:value="79.4124" calcext:value-type="float">
            <text:p>79.4124</text:p>
          </table:table-cell>
          <table:table-cell office:value-type="float" office:value="245" calcext:value-type="float">
            <text:p>245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AE2032.fa</text:p>
          </table:table-cell>
          <table:table-cell office:value-type="float" office:value="79.3861" calcext:value-type="float">
            <text:p>79.3861</text:p>
          </table:table-cell>
          <table:table-cell office:value-type="float" office:value="242" calcext:value-type="float">
            <text:p>242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proteoclasticus_FD2007.fa</text:p>
          </table:table-cell>
          <table:table-cell office:value-type="float" office:value="79.359" calcext:value-type="float">
            <text:p>79.359</text:p>
          </table:table-cell>
          <table:table-cell office:value-type="float" office:value="254" calcext:value-type="float">
            <text:p>254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AE3009.fa</text:p>
          </table:table-cell>
          <table:table-cell office:value-type="float" office:value="79.3491" calcext:value-type="float">
            <text:p>79.3491</text:p>
          </table:table-cell>
          <table:table-cell office:value-type="float" office:value="263" calcext:value-type="float">
            <text:p>263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YAB3001.fa</text:p>
          </table:table-cell>
          <table:table-cell office:value-type="float" office:value="79.3482" calcext:value-type="float">
            <text:p>79.3482</text:p>
          </table:table-cell>
          <table:table-cell office:value-type="float" office:value="267" calcext:value-type="float">
            <text:p>267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hungatei_JK_615_DSM_14810.fa</text:p>
          </table:table-cell>
          <table:table-cell office:value-type="float" office:value="79.3395" calcext:value-type="float">
            <text:p>79.3395</text:p>
          </table:table-cell>
          <table:table-cell office:value-type="float" office:value="291" calcext:value-type="float">
            <text:p>291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FCS014.fa</text:p>
          </table:table-cell>
          <table:table-cell office:value-type="float" office:value="79.3287" calcext:value-type="float">
            <text:p>79.3287</text:p>
          </table:table-cell>
          <table:table-cell office:value-type="float" office:value="228" calcext:value-type="float">
            <text:p>228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XBB1001.fa</text:p>
          </table:table-cell>
          <table:table-cell office:value-type="float" office:value="79.3216" calcext:value-type="float">
            <text:p>79.3216</text:p>
          </table:table-cell>
          <table:table-cell office:value-type="float" office:value="238" calcext:value-type="float">
            <text:p>238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INlla14.fa</text:p>
          </table:table-cell>
          <table:table-cell office:value-type="float" office:value="79.3109" calcext:value-type="float">
            <text:p>79.3109</text:p>
          </table:table-cell>
          <table:table-cell office:value-type="float" office:value="236" calcext:value-type="float">
            <text:p>236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proteoclasticus_P18.fa</text:p>
          </table:table-cell>
          <table:table-cell office:value-type="float" office:value="79.3054" calcext:value-type="float">
            <text:p>79.3054</text:p>
          </table:table-cell>
          <table:table-cell office:value-type="float" office:value="286" calcext:value-type="float">
            <text:p>286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VCB2001.fa</text:p>
          </table:table-cell>
          <table:table-cell office:value-type="float" office:value="79.302" calcext:value-type="float">
            <text:p>79.302</text:p>
          </table:table-cell>
          <table:table-cell office:value-type="float" office:value="259" calcext:value-type="float">
            <text:p>259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MC2021.fa</text:p>
          </table:table-cell>
          <table:table-cell office:value-type="float" office:value="79.1522" calcext:value-type="float">
            <text:p>79.1522</text:p>
          </table:table-cell>
          <table:table-cell office:value-type="float" office:value="264" calcext:value-type="float">
            <text:p>264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0859.fa</text:p>
          </table:table-cell>
          <table:table-cell office:value-type="string" calcext:value-type="string">
            <text:p>/home/sara/Bioinformatics_programs/mash-Linux64-v2.3/71/Butyrivibrio_sp_VCB2006.fa</text:p>
          </table:table-cell>
          <table:table-cell office:value-type="float" office:value="79.0647" calcext:value-type="float">
            <text:p>79.0647</text:p>
          </table:table-cell>
          <table:table-cell office:value-type="float" office:value="248" calcext:value-type="float">
            <text:p>248</text:p>
          </table:table-cell>
          <table:table-cell office:value-type="float" office:value="1068" calcext:value-type="float">
            <text:p>1068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ruminis_AD2017.fa</text:p>
          </table:table-cell>
          <table:table-cell office:value-type="float" office:value="94.1024" calcext:value-type="float">
            <text:p>94.1024</text:p>
          </table:table-cell>
          <table:table-cell office:value-type="float" office:value="607" calcext:value-type="float">
            <text:p>607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p_OR37.fa</text:p>
          </table:table-cell>
          <table:table-cell office:value-type="float" office:value="89.1257" calcext:value-type="float">
            <text:p>89.1257</text:p>
          </table:table-cell>
          <table:table-cell office:value-type="float" office:value="594" calcext:value-type="float">
            <text:p>594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xylanivorans_MZ5_DSM_14809.fa</text:p>
          </table:table-cell>
          <table:table-cell office:value-type="float" office:value="81.9164" calcext:value-type="float">
            <text:p>81.9164</text:p>
          </table:table-cell>
          <table:table-cell office:value-type="float" office:value="389" calcext:value-type="float">
            <text:p>389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MD2005.fa</text:p>
          </table:table-cell>
          <table:table-cell office:value-type="float" office:value="81.8115" calcext:value-type="float">
            <text:p>81.8115</text:p>
          </table:table-cell>
          <table:table-cell office:value-type="float" office:value="369" calcext:value-type="float">
            <text:p>369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xylanivorans_Bu21_DSM10317.fa</text:p>
          </table:table-cell>
          <table:table-cell office:value-type="float" office:value="81.5692" calcext:value-type="float">
            <text:p>81.5692</text:p>
          </table:table-cell>
          <table:table-cell office:value-type="float" office:value="367" calcext:value-type="float">
            <text:p>367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p_JW11.fa</text:p>
          </table:table-cell>
          <table:table-cell office:value-type="float" office:value="81.5561" calcext:value-type="float">
            <text:p>81.5561</text:p>
          </table:table-cell>
          <table:table-cell office:value-type="float" office:value="396" calcext:value-type="float">
            <text:p>396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ruminis_A12_1_DSM9787.fa</text:p>
          </table:table-cell>
          <table:table-cell office:value-type="float" office:value="81.4197" calcext:value-type="float">
            <text:p>81.4197</text:p>
          </table:table-cell>
          <table:table-cell office:value-type="float" office:value="393" calcext:value-type="float">
            <text:p>393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49.fa</text:p>
          </table:table-cell>
          <table:table-cell office:value-type="float" office:value="81.4131" calcext:value-type="float">
            <text:p>81.4131</text:p>
          </table:table-cell>
          <table:table-cell office:value-type="float" office:value="379" calcext:value-type="float">
            <text:p>379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LB2011.fa</text:p>
          </table:table-cell>
          <table:table-cell office:value-type="float" office:value="81.3796" calcext:value-type="float">
            <text:p>81.3796</text:p>
          </table:table-cell>
          <table:table-cell office:value-type="float" office:value="388" calcext:value-type="float">
            <text:p>388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ruminis_CF1b.fa</text:p>
          </table:table-cell>
          <table:table-cell office:value-type="float" office:value="81.3614" calcext:value-type="float">
            <text:p>81.3614</text:p>
          </table:table-cell>
          <table:table-cell office:value-type="float" office:value="390" calcext:value-type="float">
            <text:p>390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ruminis_ACV_9.fa</text:p>
          </table:table-cell>
          <table:table-cell office:value-type="float" office:value="81.3575" calcext:value-type="float">
            <text:p>81.3575</text:p>
          </table:table-cell>
          <table:table-cell office:value-type="float" office:value="395" calcext:value-type="float">
            <text:p>395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C4.fa</text:p>
          </table:table-cell>
          <table:table-cell office:value-type="float" office:value="81.328" calcext:value-type="float">
            <text:p>81.328</text:p>
          </table:table-cell>
          <table:table-cell office:value-type="float" office:value="392" calcext:value-type="float">
            <text:p>392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ruminis_HUN009.fa</text:p>
          </table:table-cell>
          <table:table-cell office:value-type="float" office:value="81.0674" calcext:value-type="float">
            <text:p>81.0674</text:p>
          </table:table-cell>
          <table:table-cell office:value-type="float" office:value="383" calcext:value-type="float">
            <text:p>383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ACV_2.fa</text:p>
          </table:table-cell>
          <table:table-cell office:value-type="float" office:value="80.8631" calcext:value-type="float">
            <text:p>80.8631</text:p>
          </table:table-cell>
          <table:table-cell office:value-type="float" office:value="366" calcext:value-type="float">
            <text:p>366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YE44.fa</text:p>
          </table:table-cell>
          <table:table-cell office:value-type="float" office:value="80.6741" calcext:value-type="float">
            <text:p>80.6741</text:p>
          </table:table-cell>
          <table:table-cell office:value-type="float" office:value="363" calcext:value-type="float">
            <text:p>363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AR14.fa</text:p>
          </table:table-cell>
          <table:table-cell office:value-type="float" office:value="80.3739" calcext:value-type="float">
            <text:p>80.3739</text:p>
          </table:table-cell>
          <table:table-cell office:value-type="float" office:value="315" calcext:value-type="float">
            <text:p>315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xylanivorans_MZ8_MNG.fa</text:p>
          </table:table-cell>
          <table:table-cell office:value-type="float" office:value="80.2482" calcext:value-type="float">
            <text:p>80.2482</text:p>
          </table:table-cell>
          <table:table-cell office:value-type="float" office:value="323" calcext:value-type="float">
            <text:p>323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2053.fa</text:p>
          </table:table-cell>
          <table:table-cell office:value-type="string" calcext:value-type="string">
            <text:p>/home/sara/Bioinformatics_programs/mash-Linux64-v2.3/71/Pseudobutyrivibrio_sp_NOR37.fa</text:p>
          </table:table-cell>
          <table:table-cell office:value-type="float" office:value="80.2226" calcext:value-type="float">
            <text:p>80.2226</text:p>
          </table:table-cell>
          <table:table-cell office:value-type="float" office:value="324" calcext:value-type="float">
            <text:p>324</text:p>
          </table:table-cell>
          <table:table-cell office:value-type="float" office:value="752" calcext:value-type="float">
            <text:p>752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LB2008.fa</text:p>
          </table:table-cell>
          <table:table-cell office:value-type="float" office:value="98.5502" calcext:value-type="float">
            <text:p>98.5502</text:p>
          </table:table-cell>
          <table:table-cell office:value-type="float" office:value="746" calcext:value-type="float">
            <text:p>746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AE2005.fa</text:p>
          </table:table-cell>
          <table:table-cell office:value-type="float" office:value="86.7954" calcext:value-type="float">
            <text:p>86.7954</text:p>
          </table:table-cell>
          <table:table-cell office:value-type="float" office:value="635" calcext:value-type="float">
            <text:p>635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AE3003.fa</text:p>
          </table:table-cell>
          <table:table-cell office:value-type="float" office:value="86.7752" calcext:value-type="float">
            <text:p>86.7752</text:p>
          </table:table-cell>
          <table:table-cell office:value-type="float" office:value="653" calcext:value-type="float">
            <text:p>653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hungatei_NK4A153.fa</text:p>
          </table:table-cell>
          <table:table-cell office:value-type="float" office:value="86.7296" calcext:value-type="float">
            <text:p>86.7296</text:p>
          </table:table-cell>
          <table:table-cell office:value-type="float" office:value="644" calcext:value-type="float">
            <text:p>644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hungatei_XBD2006.fa</text:p>
          </table:table-cell>
          <table:table-cell office:value-type="float" office:value="86.4959" calcext:value-type="float">
            <text:p>86.4959</text:p>
          </table:table-cell>
          <table:table-cell office:value-type="float" office:value="622" calcext:value-type="float">
            <text:p>622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M55.fa</text:p>
          </table:table-cell>
          <table:table-cell office:value-type="float" office:value="86.3231" calcext:value-type="float">
            <text:p>86.3231</text:p>
          </table:table-cell>
          <table:table-cell office:value-type="float" office:value="631" calcext:value-type="float">
            <text:p>631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INlla21.fa</text:p>
          </table:table-cell>
          <table:table-cell office:value-type="float" office:value="80.5472" calcext:value-type="float">
            <text:p>80.5472</text:p>
          </table:table-cell>
          <table:table-cell office:value-type="float" office:value="322" calcext:value-type="float">
            <text:p>322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INlla18.fa</text:p>
          </table:table-cell>
          <table:table-cell office:value-type="float" office:value="79.4081" calcext:value-type="float">
            <text:p>79.4081</text:p>
          </table:table-cell>
          <table:table-cell office:value-type="float" office:value="215" calcext:value-type="float">
            <text:p>215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VCB2006.fa</text:p>
          </table:table-cell>
          <table:table-cell office:value-type="float" office:value="79.2773" calcext:value-type="float">
            <text:p>79.2773</text:p>
          </table:table-cell>
          <table:table-cell office:value-type="float" office:value="214" calcext:value-type="float">
            <text:p>214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Su6.fa</text:p>
          </table:table-cell>
          <table:table-cell office:value-type="float" office:value="79.1982" calcext:value-type="float">
            <text:p>79.1982</text:p>
          </table:table-cell>
          <table:table-cell office:value-type="float" office:value="213" calcext:value-type="float">
            <text:p>213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hungatei_MB2003.fa</text:p>
          </table:table-cell>
          <table:table-cell office:value-type="float" office:value="79.1406" calcext:value-type="float">
            <text:p>79.1406</text:p>
          </table:table-cell>
          <table:table-cell office:value-type="float" office:value="225" calcext:value-type="float">
            <text:p>225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hungatei_JK_615_DSM_14810.fa</text:p>
          </table:table-cell>
          <table:table-cell office:value-type="float" office:value="79.1161" calcext:value-type="float">
            <text:p>79.1161</text:p>
          </table:table-cell>
          <table:table-cell office:value-type="float" office:value="221" calcext:value-type="float">
            <text:p>221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FCS006.fa</text:p>
          </table:table-cell>
          <table:table-cell office:value-type="float" office:value="79.0453" calcext:value-type="float">
            <text:p>79.0453</text:p>
          </table:table-cell>
          <table:table-cell office:value-type="float" office:value="216" calcext:value-type="float">
            <text:p>216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NC2007.fa</text:p>
          </table:table-cell>
          <table:table-cell office:value-type="float" office:value="79.025" calcext:value-type="float">
            <text:p>79.025</text:p>
          </table:table-cell>
          <table:table-cell office:value-type="float" office:value="219" calcext:value-type="float">
            <text:p>219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MC2021.fa</text:p>
          </table:table-cell>
          <table:table-cell office:value-type="float" office:value="79.0167" calcext:value-type="float">
            <text:p>79.0167</text:p>
          </table:table-cell>
          <table:table-cell office:value-type="float" office:value="212" calcext:value-type="float">
            <text:p>212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AE2015.fa</text:p>
          </table:table-cell>
          <table:table-cell office:value-type="float" office:value="79.0048" calcext:value-type="float">
            <text:p>79.0048</text:p>
          </table:table-cell>
          <table:table-cell office:value-type="float" office:value="235" calcext:value-type="float">
            <text:p>235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proteoclasticus_P6B7.fa</text:p>
          </table:table-cell>
          <table:table-cell office:value-type="float" office:value="78.9896" calcext:value-type="float">
            <text:p>78.9896</text:p>
          </table:table-cell>
          <table:table-cell office:value-type="float" office:value="206" calcext:value-type="float">
            <text:p>206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YAB3001.fa</text:p>
          </table:table-cell>
          <table:table-cell office:value-type="float" office:value="78.9248" calcext:value-type="float">
            <text:p>78.9248</text:p>
          </table:table-cell>
          <table:table-cell office:value-type="float" office:value="217" calcext:value-type="float">
            <text:p>217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XBB1001.fa</text:p>
          </table:table-cell>
          <table:table-cell office:value-type="float" office:value="78.8903" calcext:value-type="float">
            <text:p>78.8903</text:p>
          </table:table-cell>
          <table:table-cell office:value-type="float" office:value="200" calcext:value-type="float">
            <text:p>200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proteoclasticus_P18.fa</text:p>
          </table:table-cell>
          <table:table-cell office:value-type="float" office:value="78.8349" calcext:value-type="float">
            <text:p>78.8349</text:p>
          </table:table-cell>
          <table:table-cell office:value-type="float" office:value="221" calcext:value-type="float">
            <text:p>221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INlla14.fa</text:p>
          </table:table-cell>
          <table:table-cell office:value-type="float" office:value="78.8219" calcext:value-type="float">
            <text:p>78.8219</text:p>
          </table:table-cell>
          <table:table-cell office:value-type="float" office:value="203" calcext:value-type="float">
            <text:p>203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VCB2001.fa</text:p>
          </table:table-cell>
          <table:table-cell office:value-type="float" office:value="78.8091" calcext:value-type="float">
            <text:p>78.8091</text:p>
          </table:table-cell>
          <table:table-cell office:value-type="float" office:value="226" calcext:value-type="float">
            <text:p>226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AE3009.fa</text:p>
          </table:table-cell>
          <table:table-cell office:value-type="float" office:value="78.7823" calcext:value-type="float">
            <text:p>78.7823</text:p>
          </table:table-cell>
          <table:table-cell office:value-type="float" office:value="215" calcext:value-type="float">
            <text:p>215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AE2032.fa</text:p>
          </table:table-cell>
          <table:table-cell office:value-type="float" office:value="78.7264" calcext:value-type="float">
            <text:p>78.7264</text:p>
          </table:table-cell>
          <table:table-cell office:value-type="float" office:value="196" calcext:value-type="float">
            <text:p>196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proteoclasticus_B316_DSM_14932.fa</text:p>
          </table:table-cell>
          <table:table-cell office:value-type="float" office:value="78.7253" calcext:value-type="float">
            <text:p>78.7253</text:p>
          </table:table-cell>
          <table:table-cell office:value-type="float" office:value="206" calcext:value-type="float">
            <text:p>206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XPD2006.fa</text:p>
          </table:table-cell>
          <table:table-cell office:value-type="float" office:value="78.7148" calcext:value-type="float">
            <text:p>78.7148</text:p>
          </table:table-cell>
          <table:table-cell office:value-type="float" office:value="231" calcext:value-type="float">
            <text:p>231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proteoclasticus_FD2007.fa</text:p>
          </table:table-cell>
          <table:table-cell office:value-type="float" office:value="78.6948" calcext:value-type="float">
            <text:p>78.6948</text:p>
          </table:table-cell>
          <table:table-cell office:value-type="float" office:value="216" calcext:value-type="float">
            <text:p>216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388.fa</text:p>
          </table:table-cell>
          <table:table-cell office:value-type="string" calcext:value-type="string">
            <text:p>/home/sara/Bioinformatics_programs/mash-Linux64-v2.3/71/Butyrivibrio_sp_FCS014.fa</text:p>
          </table:table-cell>
          <table:table-cell office:value-type="float" office:value="78.6082" calcext:value-type="float">
            <text:p>78.6082</text:p>
          </table:table-cell>
          <table:table-cell office:value-type="float" office:value="200" calcext:value-type="float">
            <text:p>200</text:p>
          </table:table-cell>
          <table:table-cell office:value-type="float" office:value="937" calcext:value-type="float">
            <text:p>937</text:p>
          </table:table-cell>
        </table:table-row>
        <table:table-row table:style-name="ro1">
          <table:table-cell office:value-type="string" calcext:value-type="string">
            <text:p>/home/sara/Bioinformatics_programs/mash-Linux64-v2.3/Family_MAGs/RUG14843.fa</text:p>
          </table:table-cell>
          <table:table-cell office:value-type="string" calcext:value-type="string">
            <text:p>/home/sara/Bioinformatics_programs/mash-Linux64-v2.3/71/Butyrivibrio_sp_NC3005.fa</text:p>
          </table:table-cell>
          <table:table-cell office:value-type="float" office:value="99.3782" calcext:value-type="float">
            <text:p>99.3782</text:p>
          </table:table-cell>
          <table:table-cell office:value-type="float" office:value="772" calcext:value-type="float">
            <text:p>772</text:p>
          </table:table-cell>
          <table:table-cell office:value-type="float" office:value="854" calcext:value-type="float">
            <text:p>854</text:p>
          </table:table-cell>
        </table:table-row>
      </table:table>
      <table:table table:name="Dataset2" table:style-name="ta1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D1_DSM_3071.fa</text:p>
          </table:table-cell>
          <table:table-cell office:value-type="float" office:value="93.7911" calcext:value-type="float">
            <text:p>93.7911</text:p>
          </table:table-cell>
          <table:table-cell office:value-type="float" office:value="1171" calcext:value-type="float">
            <text:p>1171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WTE3004.fa</text:p>
          </table:table-cell>
          <table:table-cell office:value-type="float" office:value="83.7696" calcext:value-type="float">
            <text:p>83.7696</text:p>
          </table:table-cell>
          <table:table-cell office:value-type="float" office:value="866" calcext:value-type="float">
            <text:p>866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AB2020.fa</text:p>
          </table:table-cell>
          <table:table-cell office:value-type="float" office:value="83.6591" calcext:value-type="float">
            <text:p>83.6591</text:p>
          </table:table-cell>
          <table:table-cell office:value-type="float" office:value="869" calcext:value-type="float">
            <text:p>869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YRB2005.fa</text:p>
          </table:table-cell>
          <table:table-cell office:value-type="float" office:value="83.6005" calcext:value-type="float">
            <text:p>83.6005</text:p>
          </table:table-cell>
          <table:table-cell office:value-type="float" office:value="863" calcext:value-type="float">
            <text:p>863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sp_TB.fa</text:p>
          </table:table-cell>
          <table:table-cell office:value-type="float" office:value="83.5893" calcext:value-type="float">
            <text:p>83.5893</text:p>
          </table:table-cell>
          <table:table-cell office:value-type="float" office:value="814" calcext:value-type="float">
            <text:p>814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AR40.fa</text:p>
          </table:table-cell>
          <table:table-cell office:value-type="float" office:value="83.5868" calcext:value-type="float">
            <text:p>83.5868</text:p>
          </table:table-cell>
          <table:table-cell office:value-type="float" office:value="893" calcext:value-type="float">
            <text:p>893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ND3005.fa</text:p>
          </table:table-cell>
          <table:table-cell office:value-type="float" office:value="83.5152" calcext:value-type="float">
            <text:p>83.5152</text:p>
          </table:table-cell>
          <table:table-cell office:value-type="float" office:value="804" calcext:value-type="float">
            <text:p>804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MD2001.fa</text:p>
          </table:table-cell>
          <table:table-cell office:value-type="float" office:value="83.5008" calcext:value-type="float">
            <text:p>83.5008</text:p>
          </table:table-cell>
          <table:table-cell office:value-type="float" office:value="866" calcext:value-type="float">
            <text:p>866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40_bins.257.fa</text:p>
          </table:table-cell>
          <table:table-cell office:value-type="string" calcext:value-type="string">
            <text:p>/home/sara/Desktop/MAG_analysis/2/Extracted_MAGs/Butyrivibrio_fibrisolvens_FE2007.fa</text:p>
          </table:table-cell>
          <table:table-cell office:value-type="float" office:value="83.4919" calcext:value-type="float">
            <text:p>83.4919</text:p>
          </table:table-cell>
          <table:table-cell office:value-type="float" office:value="797" calcext:value-type="float">
            <text:p>797</text:p>
          </table:table-cell>
          <table:table-cell office:value-type="float" office:value="1564" calcext:value-type="float">
            <text:p>1564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VCB2006.fa</text:p>
          </table:table-cell>
          <table:table-cell office:value-type="float" office:value="79.4597" calcext:value-type="float">
            <text:p>79.4597</text:p>
          </table:table-cell>
          <table:table-cell office:value-type="float" office:value="350" calcext:value-type="float">
            <text:p>350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AE3009.fa</text:p>
          </table:table-cell>
          <table:table-cell office:value-type="float" office:value="79.1795" calcext:value-type="float">
            <text:p>79.1795</text:p>
          </table:table-cell>
          <table:table-cell office:value-type="float" office:value="289" calcext:value-type="float">
            <text:p>289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XBB1001.fa</text:p>
          </table:table-cell>
          <table:table-cell office:value-type="float" office:value="79.137" calcext:value-type="float">
            <text:p>79.137</text:p>
          </table:table-cell>
          <table:table-cell office:value-type="float" office:value="303" calcext:value-type="float">
            <text:p>303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MC2021.fa</text:p>
          </table:table-cell>
          <table:table-cell office:value-type="float" office:value="79.1158" calcext:value-type="float">
            <text:p>79.1158</text:p>
          </table:table-cell>
          <table:table-cell office:value-type="float" office:value="317" calcext:value-type="float">
            <text:p>317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proteoclasticus_B316_DSM_14932.fa</text:p>
          </table:table-cell>
          <table:table-cell office:value-type="float" office:value="79.0245" calcext:value-type="float">
            <text:p>79.0245</text:p>
          </table:table-cell>
          <table:table-cell office:value-type="float" office:value="318" calcext:value-type="float">
            <text:p>318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proteoclasticus_FD2007.fa</text:p>
          </table:table-cell>
          <table:table-cell office:value-type="float" office:value="78.9783" calcext:value-type="float">
            <text:p>78.9783</text:p>
          </table:table-cell>
          <table:table-cell office:value-type="float" office:value="342" calcext:value-type="float">
            <text:p>342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hungatei_JK_615_DSM_14810.fa</text:p>
          </table:table-cell>
          <table:table-cell office:value-type="float" office:value="78.9454" calcext:value-type="float">
            <text:p>78.9454</text:p>
          </table:table-cell>
          <table:table-cell office:value-type="float" office:value="253" calcext:value-type="float">
            <text:p>253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INlla14.fa</text:p>
          </table:table-cell>
          <table:table-cell office:value-type="float" office:value="78.8853" calcext:value-type="float">
            <text:p>78.8853</text:p>
          </table:table-cell>
          <table:table-cell office:value-type="float" office:value="317" calcext:value-type="float">
            <text:p>317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YAB3001.fa</text:p>
          </table:table-cell>
          <table:table-cell office:value-type="float" office:value="78.7799" calcext:value-type="float">
            <text:p>78.7799</text:p>
          </table:table-cell>
          <table:table-cell office:value-type="float" office:value="288" calcext:value-type="float">
            <text:p>288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XPD2006.fa</text:p>
          </table:table-cell>
          <table:table-cell office:value-type="float" office:value="78.6842" calcext:value-type="float">
            <text:p>78.6842</text:p>
          </table:table-cell>
          <table:table-cell office:value-type="float" office:value="264" calcext:value-type="float">
            <text:p>264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INlla18.fa</text:p>
          </table:table-cell>
          <table:table-cell office:value-type="float" office:value="78.6087" calcext:value-type="float">
            <text:p>78.6087</text:p>
          </table:table-cell>
          <table:table-cell office:value-type="float" office:value="255" calcext:value-type="float">
            <text:p>255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proteoclasticus_P6B7.fa</text:p>
          </table:table-cell>
          <table:table-cell office:value-type="float" office:value="78.5793" calcext:value-type="float">
            <text:p>78.5793</text:p>
          </table:table-cell>
          <table:table-cell office:value-type="float" office:value="259" calcext:value-type="float">
            <text:p>259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NC2007.fa</text:p>
          </table:table-cell>
          <table:table-cell office:value-type="float" office:value="78.5191" calcext:value-type="float">
            <text:p>78.5191</text:p>
          </table:table-cell>
          <table:table-cell office:value-type="float" office:value="267" calcext:value-type="float">
            <text:p>267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VCB2001.fa</text:p>
          </table:table-cell>
          <table:table-cell office:value-type="float" office:value="78.5114" calcext:value-type="float">
            <text:p>78.5114</text:p>
          </table:table-cell>
          <table:table-cell office:value-type="float" office:value="278" calcext:value-type="float">
            <text:p>278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Su6.fa</text:p>
          </table:table-cell>
          <table:table-cell office:value-type="float" office:value="78.5008" calcext:value-type="float">
            <text:p>78.5008</text:p>
          </table:table-cell>
          <table:table-cell office:value-type="float" office:value="261" calcext:value-type="float">
            <text:p>261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hungatei_MB2003.fa</text:p>
          </table:table-cell>
          <table:table-cell office:value-type="float" office:value="78.4626" calcext:value-type="float">
            <text:p>78.4626</text:p>
          </table:table-cell>
          <table:table-cell office:value-type="float" office:value="250" calcext:value-type="float">
            <text:p>250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FCS006.fa</text:p>
          </table:table-cell>
          <table:table-cell office:value-type="float" office:value="78.4552" calcext:value-type="float">
            <text:p>78.4552</text:p>
          </table:table-cell>
          <table:table-cell office:value-type="float" office:value="283" calcext:value-type="float">
            <text:p>283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AE2015.fa</text:p>
          </table:table-cell>
          <table:table-cell office:value-type="float" office:value="78.423" calcext:value-type="float">
            <text:p>78.423</text:p>
          </table:table-cell>
          <table:table-cell office:value-type="float" office:value="251" calcext:value-type="float">
            <text:p>251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proteoclasticus_P18.fa</text:p>
          </table:table-cell>
          <table:table-cell office:value-type="float" office:value="78.4119" calcext:value-type="float">
            <text:p>78.4119</text:p>
          </table:table-cell>
          <table:table-cell office:value-type="float" office:value="254" calcext:value-type="float">
            <text:p>254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3T100_bins.60.fa</text:p>
          </table:table-cell>
          <table:table-cell office:value-type="string" calcext:value-type="string">
            <text:p>/home/sara/Desktop/MAG_analysis/2/Extracted_MAGs/Butyrivibrio_sp_AE2032.fa</text:p>
          </table:table-cell>
          <table:table-cell office:value-type="float" office:value="78.3676" calcext:value-type="float">
            <text:p>78.3676</text:p>
          </table:table-cell>
          <table:table-cell office:value-type="float" office:value="260" calcext:value-type="float">
            <text:p>260</text:p>
          </table:table-cell>
          <table:table-cell office:value-type="float" office:value="1225" calcext:value-type="float">
            <text:p>1225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M55.fa</text:p>
          </table:table-cell>
          <table:table-cell office:value-type="float" office:value="97.3526" calcext:value-type="float">
            <text:p>97.3526</text:p>
          </table:table-cell>
          <table:table-cell office:value-type="float" office:value="930" calcext:value-type="float">
            <text:p>930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hungatei_NK4A153.fa</text:p>
          </table:table-cell>
          <table:table-cell office:value-type="float" office:value="94.8769" calcext:value-type="float">
            <text:p>94.8769</text:p>
          </table:table-cell>
          <table:table-cell office:value-type="float" office:value="897" calcext:value-type="float">
            <text:p>897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AE2005.fa</text:p>
          </table:table-cell>
          <table:table-cell office:value-type="float" office:value="94.839" calcext:value-type="float">
            <text:p>94.839</text:p>
          </table:table-cell>
          <table:table-cell office:value-type="float" office:value="894" calcext:value-type="float">
            <text:p>89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AE3003.fa</text:p>
          </table:table-cell>
          <table:table-cell office:value-type="float" office:value="94.716" calcext:value-type="float">
            <text:p>94.716</text:p>
          </table:table-cell>
          <table:table-cell office:value-type="float" office:value="924" calcext:value-type="float">
            <text:p>92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hungatei_XBD2006.fa</text:p>
          </table:table-cell>
          <table:table-cell office:value-type="float" office:value="89.0378" calcext:value-type="float">
            <text:p>89.0378</text:p>
          </table:table-cell>
          <table:table-cell office:value-type="float" office:value="852" calcext:value-type="float">
            <text:p>85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LB2008.fa</text:p>
          </table:table-cell>
          <table:table-cell office:value-type="float" office:value="86.464" calcext:value-type="float">
            <text:p>86.464</text:p>
          </table:table-cell>
          <table:table-cell office:value-type="float" office:value="832" calcext:value-type="float">
            <text:p>83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INlla21.fa</text:p>
          </table:table-cell>
          <table:table-cell office:value-type="float" office:value="80.451" calcext:value-type="float">
            <text:p>80.451</text:p>
          </table:table-cell>
          <table:table-cell office:value-type="float" office:value="420" calcext:value-type="float">
            <text:p>420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Su6.fa</text:p>
          </table:table-cell>
          <table:table-cell office:value-type="float" office:value="79.123" calcext:value-type="float">
            <text:p>79.123</text:p>
          </table:table-cell>
          <table:table-cell office:value-type="float" office:value="272" calcext:value-type="float">
            <text:p>27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AE2015.fa</text:p>
          </table:table-cell>
          <table:table-cell office:value-type="float" office:value="79.0063" calcext:value-type="float">
            <text:p>79.0063</text:p>
          </table:table-cell>
          <table:table-cell office:value-type="float" office:value="273" calcext:value-type="float">
            <text:p>273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XPD2006.fa</text:p>
          </table:table-cell>
          <table:table-cell office:value-type="float" office:value="78.8301" calcext:value-type="float">
            <text:p>78.8301</text:p>
          </table:table-cell>
          <table:table-cell office:value-type="float" office:value="263" calcext:value-type="float">
            <text:p>263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proteoclasticus_P6B7.fa</text:p>
          </table:table-cell>
          <table:table-cell office:value-type="float" office:value="78.8152" calcext:value-type="float">
            <text:p>78.8152</text:p>
          </table:table-cell>
          <table:table-cell office:value-type="float" office:value="257" calcext:value-type="float">
            <text:p>257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INlla18.fa</text:p>
          </table:table-cell>
          <table:table-cell office:value-type="float" office:value="78.8133" calcext:value-type="float">
            <text:p>78.8133</text:p>
          </table:table-cell>
          <table:table-cell office:value-type="float" office:value="293" calcext:value-type="float">
            <text:p>293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hungatei_MB2003.fa</text:p>
          </table:table-cell>
          <table:table-cell office:value-type="float" office:value="78.7884" calcext:value-type="float">
            <text:p>78.7884</text:p>
          </table:table-cell>
          <table:table-cell office:value-type="float" office:value="292" calcext:value-type="float">
            <text:p>29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FCS006.fa</text:p>
          </table:table-cell>
          <table:table-cell office:value-type="float" office:value="78.7552" calcext:value-type="float">
            <text:p>78.7552</text:p>
          </table:table-cell>
          <table:table-cell office:value-type="float" office:value="264" calcext:value-type="float">
            <text:p>26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AE3009.fa</text:p>
          </table:table-cell>
          <table:table-cell office:value-type="float" office:value="78.7069" calcext:value-type="float">
            <text:p>78.7069</text:p>
          </table:table-cell>
          <table:table-cell office:value-type="float" office:value="269" calcext:value-type="float">
            <text:p>269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VCB2001.fa</text:p>
          </table:table-cell>
          <table:table-cell office:value-type="float" office:value="78.6929" calcext:value-type="float">
            <text:p>78.6929</text:p>
          </table:table-cell>
          <table:table-cell office:value-type="float" office:value="265" calcext:value-type="float">
            <text:p>265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NC2007.fa</text:p>
          </table:table-cell>
          <table:table-cell office:value-type="float" office:value="78.66" calcext:value-type="float">
            <text:p>78.66</text:p>
          </table:table-cell>
          <table:table-cell office:value-type="float" office:value="270" calcext:value-type="float">
            <text:p>270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proteoclasticus_P18.fa</text:p>
          </table:table-cell>
          <table:table-cell office:value-type="float" office:value="78.6453" calcext:value-type="float">
            <text:p>78.6453</text:p>
          </table:table-cell>
          <table:table-cell office:value-type="float" office:value="258" calcext:value-type="float">
            <text:p>25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hungatei_JK_615_DSM_14810.fa</text:p>
          </table:table-cell>
          <table:table-cell office:value-type="float" office:value="78.6082" calcext:value-type="float">
            <text:p>78.6082</text:p>
          </table:table-cell>
          <table:table-cell office:value-type="float" office:value="294" calcext:value-type="float">
            <text:p>29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VCB2006.fa</text:p>
          </table:table-cell>
          <table:table-cell office:value-type="float" office:value="78.5921" calcext:value-type="float">
            <text:p>78.5921</text:p>
          </table:table-cell>
          <table:table-cell office:value-type="float" office:value="258" calcext:value-type="float">
            <text:p>25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FCS014.fa</text:p>
          </table:table-cell>
          <table:table-cell office:value-type="float" office:value="78.5318" calcext:value-type="float">
            <text:p>78.5318</text:p>
          </table:table-cell>
          <table:table-cell office:value-type="float" office:value="216" calcext:value-type="float">
            <text:p>216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MC2021.fa</text:p>
          </table:table-cell>
          <table:table-cell office:value-type="float" office:value="78.5157" calcext:value-type="float">
            <text:p>78.5157</text:p>
          </table:table-cell>
          <table:table-cell office:value-type="float" office:value="265" calcext:value-type="float">
            <text:p>265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XBB1001.fa</text:p>
          </table:table-cell>
          <table:table-cell office:value-type="float" office:value="78.4695" calcext:value-type="float">
            <text:p>78.4695</text:p>
          </table:table-cell>
          <table:table-cell office:value-type="float" office:value="249" calcext:value-type="float">
            <text:p>249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YAB3001.fa</text:p>
          </table:table-cell>
          <table:table-cell office:value-type="float" office:value="78.455" calcext:value-type="float">
            <text:p>78.455</text:p>
          </table:table-cell>
          <table:table-cell office:value-type="float" office:value="241" calcext:value-type="float">
            <text:p>241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AE2032.fa</text:p>
          </table:table-cell>
          <table:table-cell office:value-type="float" office:value="78.4511" calcext:value-type="float">
            <text:p>78.4511</text:p>
          </table:table-cell>
          <table:table-cell office:value-type="float" office:value="235" calcext:value-type="float">
            <text:p>235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proteoclasticus_FD2007.fa</text:p>
          </table:table-cell>
          <table:table-cell office:value-type="float" office:value="78.4089" calcext:value-type="float">
            <text:p>78.4089</text:p>
          </table:table-cell>
          <table:table-cell office:value-type="float" office:value="247" calcext:value-type="float">
            <text:p>247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sp_INlla14.fa</text:p>
          </table:table-cell>
          <table:table-cell office:value-type="float" office:value="78.3595" calcext:value-type="float">
            <text:p>78.3595</text:p>
          </table:table-cell>
          <table:table-cell office:value-type="float" office:value="252" calcext:value-type="float">
            <text:p>25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6T40_bins.122.fa</text:p>
          </table:table-cell>
          <table:table-cell office:value-type="string" calcext:value-type="string">
            <text:p>/home/sara/Desktop/MAG_analysis/2/Extracted_MAGs/Butyrivibrio_proteoclasticus_B316_DSM_14932.fa</text:p>
          </table:table-cell>
          <table:table-cell office:value-type="float" office:value="78.3462" calcext:value-type="float">
            <text:p>78.3462</text:p>
          </table:table-cell>
          <table:table-cell office:value-type="float" office:value="251" calcext:value-type="float">
            <text:p>251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VCD2006.fa</text:p>
          </table:table-cell>
          <table:table-cell office:value-type="float" office:value="83.2811" calcext:value-type="float">
            <text:p>83.2811</text:p>
          </table:table-cell>
          <table:table-cell office:value-type="float" office:value="549" calcext:value-type="float">
            <text:p>549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WCD2001.fa</text:p>
          </table:table-cell>
          <table:table-cell office:value-type="float" office:value="81.62" calcext:value-type="float">
            <text:p>81.62</text:p>
          </table:table-cell>
          <table:table-cell office:value-type="float" office:value="406" calcext:value-type="float">
            <text:p>406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AD3002.fa</text:p>
          </table:table-cell>
          <table:table-cell office:value-type="float" office:value="81.4484" calcext:value-type="float">
            <text:p>81.4484</text:p>
          </table:table-cell>
          <table:table-cell office:value-type="float" office:value="422" calcext:value-type="float">
            <text:p>422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OB235.fa</text:p>
          </table:table-cell>
          <table:table-cell office:value-type="float" office:value="81.4311" calcext:value-type="float">
            <text:p>81.4311</text:p>
          </table:table-cell>
          <table:table-cell office:value-type="float" office:value="428" calcext:value-type="float">
            <text:p>428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XPD2002.fa</text:p>
          </table:table-cell>
          <table:table-cell office:value-type="float" office:value="81.3673" calcext:value-type="float">
            <text:p>81.3673</text:p>
          </table:table-cell>
          <table:table-cell office:value-type="float" office:value="401" calcext:value-type="float">
            <text:p>401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FC2001.fa</text:p>
          </table:table-cell>
          <table:table-cell office:value-type="float" office:value="81.244" calcext:value-type="float">
            <text:p>81.244</text:p>
          </table:table-cell>
          <table:table-cell office:value-type="float" office:value="406" calcext:value-type="float">
            <text:p>406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AC2005.fa</text:p>
          </table:table-cell>
          <table:table-cell office:value-type="float" office:value="80.7205" calcext:value-type="float">
            <text:p>80.7205</text:p>
          </table:table-cell>
          <table:table-cell office:value-type="float" office:value="359" calcext:value-type="float">
            <text:p>359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AE3006.fa</text:p>
          </table:table-cell>
          <table:table-cell office:value-type="float" office:value="80.3821" calcext:value-type="float">
            <text:p>80.3821</text:p>
          </table:table-cell>
          <table:table-cell office:value-type="float" office:value="302" calcext:value-type="float">
            <text:p>302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AE3004.fa</text:p>
          </table:table-cell>
          <table:table-cell office:value-type="float" office:value="80.269" calcext:value-type="float">
            <text:p>80.269</text:p>
          </table:table-cell>
          <table:table-cell office:value-type="float" office:value="318" calcext:value-type="float">
            <text:p>318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WCE2006.fa</text:p>
          </table:table-cell>
          <table:table-cell office:value-type="float" office:value="80.1471" calcext:value-type="float">
            <text:p>80.1471</text:p>
          </table:table-cell>
          <table:table-cell office:value-type="float" office:value="308" calcext:value-type="float">
            <text:p>308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MB2005.fa</text:p>
          </table:table-cell>
          <table:table-cell office:value-type="float" office:value="80.0616" calcext:value-type="float">
            <text:p>80.0616</text:p>
          </table:table-cell>
          <table:table-cell office:value-type="float" office:value="300" calcext:value-type="float">
            <text:p>300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WCD3002.fa</text:p>
          </table:table-cell>
          <table:table-cell office:value-type="float" office:value="80.0554" calcext:value-type="float">
            <text:p>80.0554</text:p>
          </table:table-cell>
          <table:table-cell office:value-type="float" office:value="305" calcext:value-type="float">
            <text:p>305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LC3010.fa</text:p>
          </table:table-cell>
          <table:table-cell office:value-type="float" office:value="79.9199" calcext:value-type="float">
            <text:p>79.9199</text:p>
          </table:table-cell>
          <table:table-cell office:value-type="float" office:value="322" calcext:value-type="float">
            <text:p>322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40_bins.326.fa</text:p>
          </table:table-cell>
          <table:table-cell office:value-type="string" calcext:value-type="string">
            <text:p>/home/sara/Desktop/MAG_analysis/2/Extracted_MAGs/Butyrivibrio_sp_NC2002.fa</text:p>
          </table:table-cell>
          <table:table-cell office:value-type="float" office:value="79.1884" calcext:value-type="float">
            <text:p>79.1884</text:p>
          </table:table-cell>
          <table:table-cell office:value-type="float" office:value="240" calcext:value-type="float">
            <text:p>240</text:p>
          </table:table-cell>
          <table:table-cell office:value-type="float" office:value="1005" calcext:value-type="float">
            <text:p>1005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VCD2006.fa</text:p>
          </table:table-cell>
          <table:table-cell office:value-type="float" office:value="83.5119" calcext:value-type="float">
            <text:p>83.5119</text:p>
          </table:table-cell>
          <table:table-cell office:value-type="float" office:value="756" calcext:value-type="float">
            <text:p>756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WCD2001.fa</text:p>
          </table:table-cell>
          <table:table-cell office:value-type="float" office:value="81.7814" calcext:value-type="float">
            <text:p>81.7814</text:p>
          </table:table-cell>
          <table:table-cell office:value-type="float" office:value="565" calcext:value-type="float">
            <text:p>565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AD3002.fa</text:p>
          </table:table-cell>
          <table:table-cell office:value-type="float" office:value="81.6006" calcext:value-type="float">
            <text:p>81.6006</text:p>
          </table:table-cell>
          <table:table-cell office:value-type="float" office:value="579" calcext:value-type="float">
            <text:p>579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OB235.fa</text:p>
          </table:table-cell>
          <table:table-cell office:value-type="float" office:value="81.5658" calcext:value-type="float">
            <text:p>81.5658</text:p>
          </table:table-cell>
          <table:table-cell office:value-type="float" office:value="573" calcext:value-type="float">
            <text:p>573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FC2001.fa</text:p>
          </table:table-cell>
          <table:table-cell office:value-type="float" office:value="81.2691" calcext:value-type="float">
            <text:p>81.2691</text:p>
          </table:table-cell>
          <table:table-cell office:value-type="float" office:value="554" calcext:value-type="float">
            <text:p>554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XPD2002.fa</text:p>
          </table:table-cell>
          <table:table-cell office:value-type="float" office:value="81.2416" calcext:value-type="float">
            <text:p>81.2416</text:p>
          </table:table-cell>
          <table:table-cell office:value-type="float" office:value="548" calcext:value-type="float">
            <text:p>548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AC2005.fa</text:p>
          </table:table-cell>
          <table:table-cell office:value-type="float" office:value="80.8129" calcext:value-type="float">
            <text:p>80.8129</text:p>
          </table:table-cell>
          <table:table-cell office:value-type="float" office:value="485" calcext:value-type="float">
            <text:p>485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AE3004.fa</text:p>
          </table:table-cell>
          <table:table-cell office:value-type="float" office:value="80.6131" calcext:value-type="float">
            <text:p>80.6131</text:p>
          </table:table-cell>
          <table:table-cell office:value-type="float" office:value="450" calcext:value-type="float">
            <text:p>450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WCD3002.fa</text:p>
          </table:table-cell>
          <table:table-cell office:value-type="float" office:value="80.5493" calcext:value-type="float">
            <text:p>80.5493</text:p>
          </table:table-cell>
          <table:table-cell office:value-type="float" office:value="388" calcext:value-type="float">
            <text:p>388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AE3006.fa</text:p>
          </table:table-cell>
          <table:table-cell office:value-type="float" office:value="80.4946" calcext:value-type="float">
            <text:p>80.4946</text:p>
          </table:table-cell>
          <table:table-cell office:value-type="float" office:value="390" calcext:value-type="float">
            <text:p>390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LC3010.fa</text:p>
          </table:table-cell>
          <table:table-cell office:value-type="float" office:value="80.4803" calcext:value-type="float">
            <text:p>80.4803</text:p>
          </table:table-cell>
          <table:table-cell office:value-type="float" office:value="414" calcext:value-type="float">
            <text:p>414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MB2005.fa</text:p>
          </table:table-cell>
          <table:table-cell office:value-type="float" office:value="80.4079" calcext:value-type="float">
            <text:p>80.4079</text:p>
          </table:table-cell>
          <table:table-cell office:value-type="float" office:value="396" calcext:value-type="float">
            <text:p>396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WCE2006.fa</text:p>
          </table:table-cell>
          <table:table-cell office:value-type="float" office:value="80.312" calcext:value-type="float">
            <text:p>80.312</text:p>
          </table:table-cell>
          <table:table-cell office:value-type="float" office:value="414" calcext:value-type="float">
            <text:p>414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49T100_bins.107.fa</text:p>
          </table:table-cell>
          <table:table-cell office:value-type="string" calcext:value-type="string">
            <text:p>/home/sara/Desktop/MAG_analysis/2/Extracted_MAGs/Butyrivibrio_sp_NC2002.fa</text:p>
          </table:table-cell>
          <table:table-cell office:value-type="float" office:value="79.5516" calcext:value-type="float">
            <text:p>79.5516</text:p>
          </table:table-cell>
          <table:table-cell office:value-type="float" office:value="318" calcext:value-type="float">
            <text:p>318</text:p>
          </table:table-cell>
          <table:table-cell office:value-type="float" office:value="1199" calcext:value-type="float">
            <text:p>1199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xylanivorans_Bu21_DSM10317.fa</text:p>
          </table:table-cell>
          <table:table-cell office:value-type="float" office:value="86.4891" calcext:value-type="float">
            <text:p>86.4891</text:p>
          </table:table-cell>
          <table:table-cell office:value-type="float" office:value="714" calcext:value-type="float">
            <text:p>714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ruminis_CF1b.fa</text:p>
          </table:table-cell>
          <table:table-cell office:value-type="float" office:value="86.3956" calcext:value-type="float">
            <text:p>86.3956</text:p>
          </table:table-cell>
          <table:table-cell office:value-type="float" office:value="730" calcext:value-type="float">
            <text:p>730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49.fa</text:p>
          </table:table-cell>
          <table:table-cell office:value-type="float" office:value="85.5443" calcext:value-type="float">
            <text:p>85.5443</text:p>
          </table:table-cell>
          <table:table-cell office:value-type="float" office:value="680" calcext:value-type="float">
            <text:p>680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xylanivorans_MZ5_DSM_14809.fa</text:p>
          </table:table-cell>
          <table:table-cell office:value-type="float" office:value="85.0517" calcext:value-type="float">
            <text:p>85.0517</text:p>
          </table:table-cell>
          <table:table-cell office:value-type="float" office:value="683" calcext:value-type="float">
            <text:p>683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YE44.fa</text:p>
          </table:table-cell>
          <table:table-cell office:value-type="float" office:value="81.917" calcext:value-type="float">
            <text:p>81.917</text:p>
          </table:table-cell>
          <table:table-cell office:value-type="float" office:value="491" calcext:value-type="float">
            <text:p>491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ACV_2.fa</text:p>
          </table:table-cell>
          <table:table-cell office:value-type="float" office:value="81.2897" calcext:value-type="float">
            <text:p>81.2897</text:p>
          </table:table-cell>
          <table:table-cell office:value-type="float" office:value="465" calcext:value-type="float">
            <text:p>465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p_OR37.fa</text:p>
          </table:table-cell>
          <table:table-cell office:value-type="float" office:value="80.9695" calcext:value-type="float">
            <text:p>80.9695</text:p>
          </table:table-cell>
          <table:table-cell office:value-type="float" office:value="443" calcext:value-type="float">
            <text:p>443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C4.fa</text:p>
          </table:table-cell>
          <table:table-cell office:value-type="float" office:value="80.7573" calcext:value-type="float">
            <text:p>80.7573</text:p>
          </table:table-cell>
          <table:table-cell office:value-type="float" office:value="389" calcext:value-type="float">
            <text:p>389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LB2011.fa</text:p>
          </table:table-cell>
          <table:table-cell office:value-type="float" office:value="80.6946" calcext:value-type="float">
            <text:p>80.6946</text:p>
          </table:table-cell>
          <table:table-cell office:value-type="float" office:value="405" calcext:value-type="float">
            <text:p>405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ruminis_HUN009.fa</text:p>
          </table:table-cell>
          <table:table-cell office:value-type="float" office:value="80.6844" calcext:value-type="float">
            <text:p>80.6844</text:p>
          </table:table-cell>
          <table:table-cell office:value-type="float" office:value="385" calcext:value-type="float">
            <text:p>385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ruminis_AD2017.fa</text:p>
          </table:table-cell>
          <table:table-cell office:value-type="float" office:value="80.6633" calcext:value-type="float">
            <text:p>80.6633</text:p>
          </table:table-cell>
          <table:table-cell office:value-type="float" office:value="419" calcext:value-type="float">
            <text:p>419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p_JW11.fa</text:p>
          </table:table-cell>
          <table:table-cell office:value-type="float" office:value="80.6594" calcext:value-type="float">
            <text:p>80.6594</text:p>
          </table:table-cell>
          <table:table-cell office:value-type="float" office:value="415" calcext:value-type="float">
            <text:p>415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MD2005.fa</text:p>
          </table:table-cell>
          <table:table-cell office:value-type="float" office:value="80.6589" calcext:value-type="float">
            <text:p>80.6589</text:p>
          </table:table-cell>
          <table:table-cell office:value-type="float" office:value="366" calcext:value-type="float">
            <text:p>366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AR14.fa</text:p>
          </table:table-cell>
          <table:table-cell office:value-type="float" office:value="80.6195" calcext:value-type="float">
            <text:p>80.6195</text:p>
          </table:table-cell>
          <table:table-cell office:value-type="float" office:value="399" calcext:value-type="float">
            <text:p>399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ruminis_ACV_9.fa</text:p>
          </table:table-cell>
          <table:table-cell office:value-type="float" office:value="80.5975" calcext:value-type="float">
            <text:p>80.5975</text:p>
          </table:table-cell>
          <table:table-cell office:value-type="float" office:value="402" calcext:value-type="float">
            <text:p>402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ruminis_A12_1_DSM9787.fa</text:p>
          </table:table-cell>
          <table:table-cell office:value-type="float" office:value="80.5502" calcext:value-type="float">
            <text:p>80.5502</text:p>
          </table:table-cell>
          <table:table-cell office:value-type="float" office:value="424" calcext:value-type="float">
            <text:p>424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sp_NOR37.fa</text:p>
          </table:table-cell>
          <table:table-cell office:value-type="float" office:value="80.4566" calcext:value-type="float">
            <text:p>80.4566</text:p>
          </table:table-cell>
          <table:table-cell office:value-type="float" office:value="414" calcext:value-type="float">
            <text:p>414</text:p>
          </table:table-cell>
          <table:table-cell office:value-type="float" office:value="1004" calcext:value-type="float">
            <text:p>1004</text:p>
          </table:table-cell>
        </table:table-row>
        <table:table-row table:style-name="ro1">
          <table:table-cell office:value-type="string" calcext:value-type="string">
            <text:p>/home/sara/Desktop/MAG_analysis/2/Matches/2S52T80_bins.38.fa</text:p>
          </table:table-cell>
          <table:table-cell office:value-type="string" calcext:value-type="string">
            <text:p>/home/sara/Desktop/MAG_analysis/2/Extracted_MAGs/Pseudobutyrivibrio_xylanivorans_MZ8_MNG.fa</text:p>
          </table:table-cell>
          <table:table-cell office:value-type="float" office:value="80.4172" calcext:value-type="float">
            <text:p>80.4172</text:p>
          </table:table-cell>
          <table:table-cell office:value-type="float" office:value="402" calcext:value-type="float">
            <text:p>402</text:p>
          </table:table-cell>
          <table:table-cell office:value-type="float" office:value="1004" calcext:value-type="float">
            <text:p>1004</text:p>
          </table:table-cell>
        </table:table-row>
      </table:table>
      <table:table table:name="Dataset3" table:style-name="ta1">
        <table:table-column table:style-name="co11" table:default-cell-style-name="Default"/>
        <table:table-column table:style-name="co1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93.8769" calcext:value-type="float">
            <text:p>93.8769</text:p>
          </table:table-cell>
          <table:table-cell office:value-type="float" office:value="326" calcext:value-type="float">
            <text:p>326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8.2508" calcext:value-type="float">
            <text:p>88.2508</text:p>
          </table:table-cell>
          <table:table-cell office:value-type="float" office:value="312" calcext:value-type="float">
            <text:p>312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6275" calcext:value-type="float">
            <text:p>81.6275</text:p>
          </table:table-cell>
          <table:table-cell office:value-type="float" office:value="223" calcext:value-type="float">
            <text:p>223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4518" calcext:value-type="float">
            <text:p>81.4518</text:p>
          </table:table-cell>
          <table:table-cell office:value-type="float" office:value="221" calcext:value-type="float">
            <text:p>221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4367" calcext:value-type="float">
            <text:p>81.4367</text:p>
          </table:table-cell>
          <table:table-cell office:value-type="float" office:value="230" calcext:value-type="float">
            <text:p>230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1.4171" calcext:value-type="float">
            <text:p>81.4171</text:p>
          </table:table-cell>
          <table:table-cell office:value-type="float" office:value="216" calcext:value-type="float">
            <text:p>216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39" calcext:value-type="float">
            <text:p>81.39</text:p>
          </table:table-cell>
          <table:table-cell office:value-type="float" office:value="223" calcext:value-type="float">
            <text:p>223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3677" calcext:value-type="float">
            <text:p>81.3677</text:p>
          </table:table-cell>
          <table:table-cell office:value-type="float" office:value="218" calcext:value-type="float">
            <text:p>218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3672" calcext:value-type="float">
            <text:p>81.3672</text:p>
          </table:table-cell>
          <table:table-cell office:value-type="float" office:value="232" calcext:value-type="float">
            <text:p>232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3471" calcext:value-type="float">
            <text:p>81.3471</text:p>
          </table:table-cell>
          <table:table-cell office:value-type="float" office:value="229" calcext:value-type="float">
            <text:p>229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3465" calcext:value-type="float">
            <text:p>81.3465</text:p>
          </table:table-cell>
          <table:table-cell office:value-type="float" office:value="231" calcext:value-type="float">
            <text:p>231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342" calcext:value-type="float">
            <text:p>81.342</text:p>
          </table:table-cell>
          <table:table-cell office:value-type="float" office:value="226" calcext:value-type="float">
            <text:p>226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2657" calcext:value-type="float">
            <text:p>81.2657</text:p>
          </table:table-cell>
          <table:table-cell office:value-type="float" office:value="225" calcext:value-type="float">
            <text:p>225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7136" calcext:value-type="float">
            <text:p>80.7136</text:p>
          </table:table-cell>
          <table:table-cell office:value-type="float" office:value="206" calcext:value-type="float">
            <text:p>206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0.5767" calcext:value-type="float">
            <text:p>80.5767</text:p>
          </table:table-cell>
          <table:table-cell office:value-type="float" office:value="183" calcext:value-type="float">
            <text:p>183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4127" calcext:value-type="float">
            <text:p>80.4127</text:p>
          </table:table-cell>
          <table:table-cell office:value-type="float" office:value="191" calcext:value-type="float">
            <text:p>191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0.3664" calcext:value-type="float">
            <text:p>80.3664</text:p>
          </table:table-cell>
          <table:table-cell office:value-type="float" office:value="193" calcext:value-type="float">
            <text:p>193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0.2899" calcext:value-type="float">
            <text:p>80.2899</text:p>
          </table:table-cell>
          <table:table-cell office:value-type="float" office:value="196" calcext:value-type="float">
            <text:p>196</text:p>
          </table:table-cell>
          <table:table-cell office:value-type="float" office:value="346" calcext:value-type="float">
            <text:p>346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MD2001.fa</text:p>
          </table:table-cell>
          <table:table-cell office:value-type="float" office:value="97.7159" calcext:value-type="float">
            <text:p>97.7159</text:p>
          </table:table-cell>
          <table:table-cell office:value-type="float" office:value="813" calcext:value-type="float">
            <text:p>813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AR40.fa</text:p>
          </table:table-cell>
          <table:table-cell office:value-type="float" office:value="97.6999" calcext:value-type="float">
            <text:p>97.6999</text:p>
          </table:table-cell>
          <table:table-cell office:value-type="float" office:value="817" calcext:value-type="float">
            <text:p>817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WTE3004.fa</text:p>
          </table:table-cell>
          <table:table-cell office:value-type="float" office:value="97.61" calcext:value-type="float">
            <text:p>97.61</text:p>
          </table:table-cell>
          <table:table-cell office:value-type="float" office:value="810" calcext:value-type="float">
            <text:p>810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AB2020.fa</text:p>
          </table:table-cell>
          <table:table-cell office:value-type="float" office:value="97.5573" calcext:value-type="float">
            <text:p>97.5573</text:p>
          </table:table-cell>
          <table:table-cell office:value-type="float" office:value="785" calcext:value-type="float">
            <text:p>785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YRB2005.fa</text:p>
          </table:table-cell>
          <table:table-cell office:value-type="float" office:value="97.5137" calcext:value-type="float">
            <text:p>97.5137</text:p>
          </table:table-cell>
          <table:table-cell office:value-type="float" office:value="811" calcext:value-type="float">
            <text:p>811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FE2007.fa</text:p>
          </table:table-cell>
          <table:table-cell office:value-type="float" office:value="97.127" calcext:value-type="float">
            <text:p>97.127</text:p>
          </table:table-cell>
          <table:table-cell office:value-type="float" office:value="780" calcext:value-type="float">
            <text:p>780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ND3005.fa</text:p>
          </table:table-cell>
          <table:table-cell office:value-type="float" office:value="97.0653" calcext:value-type="float">
            <text:p>97.0653</text:p>
          </table:table-cell>
          <table:table-cell office:value-type="float" office:value="772" calcext:value-type="float">
            <text:p>772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sp_TB.fa</text:p>
          </table:table-cell>
          <table:table-cell office:value-type="float" office:value="97.0561" calcext:value-type="float">
            <text:p>97.0561</text:p>
          </table:table-cell>
          <table:table-cell office:value-type="float" office:value="784" calcext:value-type="float">
            <text:p>784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578.fa</text:p>
          </table:table-cell>
          <table:table-cell office:value-type="string" calcext:value-type="string">
            <text:p>/home/sara/Desktop/MAG_analysis/71/Butyrivibrio_fibrisolvens_D1_DSM_3071.fa</text:p>
          </table:table-cell>
          <table:table-cell office:value-type="float" office:value="85.1841" calcext:value-type="float">
            <text:p>85.1841</text:p>
          </table:table-cell>
          <table:table-cell office:value-type="float" office:value="632" calcext:value-type="float">
            <text:p>632</text:p>
          </table:table-cell>
          <table:table-cell office:value-type="float" office:value="851" calcext:value-type="float">
            <text:p>85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97.9367" calcext:value-type="float">
            <text:p>97.9367</text:p>
          </table:table-cell>
          <table:table-cell office:value-type="float" office:value="493" calcext:value-type="float">
            <text:p>493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90.5363" calcext:value-type="float">
            <text:p>90.5363</text:p>
          </table:table-cell>
          <table:table-cell office:value-type="float" office:value="476" calcext:value-type="float">
            <text:p>476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90.5209" calcext:value-type="float">
            <text:p>90.5209</text:p>
          </table:table-cell>
          <table:table-cell office:value-type="float" office:value="477" calcext:value-type="float">
            <text:p>477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90.4655" calcext:value-type="float">
            <text:p>90.4655</text:p>
          </table:table-cell>
          <table:table-cell office:value-type="float" office:value="475" calcext:value-type="float">
            <text:p>475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88.7232" calcext:value-type="float">
            <text:p>88.7232</text:p>
          </table:table-cell>
          <table:table-cell office:value-type="float" office:value="472" calcext:value-type="float">
            <text:p>472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86.3627" calcext:value-type="float">
            <text:p>86.3627</text:p>
          </table:table-cell>
          <table:table-cell office:value-type="float" office:value="451" calcext:value-type="float">
            <text:p>451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7183" calcext:value-type="float">
            <text:p>79.7183</text:p>
          </table:table-cell>
          <table:table-cell office:value-type="float" office:value="235" calcext:value-type="float">
            <text:p>235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5565" calcext:value-type="float">
            <text:p>78.5565</text:p>
          </table:table-cell>
          <table:table-cell office:value-type="float" office:value="134" calcext:value-type="float">
            <text:p>134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4728" calcext:value-type="float">
            <text:p>78.4728</text:p>
          </table:table-cell>
          <table:table-cell office:value-type="float" office:value="118" calcext:value-type="float">
            <text:p>118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4445" calcext:value-type="float">
            <text:p>78.4445</text:p>
          </table:table-cell>
          <table:table-cell office:value-type="float" office:value="137" calcext:value-type="float">
            <text:p>137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439" calcext:value-type="float">
            <text:p>78.439</text:p>
          </table:table-cell>
          <table:table-cell office:value-type="float" office:value="137" calcext:value-type="float">
            <text:p>137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3435" calcext:value-type="float">
            <text:p>78.3435</text:p>
          </table:table-cell>
          <table:table-cell office:value-type="float" office:value="133" calcext:value-type="float">
            <text:p>133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3158" calcext:value-type="float">
            <text:p>78.3158</text:p>
          </table:table-cell>
          <table:table-cell office:value-type="float" office:value="118" calcext:value-type="float">
            <text:p>118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3047" calcext:value-type="float">
            <text:p>78.3047</text:p>
          </table:table-cell>
          <table:table-cell office:value-type="float" office:value="150" calcext:value-type="float">
            <text:p>150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2814" calcext:value-type="float">
            <text:p>78.2814</text:p>
          </table:table-cell>
          <table:table-cell office:value-type="float" office:value="118" calcext:value-type="float">
            <text:p>118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2443" calcext:value-type="float">
            <text:p>78.2443</text:p>
          </table:table-cell>
          <table:table-cell office:value-type="float" office:value="142" calcext:value-type="float">
            <text:p>142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1909" calcext:value-type="float">
            <text:p>78.1909</text:p>
          </table:table-cell>
          <table:table-cell office:value-type="float" office:value="129" calcext:value-type="float">
            <text:p>129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1807" calcext:value-type="float">
            <text:p>78.1807</text:p>
          </table:table-cell>
          <table:table-cell office:value-type="float" office:value="139" calcext:value-type="float">
            <text:p>139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1339" calcext:value-type="float">
            <text:p>78.1339</text:p>
          </table:table-cell>
          <table:table-cell office:value-type="float" office:value="124" calcext:value-type="float">
            <text:p>124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0971" calcext:value-type="float">
            <text:p>78.0971</text:p>
          </table:table-cell>
          <table:table-cell office:value-type="float" office:value="148" calcext:value-type="float">
            <text:p>148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0864" calcext:value-type="float">
            <text:p>78.0864</text:p>
          </table:table-cell>
          <table:table-cell office:value-type="float" office:value="136" calcext:value-type="float">
            <text:p>136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0625" calcext:value-type="float">
            <text:p>78.0625</text:p>
          </table:table-cell>
          <table:table-cell office:value-type="float" office:value="132" calcext:value-type="float">
            <text:p>132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0297" calcext:value-type="float">
            <text:p>78.0297</text:p>
          </table:table-cell>
          <table:table-cell office:value-type="float" office:value="124" calcext:value-type="float">
            <text:p>124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0266" calcext:value-type="float">
            <text:p>78.0266</text:p>
          </table:table-cell>
          <table:table-cell office:value-type="float" office:value="145" calcext:value-type="float">
            <text:p>145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7.9991" calcext:value-type="float">
            <text:p>77.9991</text:p>
          </table:table-cell>
          <table:table-cell office:value-type="float" office:value="128" calcext:value-type="float">
            <text:p>128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7.9716" calcext:value-type="float">
            <text:p>77.9716</text:p>
          </table:table-cell>
          <table:table-cell office:value-type="float" office:value="135" calcext:value-type="float">
            <text:p>135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7.9528" calcext:value-type="float">
            <text:p>77.9528</text:p>
          </table:table-cell>
          <table:table-cell office:value-type="float" office:value="136" calcext:value-type="float">
            <text:p>136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244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7.6217" calcext:value-type="float">
            <text:p>77.6217</text:p>
          </table:table-cell>
          <table:table-cell office:value-type="float" office:value="145" calcext:value-type="float">
            <text:p>145</text:p>
          </table:table-cell>
          <table:table-cell office:value-type="float" office:value="534" calcext:value-type="float">
            <text:p>5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97.9916" calcext:value-type="float">
            <text:p>97.9916</text:p>
          </table:table-cell>
          <table:table-cell office:value-type="float" office:value="688" calcext:value-type="float">
            <text:p>688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90.5937" calcext:value-type="float">
            <text:p>90.5937</text:p>
          </table:table-cell>
          <table:table-cell office:value-type="float" office:value="660" calcext:value-type="float">
            <text:p>660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90.5329" calcext:value-type="float">
            <text:p>90.5329</text:p>
          </table:table-cell>
          <table:table-cell office:value-type="float" office:value="664" calcext:value-type="float">
            <text:p>664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90.3512" calcext:value-type="float">
            <text:p>90.3512</text:p>
          </table:table-cell>
          <table:table-cell office:value-type="float" office:value="663" calcext:value-type="float">
            <text:p>663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88.8879" calcext:value-type="float">
            <text:p>88.8879</text:p>
          </table:table-cell>
          <table:table-cell office:value-type="float" office:value="657" calcext:value-type="float">
            <text:p>657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86.5485" calcext:value-type="float">
            <text:p>86.5485</text:p>
          </table:table-cell>
          <table:table-cell office:value-type="float" office:value="626" calcext:value-type="float">
            <text:p>626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697" calcext:value-type="float">
            <text:p>79.697</text:p>
          </table:table-cell>
          <table:table-cell office:value-type="float" office:value="326" calcext:value-type="float">
            <text:p>326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4794" calcext:value-type="float">
            <text:p>79.4794</text:p>
          </table:table-cell>
          <table:table-cell office:value-type="float" office:value="196" calcext:value-type="float">
            <text:p>196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3804" calcext:value-type="float">
            <text:p>79.3804</text:p>
          </table:table-cell>
          <table:table-cell office:value-type="float" office:value="195" calcext:value-type="float">
            <text:p>195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2697" calcext:value-type="float">
            <text:p>79.2697</text:p>
          </table:table-cell>
          <table:table-cell office:value-type="float" office:value="208" calcext:value-type="float">
            <text:p>208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2692" calcext:value-type="float">
            <text:p>79.2692</text:p>
          </table:table-cell>
          <table:table-cell office:value-type="float" office:value="202" calcext:value-type="float">
            <text:p>202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0907" calcext:value-type="float">
            <text:p>79.0907</text:p>
          </table:table-cell>
          <table:table-cell office:value-type="float" office:value="197" calcext:value-type="float">
            <text:p>197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0496" calcext:value-type="float">
            <text:p>79.0496</text:p>
          </table:table-cell>
          <table:table-cell office:value-type="float" office:value="199" calcext:value-type="float">
            <text:p>199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0083" calcext:value-type="float">
            <text:p>79.0083</text:p>
          </table:table-cell>
          <table:table-cell office:value-type="float" office:value="198" calcext:value-type="float">
            <text:p>198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9522" calcext:value-type="float">
            <text:p>78.9522</text:p>
          </table:table-cell>
          <table:table-cell office:value-type="float" office:value="207" calcext:value-type="float">
            <text:p>207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9113" calcext:value-type="float">
            <text:p>78.9113</text:p>
          </table:table-cell>
          <table:table-cell office:value-type="float" office:value="187" calcext:value-type="float">
            <text:p>187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8726" calcext:value-type="float">
            <text:p>78.8726</text:p>
          </table:table-cell>
          <table:table-cell office:value-type="float" office:value="176" calcext:value-type="float">
            <text:p>176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8382" calcext:value-type="float">
            <text:p>78.8382</text:p>
          </table:table-cell>
          <table:table-cell office:value-type="float" office:value="198" calcext:value-type="float">
            <text:p>198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8173" calcext:value-type="float">
            <text:p>78.8173</text:p>
          </table:table-cell>
          <table:table-cell office:value-type="float" office:value="184" calcext:value-type="float">
            <text:p>184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8106" calcext:value-type="float">
            <text:p>78.8106</text:p>
          </table:table-cell>
          <table:table-cell office:value-type="float" office:value="174" calcext:value-type="float">
            <text:p>174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789" calcext:value-type="float">
            <text:p>78.789</text:p>
          </table:table-cell>
          <table:table-cell office:value-type="float" office:value="205" calcext:value-type="float">
            <text:p>205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7747" calcext:value-type="float">
            <text:p>78.7747</text:p>
          </table:table-cell>
          <table:table-cell office:value-type="float" office:value="196" calcext:value-type="float">
            <text:p>196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7543" calcext:value-type="float">
            <text:p>78.7543</text:p>
          </table:table-cell>
          <table:table-cell office:value-type="float" office:value="184" calcext:value-type="float">
            <text:p>184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6937" calcext:value-type="float">
            <text:p>78.6937</text:p>
          </table:table-cell>
          <table:table-cell office:value-type="float" office:value="173" calcext:value-type="float">
            <text:p>173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6775" calcext:value-type="float">
            <text:p>78.6775</text:p>
          </table:table-cell>
          <table:table-cell office:value-type="float" office:value="175" calcext:value-type="float">
            <text:p>175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6663" calcext:value-type="float">
            <text:p>78.6663</text:p>
          </table:table-cell>
          <table:table-cell office:value-type="float" office:value="199" calcext:value-type="float">
            <text:p>199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6188" calcext:value-type="float">
            <text:p>78.6188</text:p>
          </table:table-cell>
          <table:table-cell office:value-type="float" office:value="202" calcext:value-type="float">
            <text:p>202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324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579" calcext:value-type="float">
            <text:p>78.579</text:p>
          </table:table-cell>
          <table:table-cell office:value-type="float" office:value="198" calcext:value-type="float">
            <text:p>198</text:p>
          </table:table-cell>
          <table:table-cell office:value-type="float" office:value="789" calcext:value-type="float">
            <text:p>7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6.4949" calcext:value-type="float">
            <text:p>86.4949</text:p>
          </table:table-cell>
          <table:table-cell office:value-type="float" office:value="95" calcext:value-type="float">
            <text:p>95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6.2776" calcext:value-type="float">
            <text:p>86.2776</text:p>
          </table:table-cell>
          <table:table-cell office:value-type="float" office:value="110" calcext:value-type="float">
            <text:p>110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2.3713" calcext:value-type="float">
            <text:p>82.3713</text:p>
          </table:table-cell>
          <table:table-cell office:value-type="float" office:value="64" calcext:value-type="float">
            <text:p>64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9913" calcext:value-type="float">
            <text:p>81.9913</text:p>
          </table:table-cell>
          <table:table-cell office:value-type="float" office:value="65" calcext:value-type="float">
            <text:p>65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1.9517" calcext:value-type="float">
            <text:p>81.9517</text:p>
          </table:table-cell>
          <table:table-cell office:value-type="float" office:value="54" calcext:value-type="float">
            <text:p>54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1.9063" calcext:value-type="float">
            <text:p>81.9063</text:p>
          </table:table-cell>
          <table:table-cell office:value-type="float" office:value="58" calcext:value-type="float">
            <text:p>58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1.9063" calcext:value-type="float">
            <text:p>81.9063</text:p>
          </table:table-cell>
          <table:table-cell office:value-type="float" office:value="58" calcext:value-type="float">
            <text:p>58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895" calcext:value-type="float">
            <text:p>81.895</text:p>
          </table:table-cell>
          <table:table-cell office:value-type="float" office:value="71" calcext:value-type="float">
            <text:p>71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8127" calcext:value-type="float">
            <text:p>81.8127</text:p>
          </table:table-cell>
          <table:table-cell office:value-type="float" office:value="66" calcext:value-type="float">
            <text:p>66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7806" calcext:value-type="float">
            <text:p>81.7806</text:p>
          </table:table-cell>
          <table:table-cell office:value-type="float" office:value="71" calcext:value-type="float">
            <text:p>71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7654" calcext:value-type="float">
            <text:p>81.7654</text:p>
          </table:table-cell>
          <table:table-cell office:value-type="float" office:value="64" calcext:value-type="float">
            <text:p>64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1.6437" calcext:value-type="float">
            <text:p>81.6437</text:p>
          </table:table-cell>
          <table:table-cell office:value-type="float" office:value="70" calcext:value-type="float">
            <text:p>70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5694" calcext:value-type="float">
            <text:p>81.5694</text:p>
          </table:table-cell>
          <table:table-cell office:value-type="float" office:value="71" calcext:value-type="float">
            <text:p>71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5485" calcext:value-type="float">
            <text:p>81.5485</text:p>
          </table:table-cell>
          <table:table-cell office:value-type="float" office:value="72" calcext:value-type="float">
            <text:p>72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5359" calcext:value-type="float">
            <text:p>81.5359</text:p>
          </table:table-cell>
          <table:table-cell office:value-type="float" office:value="73" calcext:value-type="float">
            <text:p>73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1.5219" calcext:value-type="float">
            <text:p>81.5219</text:p>
          </table:table-cell>
          <table:table-cell office:value-type="float" office:value="60" calcext:value-type="float">
            <text:p>60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5175" calcext:value-type="float">
            <text:p>81.5175</text:p>
          </table:table-cell>
          <table:table-cell office:value-type="float" office:value="74" calcext:value-type="float">
            <text:p>74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491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997" calcext:value-type="float">
            <text:p>80.997</text:p>
          </table:table-cell>
          <table:table-cell office:value-type="float" office:value="69" calcext:value-type="float">
            <text:p>69</text:p>
          </table:table-cell>
          <table:table-cell office:value-type="float" office:value="134" calcext:value-type="float">
            <text:p>13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80.9668" calcext:value-type="float">
            <text:p>80.9668</text:p>
          </table:table-cell>
          <table:table-cell office:value-type="float" office:value="384" calcext:value-type="float">
            <text:p>384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0.5509" calcext:value-type="float">
            <text:p>80.5509</text:p>
          </table:table-cell>
          <table:table-cell office:value-type="float" office:value="364" calcext:value-type="float">
            <text:p>364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80.5004" calcext:value-type="float">
            <text:p>80.5004</text:p>
          </table:table-cell>
          <table:table-cell office:value-type="float" office:value="451" calcext:value-type="float">
            <text:p>451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80.3482" calcext:value-type="float">
            <text:p>80.3482</text:p>
          </table:table-cell>
          <table:table-cell office:value-type="float" office:value="444" calcext:value-type="float">
            <text:p>444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80.3231" calcext:value-type="float">
            <text:p>80.3231</text:p>
          </table:table-cell>
          <table:table-cell office:value-type="float" office:value="393" calcext:value-type="float">
            <text:p>393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80.2602" calcext:value-type="float">
            <text:p>80.2602</text:p>
          </table:table-cell>
          <table:table-cell office:value-type="float" office:value="433" calcext:value-type="float">
            <text:p>433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80.2101" calcext:value-type="float">
            <text:p>80.2101</text:p>
          </table:table-cell>
          <table:table-cell office:value-type="float" office:value="362" calcext:value-type="float">
            <text:p>362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80.0116" calcext:value-type="float">
            <text:p>80.0116</text:p>
          </table:table-cell>
          <table:table-cell office:value-type="float" office:value="381" calcext:value-type="float">
            <text:p>381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80.0025" calcext:value-type="float">
            <text:p>80.0025</text:p>
          </table:table-cell>
          <table:table-cell office:value-type="float" office:value="431" calcext:value-type="float">
            <text:p>431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9838" calcext:value-type="float">
            <text:p>79.9838</text:p>
          </table:table-cell>
          <table:table-cell office:value-type="float" office:value="431" calcext:value-type="float">
            <text:p>431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9.9007" calcext:value-type="float">
            <text:p>79.9007</text:p>
          </table:table-cell>
          <table:table-cell office:value-type="float" office:value="354" calcext:value-type="float">
            <text:p>354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8603" calcext:value-type="float">
            <text:p>79.8603</text:p>
          </table:table-cell>
          <table:table-cell office:value-type="float" office:value="354" calcext:value-type="float">
            <text:p>354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9.8234" calcext:value-type="float">
            <text:p>79.8234</text:p>
          </table:table-cell>
          <table:table-cell office:value-type="float" office:value="357" calcext:value-type="float">
            <text:p>357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7492" calcext:value-type="float">
            <text:p>79.7492</text:p>
          </table:table-cell>
          <table:table-cell office:value-type="float" office:value="359" calcext:value-type="float">
            <text:p>359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653" calcext:value-type="float">
            <text:p>79.653</text:p>
          </table:table-cell>
          <table:table-cell office:value-type="float" office:value="438" calcext:value-type="float">
            <text:p>438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6109" calcext:value-type="float">
            <text:p>79.6109</text:p>
          </table:table-cell>
          <table:table-cell office:value-type="float" office:value="433" calcext:value-type="float">
            <text:p>433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5999" calcext:value-type="float">
            <text:p>79.5999</text:p>
          </table:table-cell>
          <table:table-cell office:value-type="float" office:value="352" calcext:value-type="float">
            <text:p>352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3968" calcext:value-type="float">
            <text:p>79.3968</text:p>
          </table:table-cell>
          <table:table-cell office:value-type="float" office:value="325" calcext:value-type="float">
            <text:p>325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2798" calcext:value-type="float">
            <text:p>79.2798</text:p>
          </table:table-cell>
          <table:table-cell office:value-type="float" office:value="323" calcext:value-type="float">
            <text:p>323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2711" calcext:value-type="float">
            <text:p>79.2711</text:p>
          </table:table-cell>
          <table:table-cell office:value-type="float" office:value="318" calcext:value-type="float">
            <text:p>318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2424" calcext:value-type="float">
            <text:p>79.2424</text:p>
          </table:table-cell>
          <table:table-cell office:value-type="float" office:value="331" calcext:value-type="float">
            <text:p>331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7243" calcext:value-type="float">
            <text:p>78.7243</text:p>
          </table:table-cell>
          <table:table-cell office:value-type="float" office:value="242" calcext:value-type="float">
            <text:p>242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678" calcext:value-type="float">
            <text:p>78.678</text:p>
          </table:table-cell>
          <table:table-cell office:value-type="float" office:value="236" calcext:value-type="float">
            <text:p>236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6767" calcext:value-type="float">
            <text:p>78.6767</text:p>
          </table:table-cell>
          <table:table-cell office:value-type="float" office:value="249" calcext:value-type="float">
            <text:p>249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500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3098" calcext:value-type="float">
            <text:p>78.3098</text:p>
          </table:table-cell>
          <table:table-cell office:value-type="float" office:value="231" calcext:value-type="float">
            <text:p>231</text:p>
          </table:table-cell>
          <table:table-cell office:value-type="float" office:value="1308" calcext:value-type="float">
            <text:p>1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84.1819" calcext:value-type="float">
            <text:p>84.1819</text:p>
          </table:table-cell>
          <table:table-cell office:value-type="float" office:value="767" calcext:value-type="float">
            <text:p>767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84.028" calcext:value-type="float">
            <text:p>84.028</text:p>
          </table:table-cell>
          <table:table-cell office:value-type="float" office:value="772" calcext:value-type="float">
            <text:p>772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83.7364" calcext:value-type="float">
            <text:p>83.7364</text:p>
          </table:table-cell>
          <table:table-cell office:value-type="float" office:value="736" calcext:value-type="float">
            <text:p>736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81.9604" calcext:value-type="float">
            <text:p>81.9604</text:p>
          </table:table-cell>
          <table:table-cell office:value-type="float" office:value="593" calcext:value-type="float">
            <text:p>593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81.8134" calcext:value-type="float">
            <text:p>81.8134</text:p>
          </table:table-cell>
          <table:table-cell office:value-type="float" office:value="589" calcext:value-type="float">
            <text:p>589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80.9661" calcext:value-type="float">
            <text:p>80.9661</text:p>
          </table:table-cell>
          <table:table-cell office:value-type="float" office:value="454" calcext:value-type="float">
            <text:p>454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80.7198" calcext:value-type="float">
            <text:p>80.7198</text:p>
          </table:table-cell>
          <table:table-cell office:value-type="float" office:value="432" calcext:value-type="float">
            <text:p>432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80.6247" calcext:value-type="float">
            <text:p>80.6247</text:p>
          </table:table-cell>
          <table:table-cell office:value-type="float" office:value="412" calcext:value-type="float">
            <text:p>412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80.4932" calcext:value-type="float">
            <text:p>80.4932</text:p>
          </table:table-cell>
          <table:table-cell office:value-type="float" office:value="415" calcext:value-type="float">
            <text:p>415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80.2519" calcext:value-type="float">
            <text:p>80.2519</text:p>
          </table:table-cell>
          <table:table-cell office:value-type="float" office:value="409" calcext:value-type="float">
            <text:p>409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0.2148" calcext:value-type="float">
            <text:p>80.2148</text:p>
          </table:table-cell>
          <table:table-cell office:value-type="float" office:value="361" calcext:value-type="float">
            <text:p>361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80.2068" calcext:value-type="float">
            <text:p>80.2068</text:p>
          </table:table-cell>
          <table:table-cell office:value-type="float" office:value="404" calcext:value-type="float">
            <text:p>404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0.1545" calcext:value-type="float">
            <text:p>80.1545</text:p>
          </table:table-cell>
          <table:table-cell office:value-type="float" office:value="360" calcext:value-type="float">
            <text:p>360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0.023" calcext:value-type="float">
            <text:p>80.023</text:p>
          </table:table-cell>
          <table:table-cell office:value-type="float" office:value="375" calcext:value-type="float">
            <text:p>375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9854" calcext:value-type="float">
            <text:p>79.9854</text:p>
          </table:table-cell>
          <table:table-cell office:value-type="float" office:value="396" calcext:value-type="float">
            <text:p>396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9711" calcext:value-type="float">
            <text:p>79.9711</text:p>
          </table:table-cell>
          <table:table-cell office:value-type="float" office:value="407" calcext:value-type="float">
            <text:p>407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9671" calcext:value-type="float">
            <text:p>79.9671</text:p>
          </table:table-cell>
          <table:table-cell office:value-type="float" office:value="397" calcext:value-type="float">
            <text:p>397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8277" calcext:value-type="float">
            <text:p>79.8277</text:p>
          </table:table-cell>
          <table:table-cell office:value-type="float" office:value="362" calcext:value-type="float">
            <text:p>362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802" calcext:value-type="float">
            <text:p>79.802</text:p>
          </table:table-cell>
          <table:table-cell office:value-type="float" office:value="388" calcext:value-type="float">
            <text:p>388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9.677" calcext:value-type="float">
            <text:p>79.677</text:p>
          </table:table-cell>
          <table:table-cell office:value-type="float" office:value="248" calcext:value-type="float">
            <text:p>248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6432" calcext:value-type="float">
            <text:p>79.6432</text:p>
          </table:table-cell>
          <table:table-cell office:value-type="float" office:value="378" calcext:value-type="float">
            <text:p>378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9.6327" calcext:value-type="float">
            <text:p>79.6327</text:p>
          </table:table-cell>
          <table:table-cell office:value-type="float" office:value="257" calcext:value-type="float">
            <text:p>257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9.5975" calcext:value-type="float">
            <text:p>79.5975</text:p>
          </table:table-cell>
          <table:table-cell office:value-type="float" office:value="244" calcext:value-type="float">
            <text:p>244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9.5641" calcext:value-type="float">
            <text:p>79.5641</text:p>
          </table:table-cell>
          <table:table-cell office:value-type="float" office:value="258" calcext:value-type="float">
            <text:p>258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9.5531" calcext:value-type="float">
            <text:p>79.5531</text:p>
          </table:table-cell>
          <table:table-cell office:value-type="float" office:value="257" calcext:value-type="float">
            <text:p>257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5409" calcext:value-type="float">
            <text:p>79.5409</text:p>
          </table:table-cell>
          <table:table-cell office:value-type="float" office:value="296" calcext:value-type="float">
            <text:p>296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9.4649" calcext:value-type="float">
            <text:p>79.4649</text:p>
          </table:table-cell>
          <table:table-cell office:value-type="float" office:value="263" calcext:value-type="float">
            <text:p>263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3932" calcext:value-type="float">
            <text:p>79.3932</text:p>
          </table:table-cell>
          <table:table-cell office:value-type="float" office:value="311" calcext:value-type="float">
            <text:p>311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FC2001.fa</text:p>
          </table:table-cell>
          <table:table-cell office:value-type="float" office:value="78.5896" calcext:value-type="float">
            <text:p>78.5896</text:p>
          </table:table-cell>
          <table:table-cell office:value-type="float" office:value="239" calcext:value-type="float">
            <text:p>239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449.fa</text:p>
          </table:table-cell>
          <table:table-cell office:value-type="string" calcext:value-type="string">
            <text:p>/home/sara/Desktop/MAG_analysis/71/Butyrivibrio_sp_XPD2002.fa</text:p>
          </table:table-cell>
          <table:table-cell office:value-type="float" office:value="78.5292" calcext:value-type="float">
            <text:p>78.5292</text:p>
          </table:table-cell>
          <table:table-cell office:value-type="float" office:value="241" calcext:value-type="float">
            <text:p>241</text:p>
          </table:table-cell>
          <table:table-cell office:value-type="float" office:value="1112" calcext:value-type="float">
            <text:p>1112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7.0632" calcext:value-type="float">
            <text:p>87.0632</text:p>
          </table:table-cell>
          <table:table-cell office:value-type="float" office:value="590" calcext:value-type="float">
            <text:p>590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6.9265" calcext:value-type="float">
            <text:p>86.9265</text:p>
          </table:table-cell>
          <table:table-cell office:value-type="float" office:value="665" calcext:value-type="float">
            <text:p>665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1.868" calcext:value-type="float">
            <text:p>81.868</text:p>
          </table:table-cell>
          <table:table-cell office:value-type="float" office:value="426" calcext:value-type="float">
            <text:p>426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6912" calcext:value-type="float">
            <text:p>81.6912</text:p>
          </table:table-cell>
          <table:table-cell office:value-type="float" office:value="415" calcext:value-type="float">
            <text:p>415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608" calcext:value-type="float">
            <text:p>81.608</text:p>
          </table:table-cell>
          <table:table-cell office:value-type="float" office:value="401" calcext:value-type="float">
            <text:p>401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5803" calcext:value-type="float">
            <text:p>81.5803</text:p>
          </table:table-cell>
          <table:table-cell office:value-type="float" office:value="417" calcext:value-type="float">
            <text:p>417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5139" calcext:value-type="float">
            <text:p>81.5139</text:p>
          </table:table-cell>
          <table:table-cell office:value-type="float" office:value="417" calcext:value-type="float">
            <text:p>417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5004" calcext:value-type="float">
            <text:p>81.5004</text:p>
          </table:table-cell>
          <table:table-cell office:value-type="float" office:value="401" calcext:value-type="float">
            <text:p>401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4749" calcext:value-type="float">
            <text:p>81.4749</text:p>
          </table:table-cell>
          <table:table-cell office:value-type="float" office:value="408" calcext:value-type="float">
            <text:p>408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4679" calcext:value-type="float">
            <text:p>81.4679</text:p>
          </table:table-cell>
          <table:table-cell office:value-type="float" office:value="409" calcext:value-type="float">
            <text:p>409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4318" calcext:value-type="float">
            <text:p>81.4318</text:p>
          </table:table-cell>
          <table:table-cell office:value-type="float" office:value="407" calcext:value-type="float">
            <text:p>407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3721" calcext:value-type="float">
            <text:p>81.3721</text:p>
          </table:table-cell>
          <table:table-cell office:value-type="float" office:value="410" calcext:value-type="float">
            <text:p>410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3026" calcext:value-type="float">
            <text:p>81.3026</text:p>
          </table:table-cell>
          <table:table-cell office:value-type="float" office:value="415" calcext:value-type="float">
            <text:p>415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9105" calcext:value-type="float">
            <text:p>80.9105</text:p>
          </table:table-cell>
          <table:table-cell office:value-type="float" office:value="387" calcext:value-type="float">
            <text:p>387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0.8794" calcext:value-type="float">
            <text:p>80.8794</text:p>
          </table:table-cell>
          <table:table-cell office:value-type="float" office:value="342" calcext:value-type="float">
            <text:p>342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0.7988" calcext:value-type="float">
            <text:p>80.7988</text:p>
          </table:table-cell>
          <table:table-cell office:value-type="float" office:value="327" calcext:value-type="float">
            <text:p>327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0.7193" calcext:value-type="float">
            <text:p>80.7193</text:p>
          </table:table-cell>
          <table:table-cell office:value-type="float" office:value="341" calcext:value-type="float">
            <text:p>341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07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685" calcext:value-type="float">
            <text:p>80.685</text:p>
          </table:table-cell>
          <table:table-cell office:value-type="float" office:value="400" calcext:value-type="float">
            <text:p>400</text:p>
          </table:table-cell>
          <table:table-cell office:value-type="float" office:value="925" calcext:value-type="float">
            <text:p>925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7328" calcext:value-type="float">
            <text:p>79.7328</text:p>
          </table:table-cell>
          <table:table-cell office:value-type="float" office:value="388" calcext:value-type="float">
            <text:p>388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6574" calcext:value-type="float">
            <text:p>79.6574</text:p>
          </table:table-cell>
          <table:table-cell office:value-type="float" office:value="377" calcext:value-type="float">
            <text:p>377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552" calcext:value-type="float">
            <text:p>79.552</text:p>
          </table:table-cell>
          <table:table-cell office:value-type="float" office:value="294" calcext:value-type="float">
            <text:p>294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5389" calcext:value-type="float">
            <text:p>79.5389</text:p>
          </table:table-cell>
          <table:table-cell office:value-type="float" office:value="336" calcext:value-type="float">
            <text:p>336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4595" calcext:value-type="float">
            <text:p>79.4595</text:p>
          </table:table-cell>
          <table:table-cell office:value-type="float" office:value="300" calcext:value-type="float">
            <text:p>300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4566" calcext:value-type="float">
            <text:p>79.4566</text:p>
          </table:table-cell>
          <table:table-cell office:value-type="float" office:value="370" calcext:value-type="float">
            <text:p>370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4033" calcext:value-type="float">
            <text:p>79.4033</text:p>
          </table:table-cell>
          <table:table-cell office:value-type="float" office:value="373" calcext:value-type="float">
            <text:p>373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3229" calcext:value-type="float">
            <text:p>79.3229</text:p>
          </table:table-cell>
          <table:table-cell office:value-type="float" office:value="309" calcext:value-type="float">
            <text:p>309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299" calcext:value-type="float">
            <text:p>79.299</text:p>
          </table:table-cell>
          <table:table-cell office:value-type="float" office:value="363" calcext:value-type="float">
            <text:p>363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2853" calcext:value-type="float">
            <text:p>79.2853</text:p>
          </table:table-cell>
          <table:table-cell office:value-type="float" office:value="372" calcext:value-type="float">
            <text:p>372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2525" calcext:value-type="float">
            <text:p>79.2525</text:p>
          </table:table-cell>
          <table:table-cell office:value-type="float" office:value="319" calcext:value-type="float">
            <text:p>319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2321" calcext:value-type="float">
            <text:p>79.2321</text:p>
          </table:table-cell>
          <table:table-cell office:value-type="float" office:value="324" calcext:value-type="float">
            <text:p>324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9.2203" calcext:value-type="float">
            <text:p>79.2203</text:p>
          </table:table-cell>
          <table:table-cell office:value-type="float" office:value="316" calcext:value-type="float">
            <text:p>316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1584" calcext:value-type="float">
            <text:p>79.1584</text:p>
          </table:table-cell>
          <table:table-cell office:value-type="float" office:value="330" calcext:value-type="float">
            <text:p>330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9.1178" calcext:value-type="float">
            <text:p>79.1178</text:p>
          </table:table-cell>
          <table:table-cell office:value-type="float" office:value="334" calcext:value-type="float">
            <text:p>334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1077" calcext:value-type="float">
            <text:p>79.1077</text:p>
          </table:table-cell>
          <table:table-cell office:value-type="float" office:value="320" calcext:value-type="float">
            <text:p>320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057" calcext:value-type="float">
            <text:p>79.057</text:p>
          </table:table-cell>
          <table:table-cell office:value-type="float" office:value="334" calcext:value-type="float">
            <text:p>334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9936" calcext:value-type="float">
            <text:p>78.9936</text:p>
          </table:table-cell>
          <table:table-cell office:value-type="float" office:value="292" calcext:value-type="float">
            <text:p>292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9618" calcext:value-type="float">
            <text:p>78.9618</text:p>
          </table:table-cell>
          <table:table-cell office:value-type="float" office:value="280" calcext:value-type="float">
            <text:p>280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8543" calcext:value-type="float">
            <text:p>78.8543</text:p>
          </table:table-cell>
          <table:table-cell office:value-type="float" office:value="326" calcext:value-type="float">
            <text:p>326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7935" calcext:value-type="float">
            <text:p>78.7935</text:p>
          </table:table-cell>
          <table:table-cell office:value-type="float" office:value="286" calcext:value-type="float">
            <text:p>286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7298" calcext:value-type="float">
            <text:p>78.7298</text:p>
          </table:table-cell>
          <table:table-cell office:value-type="float" office:value="221" calcext:value-type="float">
            <text:p>221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4844" calcext:value-type="float">
            <text:p>78.4844</text:p>
          </table:table-cell>
          <table:table-cell office:value-type="float" office:value="219" calcext:value-type="float">
            <text:p>219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3769" calcext:value-type="float">
            <text:p>78.3769</text:p>
          </table:table-cell>
          <table:table-cell office:value-type="float" office:value="223" calcext:value-type="float">
            <text:p>223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2835" calcext:value-type="float">
            <text:p>78.2835</text:p>
          </table:table-cell>
          <table:table-cell office:value-type="float" office:value="235" calcext:value-type="float">
            <text:p>235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2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2808" calcext:value-type="float">
            <text:p>78.2808</text:p>
          </table:table-cell>
          <table:table-cell office:value-type="float" office:value="214" calcext:value-type="float">
            <text:p>214</text:p>
          </table:table-cell>
          <table:table-cell office:value-type="float" office:value="1070" calcext:value-type="float">
            <text:p>1070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94.5496" calcext:value-type="float">
            <text:p>94.5496</text:p>
          </table:table-cell>
          <table:table-cell office:value-type="float" office:value="556" calcext:value-type="float">
            <text:p>556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93.7981" calcext:value-type="float">
            <text:p>93.7981</text:p>
          </table:table-cell>
          <table:table-cell office:value-type="float" office:value="559" calcext:value-type="float">
            <text:p>559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90.731" calcext:value-type="float">
            <text:p>90.731</text:p>
          </table:table-cell>
          <table:table-cell office:value-type="float" office:value="542" calcext:value-type="float">
            <text:p>542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591" calcext:value-type="float">
            <text:p>79.591</text:p>
          </table:table-cell>
          <table:table-cell office:value-type="float" office:value="258" calcext:value-type="float">
            <text:p>258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5726" calcext:value-type="float">
            <text:p>79.5726</text:p>
          </table:table-cell>
          <table:table-cell office:value-type="float" office:value="262" calcext:value-type="float">
            <text:p>262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5216" calcext:value-type="float">
            <text:p>79.5216</text:p>
          </table:table-cell>
          <table:table-cell office:value-type="float" office:value="268" calcext:value-type="float">
            <text:p>268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2783" calcext:value-type="float">
            <text:p>79.2783</text:p>
          </table:table-cell>
          <table:table-cell office:value-type="float" office:value="213" calcext:value-type="float">
            <text:p>213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2326" calcext:value-type="float">
            <text:p>79.2326</text:p>
          </table:table-cell>
          <table:table-cell office:value-type="float" office:value="230" calcext:value-type="float">
            <text:p>230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1962" calcext:value-type="float">
            <text:p>79.1962</text:p>
          </table:table-cell>
          <table:table-cell office:value-type="float" office:value="224" calcext:value-type="float">
            <text:p>224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9.1492" calcext:value-type="float">
            <text:p>79.1492</text:p>
          </table:table-cell>
          <table:table-cell office:value-type="float" office:value="203" calcext:value-type="float">
            <text:p>203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9.1452" calcext:value-type="float">
            <text:p>79.1452</text:p>
          </table:table-cell>
          <table:table-cell office:value-type="float" office:value="207" calcext:value-type="float">
            <text:p>207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0999" calcext:value-type="float">
            <text:p>79.0999</text:p>
          </table:table-cell>
          <table:table-cell office:value-type="float" office:value="193" calcext:value-type="float">
            <text:p>193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9.0666" calcext:value-type="float">
            <text:p>79.0666</text:p>
          </table:table-cell>
          <table:table-cell office:value-type="float" office:value="170" calcext:value-type="float">
            <text:p>170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0302" calcext:value-type="float">
            <text:p>79.0302</text:p>
          </table:table-cell>
          <table:table-cell office:value-type="float" office:value="209" calcext:value-type="float">
            <text:p>209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9979" calcext:value-type="float">
            <text:p>78.9979</text:p>
          </table:table-cell>
          <table:table-cell office:value-type="float" office:value="224" calcext:value-type="float">
            <text:p>224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9718" calcext:value-type="float">
            <text:p>78.9718</text:p>
          </table:table-cell>
          <table:table-cell office:value-type="float" office:value="217" calcext:value-type="float">
            <text:p>217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9518" calcext:value-type="float">
            <text:p>78.9518</text:p>
          </table:table-cell>
          <table:table-cell office:value-type="float" office:value="233" calcext:value-type="float">
            <text:p>233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9042" calcext:value-type="float">
            <text:p>78.9042</text:p>
          </table:table-cell>
          <table:table-cell office:value-type="float" office:value="169" calcext:value-type="float">
            <text:p>169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8459" calcext:value-type="float">
            <text:p>78.8459</text:p>
          </table:table-cell>
          <table:table-cell office:value-type="float" office:value="174" calcext:value-type="float">
            <text:p>174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8321" calcext:value-type="float">
            <text:p>78.8321</text:p>
          </table:table-cell>
          <table:table-cell office:value-type="float" office:value="233" calcext:value-type="float">
            <text:p>233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7366" calcext:value-type="float">
            <text:p>78.7366</text:p>
          </table:table-cell>
          <table:table-cell office:value-type="float" office:value="183" calcext:value-type="float">
            <text:p>183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6837" calcext:value-type="float">
            <text:p>78.6837</text:p>
          </table:table-cell>
          <table:table-cell office:value-type="float" office:value="162" calcext:value-type="float">
            <text:p>162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6402" calcext:value-type="float">
            <text:p>78.6402</text:p>
          </table:table-cell>
          <table:table-cell office:value-type="float" office:value="160" calcext:value-type="float">
            <text:p>160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5477" calcext:value-type="float">
            <text:p>78.5477</text:p>
          </table:table-cell>
          <table:table-cell office:value-type="float" office:value="206" calcext:value-type="float">
            <text:p>206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4661" calcext:value-type="float">
            <text:p>78.4661</text:p>
          </table:table-cell>
          <table:table-cell office:value-type="float" office:value="209" calcext:value-type="float">
            <text:p>209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3511" calcext:value-type="float">
            <text:p>78.3511</text:p>
          </table:table-cell>
          <table:table-cell office:value-type="float" office:value="168" calcext:value-type="float">
            <text:p>168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3373" calcext:value-type="float">
            <text:p>78.3373</text:p>
          </table:table-cell>
          <table:table-cell office:value-type="float" office:value="175" calcext:value-type="float">
            <text:p>175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2613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2084" calcext:value-type="float">
            <text:p>78.2084</text:p>
          </table:table-cell>
          <table:table-cell office:value-type="float" office:value="191" calcext:value-type="float">
            <text:p>191</text:p>
          </table:table-cell>
          <table:table-cell office:value-type="float" office:value="657" calcext:value-type="float">
            <text:p>6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3286" calcext:value-type="float">
            <text:p>79.3286</text:p>
          </table:table-cell>
          <table:table-cell office:value-type="float" office:value="362" calcext:value-type="float">
            <text:p>362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2701" calcext:value-type="float">
            <text:p>79.2701</text:p>
          </table:table-cell>
          <table:table-cell office:value-type="float" office:value="321" calcext:value-type="float">
            <text:p>32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2151" calcext:value-type="float">
            <text:p>79.2151</text:p>
          </table:table-cell>
          <table:table-cell office:value-type="float" office:value="351" calcext:value-type="float">
            <text:p>35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206" calcext:value-type="float">
            <text:p>79.206</text:p>
          </table:table-cell>
          <table:table-cell office:value-type="float" office:value="351" calcext:value-type="float">
            <text:p>35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1522" calcext:value-type="float">
            <text:p>79.1522</text:p>
          </table:table-cell>
          <table:table-cell office:value-type="float" office:value="331" calcext:value-type="float">
            <text:p>33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0508" calcext:value-type="float">
            <text:p>79.0508</text:p>
          </table:table-cell>
          <table:table-cell office:value-type="float" office:value="343" calcext:value-type="float">
            <text:p>343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9246" calcext:value-type="float">
            <text:p>78.9246</text:p>
          </table:table-cell>
          <table:table-cell office:value-type="float" office:value="321" calcext:value-type="float">
            <text:p>32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8424" calcext:value-type="float">
            <text:p>78.8424</text:p>
          </table:table-cell>
          <table:table-cell office:value-type="float" office:value="248" calcext:value-type="float">
            <text:p>248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8259" calcext:value-type="float">
            <text:p>78.8259</text:p>
          </table:table-cell>
          <table:table-cell office:value-type="float" office:value="303" calcext:value-type="float">
            <text:p>303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8001" calcext:value-type="float">
            <text:p>78.8001</text:p>
          </table:table-cell>
          <table:table-cell office:value-type="float" office:value="311" calcext:value-type="float">
            <text:p>31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6326" calcext:value-type="float">
            <text:p>78.6326</text:p>
          </table:table-cell>
          <table:table-cell office:value-type="float" office:value="274" calcext:value-type="float">
            <text:p>274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6211" calcext:value-type="float">
            <text:p>78.6211</text:p>
          </table:table-cell>
          <table:table-cell office:value-type="float" office:value="291" calcext:value-type="float">
            <text:p>29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5947" calcext:value-type="float">
            <text:p>78.5947</text:p>
          </table:table-cell>
          <table:table-cell office:value-type="float" office:value="288" calcext:value-type="float">
            <text:p>288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3696" calcext:value-type="float">
            <text:p>78.3696</text:p>
          </table:table-cell>
          <table:table-cell office:value-type="float" office:value="232" calcext:value-type="float">
            <text:p>232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2569" calcext:value-type="float">
            <text:p>78.2569</text:p>
          </table:table-cell>
          <table:table-cell office:value-type="float" office:value="206" calcext:value-type="float">
            <text:p>206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2348" calcext:value-type="float">
            <text:p>78.2348</text:p>
          </table:table-cell>
          <table:table-cell office:value-type="float" office:value="245" calcext:value-type="float">
            <text:p>245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1902" calcext:value-type="float">
            <text:p>78.1902</text:p>
          </table:table-cell>
          <table:table-cell office:value-type="float" office:value="232" calcext:value-type="float">
            <text:p>232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1367" calcext:value-type="float">
            <text:p>78.1367</text:p>
          </table:table-cell>
          <table:table-cell office:value-type="float" office:value="200" calcext:value-type="float">
            <text:p>200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1324" calcext:value-type="float">
            <text:p>78.1324</text:p>
          </table:table-cell>
          <table:table-cell office:value-type="float" office:value="216" calcext:value-type="float">
            <text:p>216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1321" calcext:value-type="float">
            <text:p>78.1321</text:p>
          </table:table-cell>
          <table:table-cell office:value-type="float" office:value="203" calcext:value-type="float">
            <text:p>203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12" calcext:value-type="float">
            <text:p>78.12</text:p>
          </table:table-cell>
          <table:table-cell office:value-type="float" office:value="261" calcext:value-type="float">
            <text:p>261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1167" calcext:value-type="float">
            <text:p>78.1167</text:p>
          </table:table-cell>
          <table:table-cell office:value-type="float" office:value="204" calcext:value-type="float">
            <text:p>204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0539" calcext:value-type="float">
            <text:p>78.0539</text:p>
          </table:table-cell>
          <table:table-cell office:value-type="float" office:value="215" calcext:value-type="float">
            <text:p>215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0404" calcext:value-type="float">
            <text:p>78.0404</text:p>
          </table:table-cell>
          <table:table-cell office:value-type="float" office:value="205" calcext:value-type="float">
            <text:p>205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377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7.9617" calcext:value-type="float">
            <text:p>77.9617</text:p>
          </table:table-cell>
          <table:table-cell office:value-type="float" office:value="202" calcext:value-type="float">
            <text:p>202</text:p>
          </table:table-cell>
          <table:table-cell office:value-type="float" office:value="999" calcext:value-type="float">
            <text:p>9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2.9045" calcext:value-type="float">
            <text:p>82.9045</text:p>
          </table:table-cell>
          <table:table-cell office:value-type="float" office:value="481" calcext:value-type="float">
            <text:p>481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2.5288" calcext:value-type="float">
            <text:p>82.5288</text:p>
          </table:table-cell>
          <table:table-cell office:value-type="float" office:value="436" calcext:value-type="float">
            <text:p>436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2.4577" calcext:value-type="float">
            <text:p>82.4577</text:p>
          </table:table-cell>
          <table:table-cell office:value-type="float" office:value="439" calcext:value-type="float">
            <text:p>439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9778" calcext:value-type="float">
            <text:p>81.9778</text:p>
          </table:table-cell>
          <table:table-cell office:value-type="float" office:value="421" calcext:value-type="float">
            <text:p>421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9387" calcext:value-type="float">
            <text:p>81.9387</text:p>
          </table:table-cell>
          <table:table-cell office:value-type="float" office:value="425" calcext:value-type="float">
            <text:p>425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1.706" calcext:value-type="float">
            <text:p>81.706</text:p>
          </table:table-cell>
          <table:table-cell office:value-type="float" office:value="413" calcext:value-type="float">
            <text:p>413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1.1592" calcext:value-type="float">
            <text:p>81.1592</text:p>
          </table:table-cell>
          <table:table-cell office:value-type="float" office:value="327" calcext:value-type="float">
            <text:p>327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7477" calcext:value-type="float">
            <text:p>80.7477</text:p>
          </table:table-cell>
          <table:table-cell office:value-type="float" office:value="310" calcext:value-type="float">
            <text:p>310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0.7369" calcext:value-type="float">
            <text:p>80.7369</text:p>
          </table:table-cell>
          <table:table-cell office:value-type="float" office:value="302" calcext:value-type="float">
            <text:p>302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0.7286" calcext:value-type="float">
            <text:p>80.7286</text:p>
          </table:table-cell>
          <table:table-cell office:value-type="float" office:value="320" calcext:value-type="float">
            <text:p>320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0.7235" calcext:value-type="float">
            <text:p>80.7235</text:p>
          </table:table-cell>
          <table:table-cell office:value-type="float" office:value="312" calcext:value-type="float">
            <text:p>312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0.723" calcext:value-type="float">
            <text:p>80.723</text:p>
          </table:table-cell>
          <table:table-cell office:value-type="float" office:value="308" calcext:value-type="float">
            <text:p>308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0.7066" calcext:value-type="float">
            <text:p>80.7066</text:p>
          </table:table-cell>
          <table:table-cell office:value-type="float" office:value="325" calcext:value-type="float">
            <text:p>325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0.6007" calcext:value-type="float">
            <text:p>80.6007</text:p>
          </table:table-cell>
          <table:table-cell office:value-type="float" office:value="319" calcext:value-type="float">
            <text:p>319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0.5979" calcext:value-type="float">
            <text:p>80.5979</text:p>
          </table:table-cell>
          <table:table-cell office:value-type="float" office:value="324" calcext:value-type="float">
            <text:p>324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4812" calcext:value-type="float">
            <text:p>80.4812</text:p>
          </table:table-cell>
          <table:table-cell office:value-type="float" office:value="320" calcext:value-type="float">
            <text:p>320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4798" calcext:value-type="float">
            <text:p>80.4798</text:p>
          </table:table-cell>
          <table:table-cell office:value-type="float" office:value="331" calcext:value-type="float">
            <text:p>331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44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2791" calcext:value-type="float">
            <text:p>80.2791</text:p>
          </table:table-cell>
          <table:table-cell office:value-type="float" office:value="327" calcext:value-type="float">
            <text:p>327</text:p>
          </table:table-cell>
          <table:table-cell office:value-type="float" office:value="810" calcext:value-type="float">
            <text:p>8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6.5931" calcext:value-type="float">
            <text:p>86.5931</text:p>
          </table:table-cell>
          <table:table-cell office:value-type="float" office:value="485" calcext:value-type="float">
            <text:p>485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6.2273" calcext:value-type="float">
            <text:p>86.2273</text:p>
          </table:table-cell>
          <table:table-cell office:value-type="float" office:value="470" calcext:value-type="float">
            <text:p>470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6.1714" calcext:value-type="float">
            <text:p>86.1714</text:p>
          </table:table-cell>
          <table:table-cell office:value-type="float" office:value="478" calcext:value-type="float">
            <text:p>478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6.0147" calcext:value-type="float">
            <text:p>86.0147</text:p>
          </table:table-cell>
          <table:table-cell office:value-type="float" office:value="491" calcext:value-type="float">
            <text:p>491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0.5937" calcext:value-type="float">
            <text:p>80.5937</text:p>
          </table:table-cell>
          <table:table-cell office:value-type="float" office:value="289" calcext:value-type="float">
            <text:p>289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80.1645" calcext:value-type="float">
            <text:p>80.1645</text:p>
          </table:table-cell>
          <table:table-cell office:value-type="float" office:value="306" calcext:value-type="float">
            <text:p>306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5599" calcext:value-type="float">
            <text:p>79.5599</text:p>
          </table:table-cell>
          <table:table-cell office:value-type="float" office:value="223" calcext:value-type="float">
            <text:p>223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2672" calcext:value-type="float">
            <text:p>79.2672</text:p>
          </table:table-cell>
          <table:table-cell office:value-type="float" office:value="211" calcext:value-type="float">
            <text:p>211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9378" calcext:value-type="float">
            <text:p>78.9378</text:p>
          </table:table-cell>
          <table:table-cell office:value-type="float" office:value="206" calcext:value-type="float">
            <text:p>206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903" calcext:value-type="float">
            <text:p>78.903</text:p>
          </table:table-cell>
          <table:table-cell office:value-type="float" office:value="180" calcext:value-type="float">
            <text:p>180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8312" calcext:value-type="float">
            <text:p>78.8312</text:p>
          </table:table-cell>
          <table:table-cell office:value-type="float" office:value="176" calcext:value-type="float">
            <text:p>176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8058" calcext:value-type="float">
            <text:p>78.8058</text:p>
          </table:table-cell>
          <table:table-cell office:value-type="float" office:value="209" calcext:value-type="float">
            <text:p>209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8007" calcext:value-type="float">
            <text:p>78.8007</text:p>
          </table:table-cell>
          <table:table-cell office:value-type="float" office:value="192" calcext:value-type="float">
            <text:p>192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7855" calcext:value-type="float">
            <text:p>78.7855</text:p>
          </table:table-cell>
          <table:table-cell office:value-type="float" office:value="184" calcext:value-type="float">
            <text:p>184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7685" calcext:value-type="float">
            <text:p>78.7685</text:p>
          </table:table-cell>
          <table:table-cell office:value-type="float" office:value="191" calcext:value-type="float">
            <text:p>191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7382" calcext:value-type="float">
            <text:p>78.7382</text:p>
          </table:table-cell>
          <table:table-cell office:value-type="float" office:value="179" calcext:value-type="float">
            <text:p>179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725" calcext:value-type="float">
            <text:p>78.725</text:p>
          </table:table-cell>
          <table:table-cell office:value-type="float" office:value="197" calcext:value-type="float">
            <text:p>197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6946" calcext:value-type="float">
            <text:p>78.6946</text:p>
          </table:table-cell>
          <table:table-cell office:value-type="float" office:value="181" calcext:value-type="float">
            <text:p>181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6203" calcext:value-type="float">
            <text:p>78.6203</text:p>
          </table:table-cell>
          <table:table-cell office:value-type="float" office:value="142" calcext:value-type="float">
            <text:p>142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5936" calcext:value-type="float">
            <text:p>78.5936</text:p>
          </table:table-cell>
          <table:table-cell office:value-type="float" office:value="144" calcext:value-type="float">
            <text:p>144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5834" calcext:value-type="float">
            <text:p>78.5834</text:p>
          </table:table-cell>
          <table:table-cell office:value-type="float" office:value="189" calcext:value-type="float">
            <text:p>189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5763" calcext:value-type="float">
            <text:p>78.5763</text:p>
          </table:table-cell>
          <table:table-cell office:value-type="float" office:value="177" calcext:value-type="float">
            <text:p>177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4763" calcext:value-type="float">
            <text:p>78.4763</text:p>
          </table:table-cell>
          <table:table-cell office:value-type="float" office:value="136" calcext:value-type="float">
            <text:p>136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4198" calcext:value-type="float">
            <text:p>78.4198</text:p>
          </table:table-cell>
          <table:table-cell office:value-type="float" office:value="173" calcext:value-type="float">
            <text:p>173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343" calcext:value-type="float">
            <text:p>78.343</text:p>
          </table:table-cell>
          <table:table-cell office:value-type="float" office:value="153" calcext:value-type="float">
            <text:p>153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2878" calcext:value-type="float">
            <text:p>78.2878</text:p>
          </table:table-cell>
          <table:table-cell office:value-type="float" office:value="138" calcext:value-type="float">
            <text:p>138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1961" calcext:value-type="float">
            <text:p>78.1961</text:p>
          </table:table-cell>
          <table:table-cell office:value-type="float" office:value="139" calcext:value-type="float">
            <text:p>139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1349" calcext:value-type="float">
            <text:p>78.1349</text:p>
          </table:table-cell>
          <table:table-cell office:value-type="float" office:value="154" calcext:value-type="float">
            <text:p>154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AE3006.fa</text:p>
          </table:table-cell>
          <table:table-cell office:value-type="float" office:value="78.0366" calcext:value-type="float">
            <text:p>78.0366</text:p>
          </table:table-cell>
          <table:table-cell office:value-type="float" office:value="113" calcext:value-type="float">
            <text:p>113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OB235.fa</text:p>
          </table:table-cell>
          <table:table-cell office:value-type="float" office:value="77.9452" calcext:value-type="float">
            <text:p>77.9452</text:p>
          </table:table-cell>
          <table:table-cell office:value-type="float" office:value="112" calcext:value-type="float">
            <text:p>112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FC2001.fa</text:p>
          </table:table-cell>
          <table:table-cell office:value-type="float" office:value="77.9431" calcext:value-type="float">
            <text:p>77.9431</text:p>
          </table:table-cell>
          <table:table-cell office:value-type="float" office:value="141" calcext:value-type="float">
            <text:p>141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VCD2006.fa</text:p>
          </table:table-cell>
          <table:table-cell office:value-type="float" office:value="77.8576" calcext:value-type="float">
            <text:p>77.8576</text:p>
          </table:table-cell>
          <table:table-cell office:value-type="float" office:value="115" calcext:value-type="float">
            <text:p>115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XPD2002.fa</text:p>
          </table:table-cell>
          <table:table-cell office:value-type="float" office:value="77.7997" calcext:value-type="float">
            <text:p>77.7997</text:p>
          </table:table-cell>
          <table:table-cell office:value-type="float" office:value="146" calcext:value-type="float">
            <text:p>146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AD3002.fa</text:p>
          </table:table-cell>
          <table:table-cell office:value-type="float" office:value="77.7289" calcext:value-type="float">
            <text:p>77.7289</text:p>
          </table:table-cell>
          <table:table-cell office:value-type="float" office:value="113" calcext:value-type="float">
            <text:p>113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464.fa</text:p>
          </table:table-cell>
          <table:table-cell office:value-type="string" calcext:value-type="string">
            <text:p>/home/sara/Desktop/MAG_analysis/71/Butyrivibrio_sp_WCD3002.fa</text:p>
          </table:table-cell>
          <table:table-cell office:value-type="float" office:value="77.7124" calcext:value-type="float">
            <text:p>77.7124</text:p>
          </table:table-cell>
          <table:table-cell office:value-type="float" office:value="113" calcext:value-type="float">
            <text:p>113</text:p>
          </table:table-cell>
          <table:table-cell office:value-type="float" office:value="556" calcext:value-type="float">
            <text:p>55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90.7554" calcext:value-type="float">
            <text:p>90.7554</text:p>
          </table:table-cell>
          <table:table-cell office:value-type="float" office:value="636" calcext:value-type="float">
            <text:p>636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90.591" calcext:value-type="float">
            <text:p>90.591</text:p>
          </table:table-cell>
          <table:table-cell office:value-type="float" office:value="628" calcext:value-type="float">
            <text:p>628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90.4533" calcext:value-type="float">
            <text:p>90.4533</text:p>
          </table:table-cell>
          <table:table-cell office:value-type="float" office:value="641" calcext:value-type="float">
            <text:p>641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0691" calcext:value-type="float">
            <text:p>81.0691</text:p>
          </table:table-cell>
          <table:table-cell office:value-type="float" office:value="340" calcext:value-type="float">
            <text:p>340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0516" calcext:value-type="float">
            <text:p>81.0516</text:p>
          </table:table-cell>
          <table:table-cell office:value-type="float" office:value="338" calcext:value-type="float">
            <text:p>338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0.8654" calcext:value-type="float">
            <text:p>80.8654</text:p>
          </table:table-cell>
          <table:table-cell office:value-type="float" office:value="361" calcext:value-type="float">
            <text:p>361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0.8565" calcext:value-type="float">
            <text:p>80.8565</text:p>
          </table:table-cell>
          <table:table-cell office:value-type="float" office:value="364" calcext:value-type="float">
            <text:p>364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0.7027" calcext:value-type="float">
            <text:p>80.7027</text:p>
          </table:table-cell>
          <table:table-cell office:value-type="float" office:value="318" calcext:value-type="float">
            <text:p>318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65" calcext:value-type="float">
            <text:p>80.65</text:p>
          </table:table-cell>
          <table:table-cell office:value-type="float" office:value="339" calcext:value-type="float">
            <text:p>339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5927" calcext:value-type="float">
            <text:p>80.5927</text:p>
          </table:table-cell>
          <table:table-cell office:value-type="float" office:value="336" calcext:value-type="float">
            <text:p>336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5882" calcext:value-type="float">
            <text:p>80.5882</text:p>
          </table:table-cell>
          <table:table-cell office:value-type="float" office:value="341" calcext:value-type="float">
            <text:p>341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0.5733" calcext:value-type="float">
            <text:p>80.5733</text:p>
          </table:table-cell>
          <table:table-cell office:value-type="float" office:value="317" calcext:value-type="float">
            <text:p>317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0.5589" calcext:value-type="float">
            <text:p>80.5589</text:p>
          </table:table-cell>
          <table:table-cell office:value-type="float" office:value="345" calcext:value-type="float">
            <text:p>345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0.5432" calcext:value-type="float">
            <text:p>80.5432</text:p>
          </table:table-cell>
          <table:table-cell office:value-type="float" office:value="344" calcext:value-type="float">
            <text:p>344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0.4757" calcext:value-type="float">
            <text:p>80.4757</text:p>
          </table:table-cell>
          <table:table-cell office:value-type="float" office:value="355" calcext:value-type="float">
            <text:p>355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4605" calcext:value-type="float">
            <text:p>80.4605</text:p>
          </table:table-cell>
          <table:table-cell office:value-type="float" office:value="352" calcext:value-type="float">
            <text:p>352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3541" calcext:value-type="float">
            <text:p>80.3541</text:p>
          </table:table-cell>
          <table:table-cell office:value-type="float" office:value="317" calcext:value-type="float">
            <text:p>317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524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097" calcext:value-type="float">
            <text:p>80.097</text:p>
          </table:table-cell>
          <table:table-cell office:value-type="float" office:value="328" calcext:value-type="float">
            <text:p>328</text:p>
          </table:table-cell>
          <table:table-cell office:value-type="float" office:value="699" calcext:value-type="float">
            <text:p>6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1.5832" calcext:value-type="float">
            <text:p>81.5832</text:p>
          </table:table-cell>
          <table:table-cell office:value-type="float" office:value="480" calcext:value-type="float">
            <text:p>480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1.2429" calcext:value-type="float">
            <text:p>81.2429</text:p>
          </table:table-cell>
          <table:table-cell office:value-type="float" office:value="457" calcext:value-type="float">
            <text:p>457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1.1874" calcext:value-type="float">
            <text:p>81.1874</text:p>
          </table:table-cell>
          <table:table-cell office:value-type="float" office:value="470" calcext:value-type="float">
            <text:p>470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1.065" calcext:value-type="float">
            <text:p>81.065</text:p>
          </table:table-cell>
          <table:table-cell office:value-type="float" office:value="460" calcext:value-type="float">
            <text:p>460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8317" calcext:value-type="float">
            <text:p>80.8317</text:p>
          </table:table-cell>
          <table:table-cell office:value-type="float" office:value="447" calcext:value-type="float">
            <text:p>447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7856" calcext:value-type="float">
            <text:p>79.7856</text:p>
          </table:table-cell>
          <table:table-cell office:value-type="float" office:value="408" calcext:value-type="float">
            <text:p>408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504" calcext:value-type="float">
            <text:p>79.504</text:p>
          </table:table-cell>
          <table:table-cell office:value-type="float" office:value="297" calcext:value-type="float">
            <text:p>297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3182" calcext:value-type="float">
            <text:p>79.3182</text:p>
          </table:table-cell>
          <table:table-cell office:value-type="float" office:value="319" calcext:value-type="float">
            <text:p>319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2776" calcext:value-type="float">
            <text:p>79.2776</text:p>
          </table:table-cell>
          <table:table-cell office:value-type="float" office:value="347" calcext:value-type="float">
            <text:p>347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1872" calcext:value-type="float">
            <text:p>79.1872</text:p>
          </table:table-cell>
          <table:table-cell office:value-type="float" office:value="249" calcext:value-type="float">
            <text:p>249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1416" calcext:value-type="float">
            <text:p>79.1416</text:p>
          </table:table-cell>
          <table:table-cell office:value-type="float" office:value="293" calcext:value-type="float">
            <text:p>293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9708" calcext:value-type="float">
            <text:p>78.9708</text:p>
          </table:table-cell>
          <table:table-cell office:value-type="float" office:value="253" calcext:value-type="float">
            <text:p>253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9562" calcext:value-type="float">
            <text:p>78.9562</text:p>
          </table:table-cell>
          <table:table-cell office:value-type="float" office:value="259" calcext:value-type="float">
            <text:p>259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952" calcext:value-type="float">
            <text:p>78.952</text:p>
          </table:table-cell>
          <table:table-cell office:value-type="float" office:value="262" calcext:value-type="float">
            <text:p>262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8382" calcext:value-type="float">
            <text:p>78.8382</text:p>
          </table:table-cell>
          <table:table-cell office:value-type="float" office:value="257" calcext:value-type="float">
            <text:p>257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8199" calcext:value-type="float">
            <text:p>78.8199</text:p>
          </table:table-cell>
          <table:table-cell office:value-type="float" office:value="260" calcext:value-type="float">
            <text:p>260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7513" calcext:value-type="float">
            <text:p>78.7513</text:p>
          </table:table-cell>
          <table:table-cell office:value-type="float" office:value="269" calcext:value-type="float">
            <text:p>269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748" calcext:value-type="float">
            <text:p>78.748</text:p>
          </table:table-cell>
          <table:table-cell office:value-type="float" office:value="210" calcext:value-type="float">
            <text:p>210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6779" calcext:value-type="float">
            <text:p>78.6779</text:p>
          </table:table-cell>
          <table:table-cell office:value-type="float" office:value="284" calcext:value-type="float">
            <text:p>284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5994" calcext:value-type="float">
            <text:p>78.5994</text:p>
          </table:table-cell>
          <table:table-cell office:value-type="float" office:value="212" calcext:value-type="float">
            <text:p>212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5698" calcext:value-type="float">
            <text:p>78.5698</text:p>
          </table:table-cell>
          <table:table-cell office:value-type="float" office:value="274" calcext:value-type="float">
            <text:p>274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5396" calcext:value-type="float">
            <text:p>78.5396</text:p>
          </table:table-cell>
          <table:table-cell office:value-type="float" office:value="275" calcext:value-type="float">
            <text:p>275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4705" calcext:value-type="float">
            <text:p>78.4705</text:p>
          </table:table-cell>
          <table:table-cell office:value-type="float" office:value="244" calcext:value-type="float">
            <text:p>244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4079" calcext:value-type="float">
            <text:p>78.4079</text:p>
          </table:table-cell>
          <table:table-cell office:value-type="float" office:value="230" calcext:value-type="float">
            <text:p>230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3792" calcext:value-type="float">
            <text:p>78.3792</text:p>
          </table:table-cell>
          <table:table-cell office:value-type="float" office:value="233" calcext:value-type="float">
            <text:p>233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3671" calcext:value-type="float">
            <text:p>78.3671</text:p>
          </table:table-cell>
          <table:table-cell office:value-type="float" office:value="226" calcext:value-type="float">
            <text:p>226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3657" calcext:value-type="float">
            <text:p>78.3657</text:p>
          </table:table-cell>
          <table:table-cell office:value-type="float" office:value="257" calcext:value-type="float">
            <text:p>257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25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2909" calcext:value-type="float">
            <text:p>78.2909</text:p>
          </table:table-cell>
          <table:table-cell office:value-type="float" office:value="224" calcext:value-type="float">
            <text:p>224</text:p>
          </table:table-cell>
          <table:table-cell office:value-type="float" office:value="1031" calcext:value-type="float">
            <text:p>10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77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80.2009" calcext:value-type="float">
            <text:p>80.2009</text:p>
          </table:table-cell>
          <table:table-cell office:value-type="float" office:value="246" calcext:value-type="float">
            <text:p>246</text:p>
          </table:table-cell>
          <table:table-cell office:value-type="float" office:value="1326" calcext:value-type="float">
            <text:p>132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77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5184" calcext:value-type="float">
            <text:p>78.5184</text:p>
          </table:table-cell>
          <table:table-cell office:value-type="float" office:value="227" calcext:value-type="float">
            <text:p>227</text:p>
          </table:table-cell>
          <table:table-cell office:value-type="float" office:value="1326" calcext:value-type="float">
            <text:p>1326</text:p>
          </table:table-cell>
        </table:table-row>
        <table:table-row table:style-name="ro1">
          <table:table-cell office:value-type="string" calcext:value-type="string">
            <text:p>/home/sara/Desktop/MAG_analysis/3/Mash_family_matches/RGIG3777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4113" calcext:value-type="float">
            <text:p>78.4113</text:p>
          </table:table-cell>
          <table:table-cell office:value-type="float" office:value="214" calcext:value-type="float">
            <text:p>214</text:p>
          </table:table-cell>
          <table:table-cell office:value-type="float" office:value="1326" calcext:value-type="float">
            <text:p>1326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94.5688" calcext:value-type="float">
            <text:p>94.5688</text:p>
          </table:table-cell>
          <table:table-cell office:value-type="float" office:value="863" calcext:value-type="float">
            <text:p>863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94.0218" calcext:value-type="float">
            <text:p>94.0218</text:p>
          </table:table-cell>
          <table:table-cell office:value-type="float" office:value="830" calcext:value-type="float">
            <text:p>830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90.9599" calcext:value-type="float">
            <text:p>90.9599</text:p>
          </table:table-cell>
          <table:table-cell office:value-type="float" office:value="870" calcext:value-type="float">
            <text:p>870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80.6539" calcext:value-type="float">
            <text:p>80.6539</text:p>
          </table:table-cell>
          <table:table-cell office:value-type="float" office:value="443" calcext:value-type="float">
            <text:p>443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80.5395" calcext:value-type="float">
            <text:p>80.5395</text:p>
          </table:table-cell>
          <table:table-cell office:value-type="float" office:value="440" calcext:value-type="float">
            <text:p>440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80.4812" calcext:value-type="float">
            <text:p>80.4812</text:p>
          </table:table-cell>
          <table:table-cell office:value-type="float" office:value="462" calcext:value-type="float">
            <text:p>462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80.3981" calcext:value-type="float">
            <text:p>80.3981</text:p>
          </table:table-cell>
          <table:table-cell office:value-type="float" office:value="413" calcext:value-type="float">
            <text:p>413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80.2829" calcext:value-type="float">
            <text:p>80.2829</text:p>
          </table:table-cell>
          <table:table-cell office:value-type="float" office:value="420" calcext:value-type="float">
            <text:p>420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80.2012" calcext:value-type="float">
            <text:p>80.2012</text:p>
          </table:table-cell>
          <table:table-cell office:value-type="float" office:value="424" calcext:value-type="float">
            <text:p>424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80.1267" calcext:value-type="float">
            <text:p>80.1267</text:p>
          </table:table-cell>
          <table:table-cell office:value-type="float" office:value="407" calcext:value-type="float">
            <text:p>407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1197" calcext:value-type="float">
            <text:p>80.1197</text:p>
          </table:table-cell>
          <table:table-cell office:value-type="float" office:value="374" calcext:value-type="float">
            <text:p>374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0.0449" calcext:value-type="float">
            <text:p>80.0449</text:p>
          </table:table-cell>
          <table:table-cell office:value-type="float" office:value="356" calcext:value-type="float">
            <text:p>356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80.0365" calcext:value-type="float">
            <text:p>80.0365</text:p>
          </table:table-cell>
          <table:table-cell office:value-type="float" office:value="407" calcext:value-type="float">
            <text:p>407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8523" calcext:value-type="float">
            <text:p>79.8523</text:p>
          </table:table-cell>
          <table:table-cell office:value-type="float" office:value="391" calcext:value-type="float">
            <text:p>391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8523" calcext:value-type="float">
            <text:p>79.8523</text:p>
          </table:table-cell>
          <table:table-cell office:value-type="float" office:value="365" calcext:value-type="float">
            <text:p>365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8243" calcext:value-type="float">
            <text:p>79.8243</text:p>
          </table:table-cell>
          <table:table-cell office:value-type="float" office:value="418" calcext:value-type="float">
            <text:p>418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9.7867" calcext:value-type="float">
            <text:p>79.7867</text:p>
          </table:table-cell>
          <table:table-cell office:value-type="float" office:value="359" calcext:value-type="float">
            <text:p>359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9.6996" calcext:value-type="float">
            <text:p>79.6996</text:p>
          </table:table-cell>
          <table:table-cell office:value-type="float" office:value="306" calcext:value-type="float">
            <text:p>306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9.6562" calcext:value-type="float">
            <text:p>79.6562</text:p>
          </table:table-cell>
          <table:table-cell office:value-type="float" office:value="355" calcext:value-type="float">
            <text:p>355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6148" calcext:value-type="float">
            <text:p>79.6148</text:p>
          </table:table-cell>
          <table:table-cell office:value-type="float" office:value="368" calcext:value-type="float">
            <text:p>368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4702" calcext:value-type="float">
            <text:p>79.4702</text:p>
          </table:table-cell>
          <table:table-cell office:value-type="float" office:value="340" calcext:value-type="float">
            <text:p>340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9.4411" calcext:value-type="float">
            <text:p>79.4411</text:p>
          </table:table-cell>
          <table:table-cell office:value-type="float" office:value="298" calcext:value-type="float">
            <text:p>298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4201" calcext:value-type="float">
            <text:p>79.4201</text:p>
          </table:table-cell>
          <table:table-cell office:value-type="float" office:value="290" calcext:value-type="float">
            <text:p>290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9.254" calcext:value-type="float">
            <text:p>79.254</text:p>
          </table:table-cell>
          <table:table-cell office:value-type="float" office:value="290" calcext:value-type="float">
            <text:p>290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9.2533" calcext:value-type="float">
            <text:p>79.2533</text:p>
          </table:table-cell>
          <table:table-cell office:value-type="float" office:value="294" calcext:value-type="float">
            <text:p>294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9.1813" calcext:value-type="float">
            <text:p>79.1813</text:p>
          </table:table-cell>
          <table:table-cell office:value-type="float" office:value="288" calcext:value-type="float">
            <text:p>288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0134" calcext:value-type="float">
            <text:p>79.0134</text:p>
          </table:table-cell>
          <table:table-cell office:value-type="float" office:value="298" calcext:value-type="float">
            <text:p>298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456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979" calcext:value-type="float">
            <text:p>78.979</text:p>
          </table:table-cell>
          <table:table-cell office:value-type="float" office:value="292" calcext:value-type="float">
            <text:p>292</text:p>
          </table:table-cell>
          <table:table-cell office:value-type="float" office:value="1504" calcext:value-type="float">
            <text:p>1504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0.3613" calcext:value-type="float">
            <text:p>80.3613</text:p>
          </table:table-cell>
          <table:table-cell office:value-type="float" office:value="259" calcext:value-type="float">
            <text:p>259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0.2896" calcext:value-type="float">
            <text:p>80.2896</text:p>
          </table:table-cell>
          <table:table-cell office:value-type="float" office:value="258" calcext:value-type="float">
            <text:p>258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0.1418" calcext:value-type="float">
            <text:p>80.1418</text:p>
          </table:table-cell>
          <table:table-cell office:value-type="float" office:value="262" calcext:value-type="float">
            <text:p>262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9834" calcext:value-type="float">
            <text:p>79.9834</text:p>
          </table:table-cell>
          <table:table-cell office:value-type="float" office:value="242" calcext:value-type="float">
            <text:p>242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7409" calcext:value-type="float">
            <text:p>79.7409</text:p>
          </table:table-cell>
          <table:table-cell office:value-type="float" office:value="161" calcext:value-type="float">
            <text:p>161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6822" calcext:value-type="float">
            <text:p>79.6822</text:p>
          </table:table-cell>
          <table:table-cell office:value-type="float" office:value="172" calcext:value-type="float">
            <text:p>172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5719" calcext:value-type="float">
            <text:p>79.5719</text:p>
          </table:table-cell>
          <table:table-cell office:value-type="float" office:value="238" calcext:value-type="float">
            <text:p>238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4334" calcext:value-type="float">
            <text:p>79.4334</text:p>
          </table:table-cell>
          <table:table-cell office:value-type="float" office:value="151" calcext:value-type="float">
            <text:p>151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0863" calcext:value-type="float">
            <text:p>79.0863</text:p>
          </table:table-cell>
          <table:table-cell office:value-type="float" office:value="167" calcext:value-type="float">
            <text:p>167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0148" calcext:value-type="float">
            <text:p>79.0148</text:p>
          </table:table-cell>
          <table:table-cell office:value-type="float" office:value="154" calcext:value-type="float">
            <text:p>154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8338" calcext:value-type="float">
            <text:p>78.8338</text:p>
          </table:table-cell>
          <table:table-cell office:value-type="float" office:value="172" calcext:value-type="float">
            <text:p>172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8172" calcext:value-type="float">
            <text:p>78.8172</text:p>
          </table:table-cell>
          <table:table-cell office:value-type="float" office:value="176" calcext:value-type="float">
            <text:p>176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8005" calcext:value-type="float">
            <text:p>78.8005</text:p>
          </table:table-cell>
          <table:table-cell office:value-type="float" office:value="205" calcext:value-type="float">
            <text:p>205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7941" calcext:value-type="float">
            <text:p>78.7941</text:p>
          </table:table-cell>
          <table:table-cell office:value-type="float" office:value="153" calcext:value-type="float">
            <text:p>153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678" calcext:value-type="float">
            <text:p>78.678</text:p>
          </table:table-cell>
          <table:table-cell office:value-type="float" office:value="163" calcext:value-type="float">
            <text:p>163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6466" calcext:value-type="float">
            <text:p>78.6466</text:p>
          </table:table-cell>
          <table:table-cell office:value-type="float" office:value="164" calcext:value-type="float">
            <text:p>164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6252" calcext:value-type="float">
            <text:p>78.6252</text:p>
          </table:table-cell>
          <table:table-cell office:value-type="float" office:value="178" calcext:value-type="float">
            <text:p>178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4241" calcext:value-type="float">
            <text:p>78.4241</text:p>
          </table:table-cell>
          <table:table-cell office:value-type="float" office:value="157" calcext:value-type="float">
            <text:p>157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413" calcext:value-type="float">
            <text:p>78.413</text:p>
          </table:table-cell>
          <table:table-cell office:value-type="float" office:value="150" calcext:value-type="float">
            <text:p>150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403" calcext:value-type="float">
            <text:p>78.403</text:p>
          </table:table-cell>
          <table:table-cell office:value-type="float" office:value="154" calcext:value-type="float">
            <text:p>154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1773" calcext:value-type="float">
            <text:p>78.1773</text:p>
          </table:table-cell>
          <table:table-cell office:value-type="float" office:value="132" calcext:value-type="float">
            <text:p>132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1396" calcext:value-type="float">
            <text:p>78.1396</text:p>
          </table:table-cell>
          <table:table-cell office:value-type="float" office:value="117" calcext:value-type="float">
            <text:p>117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7.8003" calcext:value-type="float">
            <text:p>77.8003</text:p>
          </table:table-cell>
          <table:table-cell office:value-type="float" office:value="116" calcext:value-type="float">
            <text:p>116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7.7545" calcext:value-type="float">
            <text:p>77.7545</text:p>
          </table:table-cell>
          <table:table-cell office:value-type="float" office:value="122" calcext:value-type="float">
            <text:p>122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7.68" calcext:value-type="float">
            <text:p>77.68</text:p>
          </table:table-cell>
          <table:table-cell office:value-type="float" office:value="109" calcext:value-type="float">
            <text:p>109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7.6438" calcext:value-type="float">
            <text:p>77.6438</text:p>
          </table:table-cell>
          <table:table-cell office:value-type="float" office:value="111" calcext:value-type="float">
            <text:p>111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7.6393" calcext:value-type="float">
            <text:p>77.6393</text:p>
          </table:table-cell>
          <table:table-cell office:value-type="float" office:value="121" calcext:value-type="float">
            <text:p>121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508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7.5892" calcext:value-type="float">
            <text:p>77.5892</text:p>
          </table:table-cell>
          <table:table-cell office:value-type="float" office:value="115" calcext:value-type="float">
            <text:p>115</text:p>
          </table:table-cell>
          <table:table-cell office:value-type="float" office:value="471" calcext:value-type="float">
            <text:p>4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6.6267" calcext:value-type="float">
            <text:p>86.6267</text:p>
          </table:table-cell>
          <table:table-cell office:value-type="float" office:value="634" calcext:value-type="float">
            <text:p>634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5.7774" calcext:value-type="float">
            <text:p>85.7774</text:p>
          </table:table-cell>
          <table:table-cell office:value-type="float" office:value="670" calcext:value-type="float">
            <text:p>670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2.0873" calcext:value-type="float">
            <text:p>82.0873</text:p>
          </table:table-cell>
          <table:table-cell office:value-type="float" office:value="408" calcext:value-type="float">
            <text:p>408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2.0188" calcext:value-type="float">
            <text:p>82.0188</text:p>
          </table:table-cell>
          <table:table-cell office:value-type="float" office:value="457" calcext:value-type="float">
            <text:p>457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9276" calcext:value-type="float">
            <text:p>81.9276</text:p>
          </table:table-cell>
          <table:table-cell office:value-type="float" office:value="438" calcext:value-type="float">
            <text:p>438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1.867" calcext:value-type="float">
            <text:p>81.867</text:p>
          </table:table-cell>
          <table:table-cell office:value-type="float" office:value="465" calcext:value-type="float">
            <text:p>465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7837" calcext:value-type="float">
            <text:p>81.7837</text:p>
          </table:table-cell>
          <table:table-cell office:value-type="float" office:value="453" calcext:value-type="float">
            <text:p>453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7581" calcext:value-type="float">
            <text:p>81.7581</text:p>
          </table:table-cell>
          <table:table-cell office:value-type="float" office:value="445" calcext:value-type="float">
            <text:p>445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7535" calcext:value-type="float">
            <text:p>81.7535</text:p>
          </table:table-cell>
          <table:table-cell office:value-type="float" office:value="447" calcext:value-type="float">
            <text:p>447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7521" calcext:value-type="float">
            <text:p>81.7521</text:p>
          </table:table-cell>
          <table:table-cell office:value-type="float" office:value="415" calcext:value-type="float">
            <text:p>415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7055" calcext:value-type="float">
            <text:p>81.7055</text:p>
          </table:table-cell>
          <table:table-cell office:value-type="float" office:value="447" calcext:value-type="float">
            <text:p>447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4508" calcext:value-type="float">
            <text:p>81.4508</text:p>
          </table:table-cell>
          <table:table-cell office:value-type="float" office:value="428" calcext:value-type="float">
            <text:p>428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4079" calcext:value-type="float">
            <text:p>81.4079</text:p>
          </table:table-cell>
          <table:table-cell office:value-type="float" office:value="419" calcext:value-type="float">
            <text:p>419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1.1065" calcext:value-type="float">
            <text:p>81.1065</text:p>
          </table:table-cell>
          <table:table-cell office:value-type="float" office:value="421" calcext:value-type="float">
            <text:p>421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1.0942" calcext:value-type="float">
            <text:p>81.0942</text:p>
          </table:table-cell>
          <table:table-cell office:value-type="float" office:value="361" calcext:value-type="float">
            <text:p>361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1.0838" calcext:value-type="float">
            <text:p>81.0838</text:p>
          </table:table-cell>
          <table:table-cell office:value-type="float" office:value="416" calcext:value-type="float">
            <text:p>416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0.7984" calcext:value-type="float">
            <text:p>80.7984</text:p>
          </table:table-cell>
          <table:table-cell office:value-type="float" office:value="371" calcext:value-type="float">
            <text:p>371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783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0.7906" calcext:value-type="float">
            <text:p>80.7906</text:p>
          </table:table-cell>
          <table:table-cell office:value-type="float" office:value="368" calcext:value-type="float">
            <text:p>368</text:p>
          </table:table-cell>
          <table:table-cell office:value-type="float" office:value="989" calcext:value-type="float">
            <text:p>98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8315" calcext:value-type="float">
            <text:p>80.8315</text:p>
          </table:table-cell>
          <table:table-cell office:value-type="float" office:value="84" calcext:value-type="float">
            <text:p>84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0.5592" calcext:value-type="float">
            <text:p>80.5592</text:p>
          </table:table-cell>
          <table:table-cell office:value-type="float" office:value="96" calcext:value-type="float">
            <text:p>96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0.5346" calcext:value-type="float">
            <text:p>80.5346</text:p>
          </table:table-cell>
          <table:table-cell office:value-type="float" office:value="95" calcext:value-type="float">
            <text:p>95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4693" calcext:value-type="float">
            <text:p>80.4693</text:p>
          </table:table-cell>
          <table:table-cell office:value-type="float" office:value="85" calcext:value-type="float">
            <text:p>85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148" calcext:value-type="float">
            <text:p>80.148</text:p>
          </table:table-cell>
          <table:table-cell office:value-type="float" office:value="105" calcext:value-type="float">
            <text:p>105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0.1372" calcext:value-type="float">
            <text:p>80.1372</text:p>
          </table:table-cell>
          <table:table-cell office:value-type="float" office:value="85" calcext:value-type="float">
            <text:p>85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79.9897" calcext:value-type="float">
            <text:p>79.9897</text:p>
          </table:table-cell>
          <table:table-cell office:value-type="float" office:value="89" calcext:value-type="float">
            <text:p>89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79.9705" calcext:value-type="float">
            <text:p>79.9705</text:p>
          </table:table-cell>
          <table:table-cell office:value-type="float" office:value="85" calcext:value-type="float">
            <text:p>85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79.8644" calcext:value-type="float">
            <text:p>79.8644</text:p>
          </table:table-cell>
          <table:table-cell office:value-type="float" office:value="90" calcext:value-type="float">
            <text:p>90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79.6356" calcext:value-type="float">
            <text:p>79.6356</text:p>
          </table:table-cell>
          <table:table-cell office:value-type="float" office:value="79" calcext:value-type="float">
            <text:p>79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79.5244" calcext:value-type="float">
            <text:p>79.5244</text:p>
          </table:table-cell>
          <table:table-cell office:value-type="float" office:value="78" calcext:value-type="float">
            <text:p>78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79.3761" calcext:value-type="float">
            <text:p>79.3761</text:p>
          </table:table-cell>
          <table:table-cell office:value-type="float" office:value="79" calcext:value-type="float">
            <text:p>79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79.3615" calcext:value-type="float">
            <text:p>79.3615</text:p>
          </table:table-cell>
          <table:table-cell office:value-type="float" office:value="83" calcext:value-type="float">
            <text:p>83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79.3459" calcext:value-type="float">
            <text:p>79.3459</text:p>
          </table:table-cell>
          <table:table-cell office:value-type="float" office:value="81" calcext:value-type="float">
            <text:p>81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79.3127" calcext:value-type="float">
            <text:p>79.3127</text:p>
          </table:table-cell>
          <table:table-cell office:value-type="float" office:value="77" calcext:value-type="float">
            <text:p>77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79.2873" calcext:value-type="float">
            <text:p>79.2873</text:p>
          </table:table-cell>
          <table:table-cell office:value-type="float" office:value="82" calcext:value-type="float">
            <text:p>82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79.1025" calcext:value-type="float">
            <text:p>79.1025</text:p>
          </table:table-cell>
          <table:table-cell office:value-type="float" office:value="80" calcext:value-type="float">
            <text:p>80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23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79.0544" calcext:value-type="float">
            <text:p>79.0544</text:p>
          </table:table-cell>
          <table:table-cell office:value-type="float" office:value="90" calcext:value-type="float">
            <text:p>90</text:p>
          </table:table-cell>
          <table:table-cell office:value-type="float" office:value="199" calcext:value-type="float">
            <text:p>1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0.8355" calcext:value-type="float">
            <text:p>80.8355</text:p>
          </table:table-cell>
          <table:table-cell office:value-type="float" office:value="473" calcext:value-type="float">
            <text:p>473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0.8013" calcext:value-type="float">
            <text:p>80.8013</text:p>
          </table:table-cell>
          <table:table-cell office:value-type="float" office:value="478" calcext:value-type="float">
            <text:p>47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0.7819" calcext:value-type="float">
            <text:p>80.7819</text:p>
          </table:table-cell>
          <table:table-cell office:value-type="float" office:value="450" calcext:value-type="float">
            <text:p>450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0.7394" calcext:value-type="float">
            <text:p>80.7394</text:p>
          </table:table-cell>
          <table:table-cell office:value-type="float" office:value="500" calcext:value-type="float">
            <text:p>500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5768" calcext:value-type="float">
            <text:p>80.5768</text:p>
          </table:table-cell>
          <table:table-cell office:value-type="float" office:value="456" calcext:value-type="float">
            <text:p>456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80.0625" calcext:value-type="float">
            <text:p>80.0625</text:p>
          </table:table-cell>
          <table:table-cell office:value-type="float" office:value="394" calcext:value-type="float">
            <text:p>39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8516" calcext:value-type="float">
            <text:p>79.8516</text:p>
          </table:table-cell>
          <table:table-cell office:value-type="float" office:value="334" calcext:value-type="float">
            <text:p>33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7793" calcext:value-type="float">
            <text:p>79.7793</text:p>
          </table:table-cell>
          <table:table-cell office:value-type="float" office:value="318" calcext:value-type="float">
            <text:p>31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7708" calcext:value-type="float">
            <text:p>79.7708</text:p>
          </table:table-cell>
          <table:table-cell office:value-type="float" office:value="350" calcext:value-type="float">
            <text:p>350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7525" calcext:value-type="float">
            <text:p>79.7525</text:p>
          </table:table-cell>
          <table:table-cell office:value-type="float" office:value="335" calcext:value-type="float">
            <text:p>335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7386" calcext:value-type="float">
            <text:p>79.7386</text:p>
          </table:table-cell>
          <table:table-cell office:value-type="float" office:value="318" calcext:value-type="float">
            <text:p>31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7362" calcext:value-type="float">
            <text:p>79.7362</text:p>
          </table:table-cell>
          <table:table-cell office:value-type="float" office:value="332" calcext:value-type="float">
            <text:p>33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6857" calcext:value-type="float">
            <text:p>79.6857</text:p>
          </table:table-cell>
          <table:table-cell office:value-type="float" office:value="333" calcext:value-type="float">
            <text:p>333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6463" calcext:value-type="float">
            <text:p>79.6463</text:p>
          </table:table-cell>
          <table:table-cell office:value-type="float" office:value="338" calcext:value-type="float">
            <text:p>33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6343" calcext:value-type="float">
            <text:p>79.6343</text:p>
          </table:table-cell>
          <table:table-cell office:value-type="float" office:value="304" calcext:value-type="float">
            <text:p>30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6287" calcext:value-type="float">
            <text:p>79.6287</text:p>
          </table:table-cell>
          <table:table-cell office:value-type="float" office:value="318" calcext:value-type="float">
            <text:p>31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6258" calcext:value-type="float">
            <text:p>79.6258</text:p>
          </table:table-cell>
          <table:table-cell office:value-type="float" office:value="331" calcext:value-type="float">
            <text:p>331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6181" calcext:value-type="float">
            <text:p>79.6181</text:p>
          </table:table-cell>
          <table:table-cell office:value-type="float" office:value="324" calcext:value-type="float">
            <text:p>324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4756" calcext:value-type="float">
            <text:p>79.4756</text:p>
          </table:table-cell>
          <table:table-cell office:value-type="float" office:value="310" calcext:value-type="float">
            <text:p>310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2992" calcext:value-type="float">
            <text:p>79.2992</text:p>
          </table:table-cell>
          <table:table-cell office:value-type="float" office:value="313" calcext:value-type="float">
            <text:p>313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9.1522" calcext:value-type="float">
            <text:p>79.1522</text:p>
          </table:table-cell>
          <table:table-cell office:value-type="float" office:value="216" calcext:value-type="float">
            <text:p>216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9.103" calcext:value-type="float">
            <text:p>79.103</text:p>
          </table:table-cell>
          <table:table-cell office:value-type="float" office:value="232" calcext:value-type="float">
            <text:p>23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0505" calcext:value-type="float">
            <text:p>79.0505</text:p>
          </table:table-cell>
          <table:table-cell office:value-type="float" office:value="279" calcext:value-type="float">
            <text:p>279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0417" calcext:value-type="float">
            <text:p>79.0417</text:p>
          </table:table-cell>
          <table:table-cell office:value-type="float" office:value="242" calcext:value-type="float">
            <text:p>242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8388" calcext:value-type="float">
            <text:p>78.8388</text:p>
          </table:table-cell>
          <table:table-cell office:value-type="float" office:value="236" calcext:value-type="float">
            <text:p>236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8088" calcext:value-type="float">
            <text:p>78.8088</text:p>
          </table:table-cell>
          <table:table-cell office:value-type="float" office:value="216" calcext:value-type="float">
            <text:p>216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31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5436" calcext:value-type="float">
            <text:p>78.5436</text:p>
          </table:table-cell>
          <table:table-cell office:value-type="float" office:value="238" calcext:value-type="float">
            <text:p>238</text:p>
          </table:table-cell>
          <table:table-cell office:value-type="float" office:value="1060" calcext:value-type="float">
            <text:p>10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0463" calcext:value-type="float">
            <text:p>79.0463</text:p>
          </table:table-cell>
          <table:table-cell office:value-type="float" office:value="301" calcext:value-type="float">
            <text:p>301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9948" calcext:value-type="float">
            <text:p>78.9948</text:p>
          </table:table-cell>
          <table:table-cell office:value-type="float" office:value="303" calcext:value-type="float">
            <text:p>303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9668" calcext:value-type="float">
            <text:p>78.9668</text:p>
          </table:table-cell>
          <table:table-cell office:value-type="float" office:value="303" calcext:value-type="float">
            <text:p>303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858" calcext:value-type="float">
            <text:p>78.858</text:p>
          </table:table-cell>
          <table:table-cell office:value-type="float" office:value="229" calcext:value-type="float">
            <text:p>229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8469" calcext:value-type="float">
            <text:p>78.8469</text:p>
          </table:table-cell>
          <table:table-cell office:value-type="float" office:value="318" calcext:value-type="float">
            <text:p>318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8232" calcext:value-type="float">
            <text:p>78.8232</text:p>
          </table:table-cell>
          <table:table-cell office:value-type="float" office:value="282" calcext:value-type="float">
            <text:p>282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8098" calcext:value-type="float">
            <text:p>78.8098</text:p>
          </table:table-cell>
          <table:table-cell office:value-type="float" office:value="295" calcext:value-type="float">
            <text:p>295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6173" calcext:value-type="float">
            <text:p>78.6173</text:p>
          </table:table-cell>
          <table:table-cell office:value-type="float" office:value="240" calcext:value-type="float">
            <text:p>240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42" calcext:value-type="float">
            <text:p>78.42</text:p>
          </table:table-cell>
          <table:table-cell office:value-type="float" office:value="181" calcext:value-type="float">
            <text:p>181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4943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0883" calcext:value-type="float">
            <text:p>78.0883</text:p>
          </table:table-cell>
          <table:table-cell office:value-type="float" office:value="180" calcext:value-type="float">
            <text:p>180</text:p>
          </table:table-cell>
          <table:table-cell office:value-type="float" office:value="891" calcext:value-type="float">
            <text:p>89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80.3503" calcext:value-type="float">
            <text:p>80.3503</text:p>
          </table:table-cell>
          <table:table-cell office:value-type="float" office:value="280" calcext:value-type="float">
            <text:p>280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80.2307" calcext:value-type="float">
            <text:p>80.2307</text:p>
          </table:table-cell>
          <table:table-cell office:value-type="float" office:value="278" calcext:value-type="float">
            <text:p>278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9756" calcext:value-type="float">
            <text:p>79.9756</text:p>
          </table:table-cell>
          <table:table-cell office:value-type="float" office:value="246" calcext:value-type="float">
            <text:p>246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9326" calcext:value-type="float">
            <text:p>79.9326</text:p>
          </table:table-cell>
          <table:table-cell office:value-type="float" office:value="237" calcext:value-type="float">
            <text:p>237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9273" calcext:value-type="float">
            <text:p>79.9273</text:p>
          </table:table-cell>
          <table:table-cell office:value-type="float" office:value="273" calcext:value-type="float">
            <text:p>273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6814" calcext:value-type="float">
            <text:p>79.6814</text:p>
          </table:table-cell>
          <table:table-cell office:value-type="float" office:value="261" calcext:value-type="float">
            <text:p>261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6671" calcext:value-type="float">
            <text:p>79.6671</text:p>
          </table:table-cell>
          <table:table-cell office:value-type="float" office:value="214" calcext:value-type="float">
            <text:p>214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6442" calcext:value-type="float">
            <text:p>79.6442</text:p>
          </table:table-cell>
          <table:table-cell office:value-type="float" office:value="252" calcext:value-type="float">
            <text:p>252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605" calcext:value-type="float">
            <text:p>79.605</text:p>
          </table:table-cell>
          <table:table-cell office:value-type="float" office:value="244" calcext:value-type="float">
            <text:p>244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591" calcext:value-type="float">
            <text:p>79.591</text:p>
          </table:table-cell>
          <table:table-cell office:value-type="float" office:value="228" calcext:value-type="float">
            <text:p>228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5293" calcext:value-type="float">
            <text:p>79.5293</text:p>
          </table:table-cell>
          <table:table-cell office:value-type="float" office:value="228" calcext:value-type="float">
            <text:p>228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4353" calcext:value-type="float">
            <text:p>79.4353</text:p>
          </table:table-cell>
          <table:table-cell office:value-type="float" office:value="232" calcext:value-type="float">
            <text:p>232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4296" calcext:value-type="float">
            <text:p>79.4296</text:p>
          </table:table-cell>
          <table:table-cell office:value-type="float" office:value="225" calcext:value-type="float">
            <text:p>225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3985" calcext:value-type="float">
            <text:p>79.3985</text:p>
          </table:table-cell>
          <table:table-cell office:value-type="float" office:value="222" calcext:value-type="float">
            <text:p>222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3459" calcext:value-type="float">
            <text:p>79.3459</text:p>
          </table:table-cell>
          <table:table-cell office:value-type="float" office:value="233" calcext:value-type="float">
            <text:p>233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9.3187" calcext:value-type="float">
            <text:p>79.3187</text:p>
          </table:table-cell>
          <table:table-cell office:value-type="float" office:value="221" calcext:value-type="float">
            <text:p>221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2366" calcext:value-type="float">
            <text:p>79.2366</text:p>
          </table:table-cell>
          <table:table-cell office:value-type="float" office:value="210" calcext:value-type="float">
            <text:p>210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9.2172" calcext:value-type="float">
            <text:p>79.2172</text:p>
          </table:table-cell>
          <table:table-cell office:value-type="float" office:value="223" calcext:value-type="float">
            <text:p>223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1904" calcext:value-type="float">
            <text:p>79.1904</text:p>
          </table:table-cell>
          <table:table-cell office:value-type="float" office:value="215" calcext:value-type="float">
            <text:p>215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1853" calcext:value-type="float">
            <text:p>79.1853</text:p>
          </table:table-cell>
          <table:table-cell office:value-type="float" office:value="229" calcext:value-type="float">
            <text:p>229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0349" calcext:value-type="float">
            <text:p>79.0349</text:p>
          </table:table-cell>
          <table:table-cell office:value-type="float" office:value="179" calcext:value-type="float">
            <text:p>179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9415" calcext:value-type="float">
            <text:p>78.9415</text:p>
          </table:table-cell>
          <table:table-cell office:value-type="float" office:value="171" calcext:value-type="float">
            <text:p>171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8913" calcext:value-type="float">
            <text:p>78.8913</text:p>
          </table:table-cell>
          <table:table-cell office:value-type="float" office:value="171" calcext:value-type="float">
            <text:p>171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8787" calcext:value-type="float">
            <text:p>78.8787</text:p>
          </table:table-cell>
          <table:table-cell office:value-type="float" office:value="169" calcext:value-type="float">
            <text:p>169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7791" calcext:value-type="float">
            <text:p>78.7791</text:p>
          </table:table-cell>
          <table:table-cell office:value-type="float" office:value="172" calcext:value-type="float">
            <text:p>172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7774" calcext:value-type="float">
            <text:p>78.7774</text:p>
          </table:table-cell>
          <table:table-cell office:value-type="float" office:value="167" calcext:value-type="float">
            <text:p>167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705" calcext:value-type="float">
            <text:p>78.705</text:p>
          </table:table-cell>
          <table:table-cell office:value-type="float" office:value="173" calcext:value-type="float">
            <text:p>173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6301" calcext:value-type="float">
            <text:p>78.6301</text:p>
          </table:table-cell>
          <table:table-cell office:value-type="float" office:value="194" calcext:value-type="float">
            <text:p>194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MB2005.fa</text:p>
          </table:table-cell>
          <table:table-cell office:value-type="float" office:value="78.1944" calcext:value-type="float">
            <text:p>78.1944</text:p>
          </table:table-cell>
          <table:table-cell office:value-type="float" office:value="143" calcext:value-type="float">
            <text:p>143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WCD3002.fa</text:p>
          </table:table-cell>
          <table:table-cell office:value-type="float" office:value="78.1472" calcext:value-type="float">
            <text:p>78.1472</text:p>
          </table:table-cell>
          <table:table-cell office:value-type="float" office:value="130" calcext:value-type="float">
            <text:p>130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AE3006.fa</text:p>
          </table:table-cell>
          <table:table-cell office:value-type="float" office:value="77.9603" calcext:value-type="float">
            <text:p>77.9603</text:p>
          </table:table-cell>
          <table:table-cell office:value-type="float" office:value="141" calcext:value-type="float">
            <text:p>141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VCD2006.fa</text:p>
          </table:table-cell>
          <table:table-cell office:value-type="float" office:value="77.5702" calcext:value-type="float">
            <text:p>77.5702</text:p>
          </table:table-cell>
          <table:table-cell office:value-type="float" office:value="144" calcext:value-type="float">
            <text:p>144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4.fa</text:p>
          </table:table-cell>
          <table:table-cell office:value-type="string" calcext:value-type="string">
            <text:p>/home/sara/Desktop/MAG_analysis/71/Butyrivibrio_sp_AC2005.fa</text:p>
          </table:table-cell>
          <table:table-cell office:value-type="float" office:value="77.3649" calcext:value-type="float">
            <text:p>77.3649</text:p>
          </table:table-cell>
          <table:table-cell office:value-type="float" office:value="127" calcext:value-type="float">
            <text:p>127</text:p>
          </table:table-cell>
          <table:table-cell office:value-type="float" office:value="633" calcext:value-type="float">
            <text:p>633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97.4858" calcext:value-type="float">
            <text:p>97.4858</text:p>
          </table:table-cell>
          <table:table-cell office:value-type="float" office:value="691" calcext:value-type="float">
            <text:p>691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90.4439" calcext:value-type="float">
            <text:p>90.4439</text:p>
          </table:table-cell>
          <table:table-cell office:value-type="float" office:value="667" calcext:value-type="float">
            <text:p>667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90.3583" calcext:value-type="float">
            <text:p>90.3583</text:p>
          </table:table-cell>
          <table:table-cell office:value-type="float" office:value="674" calcext:value-type="float">
            <text:p>674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90.3022" calcext:value-type="float">
            <text:p>90.3022</text:p>
          </table:table-cell>
          <table:table-cell office:value-type="float" office:value="671" calcext:value-type="float">
            <text:p>671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88.8762" calcext:value-type="float">
            <text:p>88.8762</text:p>
          </table:table-cell>
          <table:table-cell office:value-type="float" office:value="653" calcext:value-type="float">
            <text:p>653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86.4538" calcext:value-type="float">
            <text:p>86.4538</text:p>
          </table:table-cell>
          <table:table-cell office:value-type="float" office:value="636" calcext:value-type="float">
            <text:p>636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6227" calcext:value-type="float">
            <text:p>79.6227</text:p>
          </table:table-cell>
          <table:table-cell office:value-type="float" office:value="330" calcext:value-type="float">
            <text:p>330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6006" calcext:value-type="float">
            <text:p>78.6006</text:p>
          </table:table-cell>
          <table:table-cell office:value-type="float" office:value="210" calcext:value-type="float">
            <text:p>210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5506" calcext:value-type="float">
            <text:p>78.5506</text:p>
          </table:table-cell>
          <table:table-cell office:value-type="float" office:value="219" calcext:value-type="float">
            <text:p>219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5305" calcext:value-type="float">
            <text:p>78.5305</text:p>
          </table:table-cell>
          <table:table-cell office:value-type="float" office:value="210" calcext:value-type="float">
            <text:p>210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5001" calcext:value-type="float">
            <text:p>78.5001</text:p>
          </table:table-cell>
          <table:table-cell office:value-type="float" office:value="219" calcext:value-type="float">
            <text:p>219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4863" calcext:value-type="float">
            <text:p>78.4863</text:p>
          </table:table-cell>
          <table:table-cell office:value-type="float" office:value="208" calcext:value-type="float">
            <text:p>208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3849" calcext:value-type="float">
            <text:p>78.3849</text:p>
          </table:table-cell>
          <table:table-cell office:value-type="float" office:value="180" calcext:value-type="float">
            <text:p>180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3781" calcext:value-type="float">
            <text:p>78.3781</text:p>
          </table:table-cell>
          <table:table-cell office:value-type="float" office:value="185" calcext:value-type="float">
            <text:p>185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372" calcext:value-type="float">
            <text:p>78.372</text:p>
          </table:table-cell>
          <table:table-cell office:value-type="float" office:value="172" calcext:value-type="float">
            <text:p>172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3649" calcext:value-type="float">
            <text:p>78.3649</text:p>
          </table:table-cell>
          <table:table-cell office:value-type="float" office:value="188" calcext:value-type="float">
            <text:p>188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3635" calcext:value-type="float">
            <text:p>78.3635</text:p>
          </table:table-cell>
          <table:table-cell office:value-type="float" office:value="168" calcext:value-type="float">
            <text:p>168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3599" calcext:value-type="float">
            <text:p>78.3599</text:p>
          </table:table-cell>
          <table:table-cell office:value-type="float" office:value="195" calcext:value-type="float">
            <text:p>195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333" calcext:value-type="float">
            <text:p>78.333</text:p>
          </table:table-cell>
          <table:table-cell office:value-type="float" office:value="200" calcext:value-type="float">
            <text:p>200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2789" calcext:value-type="float">
            <text:p>78.2789</text:p>
          </table:table-cell>
          <table:table-cell office:value-type="float" office:value="175" calcext:value-type="float">
            <text:p>175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2646" calcext:value-type="float">
            <text:p>78.2646</text:p>
          </table:table-cell>
          <table:table-cell office:value-type="float" office:value="178" calcext:value-type="float">
            <text:p>178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2443" calcext:value-type="float">
            <text:p>78.2443</text:p>
          </table:table-cell>
          <table:table-cell office:value-type="float" office:value="192" calcext:value-type="float">
            <text:p>192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0976" calcext:value-type="float">
            <text:p>78.0976</text:p>
          </table:table-cell>
          <table:table-cell office:value-type="float" office:value="190" calcext:value-type="float">
            <text:p>190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7.9772" calcext:value-type="float">
            <text:p>77.9772</text:p>
          </table:table-cell>
          <table:table-cell office:value-type="float" office:value="192" calcext:value-type="float">
            <text:p>192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7.9758" calcext:value-type="float">
            <text:p>77.9758</text:p>
          </table:table-cell>
          <table:table-cell office:value-type="float" office:value="199" calcext:value-type="float">
            <text:p>199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7.9723" calcext:value-type="float">
            <text:p>77.9723</text:p>
          </table:table-cell>
          <table:table-cell office:value-type="float" office:value="205" calcext:value-type="float">
            <text:p>205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7.9613" calcext:value-type="float">
            <text:p>77.9613</text:p>
          </table:table-cell>
          <table:table-cell office:value-type="float" office:value="181" calcext:value-type="float">
            <text:p>181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27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7.8984" calcext:value-type="float">
            <text:p>77.8984</text:p>
          </table:table-cell>
          <table:table-cell office:value-type="float" office:value="187" calcext:value-type="float">
            <text:p>187</text:p>
          </table:table-cell>
          <table:table-cell office:value-type="float" office:value="762" calcext:value-type="float">
            <text:p>762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88.2853" calcext:value-type="float">
            <text:p>88.2853</text:p>
          </table:table-cell>
          <table:table-cell office:value-type="float" office:value="753" calcext:value-type="float">
            <text:p>753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80.7905" calcext:value-type="float">
            <text:p>80.7905</text:p>
          </table:table-cell>
          <table:table-cell office:value-type="float" office:value="378" calcext:value-type="float">
            <text:p>378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80.7159" calcext:value-type="float">
            <text:p>80.7159</text:p>
          </table:table-cell>
          <table:table-cell office:value-type="float" office:value="386" calcext:value-type="float">
            <text:p>386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80.6165" calcext:value-type="float">
            <text:p>80.6165</text:p>
          </table:table-cell>
          <table:table-cell office:value-type="float" office:value="386" calcext:value-type="float">
            <text:p>386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80.5448" calcext:value-type="float">
            <text:p>80.5448</text:p>
          </table:table-cell>
          <table:table-cell office:value-type="float" office:value="382" calcext:value-type="float">
            <text:p>382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80.5257" calcext:value-type="float">
            <text:p>80.5257</text:p>
          </table:table-cell>
          <table:table-cell office:value-type="float" office:value="397" calcext:value-type="float">
            <text:p>397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80.4738" calcext:value-type="float">
            <text:p>80.4738</text:p>
          </table:table-cell>
          <table:table-cell office:value-type="float" office:value="386" calcext:value-type="float">
            <text:p>386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3118" calcext:value-type="float">
            <text:p>79.3118</text:p>
          </table:table-cell>
          <table:table-cell office:value-type="float" office:value="238" calcext:value-type="float">
            <text:p>238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3062" calcext:value-type="float">
            <text:p>79.3062</text:p>
          </table:table-cell>
          <table:table-cell office:value-type="float" office:value="267" calcext:value-type="float">
            <text:p>267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3028" calcext:value-type="float">
            <text:p>79.3028</text:p>
          </table:table-cell>
          <table:table-cell office:value-type="float" office:value="290" calcext:value-type="float">
            <text:p>290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2554" calcext:value-type="float">
            <text:p>79.2554</text:p>
          </table:table-cell>
          <table:table-cell office:value-type="float" office:value="278" calcext:value-type="float">
            <text:p>278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2485" calcext:value-type="float">
            <text:p>79.2485</text:p>
          </table:table-cell>
          <table:table-cell office:value-type="float" office:value="269" calcext:value-type="float">
            <text:p>269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2399" calcext:value-type="float">
            <text:p>79.2399</text:p>
          </table:table-cell>
          <table:table-cell office:value-type="float" office:value="285" calcext:value-type="float">
            <text:p>285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9.1612" calcext:value-type="float">
            <text:p>79.1612</text:p>
          </table:table-cell>
          <table:table-cell office:value-type="float" office:value="277" calcext:value-type="float">
            <text:p>277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1395" calcext:value-type="float">
            <text:p>79.1395</text:p>
          </table:table-cell>
          <table:table-cell office:value-type="float" office:value="261" calcext:value-type="float">
            <text:p>261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9.0745" calcext:value-type="float">
            <text:p>79.0745</text:p>
          </table:table-cell>
          <table:table-cell office:value-type="float" office:value="278" calcext:value-type="float">
            <text:p>278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0484" calcext:value-type="float">
            <text:p>79.0484</text:p>
          </table:table-cell>
          <table:table-cell office:value-type="float" office:value="292" calcext:value-type="float">
            <text:p>292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0045" calcext:value-type="float">
            <text:p>79.0045</text:p>
          </table:table-cell>
          <table:table-cell office:value-type="float" office:value="261" calcext:value-type="float">
            <text:p>261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9627" calcext:value-type="float">
            <text:p>78.9627</text:p>
          </table:table-cell>
          <table:table-cell office:value-type="float" office:value="277" calcext:value-type="float">
            <text:p>277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9108" calcext:value-type="float">
            <text:p>78.9108</text:p>
          </table:table-cell>
          <table:table-cell office:value-type="float" office:value="271" calcext:value-type="float">
            <text:p>271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8892" calcext:value-type="float">
            <text:p>78.8892</text:p>
          </table:table-cell>
          <table:table-cell office:value-type="float" office:value="233" calcext:value-type="float">
            <text:p>233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869" calcext:value-type="float">
            <text:p>78.869</text:p>
          </table:table-cell>
          <table:table-cell office:value-type="float" office:value="239" calcext:value-type="float">
            <text:p>239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8565" calcext:value-type="float">
            <text:p>78.8565</text:p>
          </table:table-cell>
          <table:table-cell office:value-type="float" office:value="248" calcext:value-type="float">
            <text:p>248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8021" calcext:value-type="float">
            <text:p>78.8021</text:p>
          </table:table-cell>
          <table:table-cell office:value-type="float" office:value="275" calcext:value-type="float">
            <text:p>275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7681" calcext:value-type="float">
            <text:p>78.7681</text:p>
          </table:table-cell>
          <table:table-cell office:value-type="float" office:value="227" calcext:value-type="float">
            <text:p>227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5886" calcext:value-type="float">
            <text:p>78.5886</text:p>
          </table:table-cell>
          <table:table-cell office:value-type="float" office:value="239" calcext:value-type="float">
            <text:p>239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547" calcext:value-type="float">
            <text:p>78.547</text:p>
          </table:table-cell>
          <table:table-cell office:value-type="float" office:value="225" calcext:value-type="float">
            <text:p>225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32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5288" calcext:value-type="float">
            <text:p>78.5288</text:p>
          </table:table-cell>
          <table:table-cell office:value-type="float" office:value="244" calcext:value-type="float">
            <text:p>244</text:p>
          </table:table-cell>
          <table:table-cell office:value-type="float" office:value="947" calcext:value-type="float">
            <text:p>947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5909" calcext:value-type="float">
            <text:p>81.5909</text:p>
          </table:table-cell>
          <table:table-cell office:value-type="float" office:value="285" calcext:value-type="float">
            <text:p>285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1.5531" calcext:value-type="float">
            <text:p>81.5531</text:p>
          </table:table-cell>
          <table:table-cell office:value-type="float" office:value="315" calcext:value-type="float">
            <text:p>315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1.3883" calcext:value-type="float">
            <text:p>81.3883</text:p>
          </table:table-cell>
          <table:table-cell office:value-type="float" office:value="340" calcext:value-type="float">
            <text:p>340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3791" calcext:value-type="float">
            <text:p>81.3791</text:p>
          </table:table-cell>
          <table:table-cell office:value-type="float" office:value="291" calcext:value-type="float">
            <text:p>291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2859" calcext:value-type="float">
            <text:p>81.2859</text:p>
          </table:table-cell>
          <table:table-cell office:value-type="float" office:value="299" calcext:value-type="float">
            <text:p>299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2793" calcext:value-type="float">
            <text:p>81.2793</text:p>
          </table:table-cell>
          <table:table-cell office:value-type="float" office:value="297" calcext:value-type="float">
            <text:p>297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2231" calcext:value-type="float">
            <text:p>81.2231</text:p>
          </table:table-cell>
          <table:table-cell office:value-type="float" office:value="302" calcext:value-type="float">
            <text:p>302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1344" calcext:value-type="float">
            <text:p>81.1344</text:p>
          </table:table-cell>
          <table:table-cell office:value-type="float" office:value="310" calcext:value-type="float">
            <text:p>310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1216" calcext:value-type="float">
            <text:p>81.1216</text:p>
          </table:table-cell>
          <table:table-cell office:value-type="float" office:value="310" calcext:value-type="float">
            <text:p>310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066" calcext:value-type="float">
            <text:p>81.066</text:p>
          </table:table-cell>
          <table:table-cell office:value-type="float" office:value="316" calcext:value-type="float">
            <text:p>316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0647" calcext:value-type="float">
            <text:p>81.0647</text:p>
          </table:table-cell>
          <table:table-cell office:value-type="float" office:value="313" calcext:value-type="float">
            <text:p>313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0125" calcext:value-type="float">
            <text:p>81.0125</text:p>
          </table:table-cell>
          <table:table-cell office:value-type="float" office:value="312" calcext:value-type="float">
            <text:p>312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8397" calcext:value-type="float">
            <text:p>80.8397</text:p>
          </table:table-cell>
          <table:table-cell office:value-type="float" office:value="287" calcext:value-type="float">
            <text:p>287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739" calcext:value-type="float">
            <text:p>80.739</text:p>
          </table:table-cell>
          <table:table-cell office:value-type="float" office:value="256" calcext:value-type="float">
            <text:p>256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7197" calcext:value-type="float">
            <text:p>80.7197</text:p>
          </table:table-cell>
          <table:table-cell office:value-type="float" office:value="279" calcext:value-type="float">
            <text:p>279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0.6966" calcext:value-type="float">
            <text:p>80.6966</text:p>
          </table:table-cell>
          <table:table-cell office:value-type="float" office:value="251" calcext:value-type="float">
            <text:p>251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0.572" calcext:value-type="float">
            <text:p>80.572</text:p>
          </table:table-cell>
          <table:table-cell office:value-type="float" office:value="254" calcext:value-type="float">
            <text:p>254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777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0.5574" calcext:value-type="float">
            <text:p>80.5574</text:p>
          </table:table-cell>
          <table:table-cell office:value-type="float" office:value="255" calcext:value-type="float">
            <text:p>255</text:p>
          </table:table-cell>
          <table:table-cell office:value-type="float" office:value="564" calcext:value-type="float">
            <text:p>564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97.1994" calcext:value-type="float">
            <text:p>97.1994</text:p>
          </table:table-cell>
          <table:table-cell office:value-type="float" office:value="857" calcext:value-type="float">
            <text:p>857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90.5374" calcext:value-type="float">
            <text:p>90.5374</text:p>
          </table:table-cell>
          <table:table-cell office:value-type="float" office:value="824" calcext:value-type="float">
            <text:p>824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90.4831" calcext:value-type="float">
            <text:p>90.4831</text:p>
          </table:table-cell>
          <table:table-cell office:value-type="float" office:value="794" calcext:value-type="float">
            <text:p>794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90.2827" calcext:value-type="float">
            <text:p>90.2827</text:p>
          </table:table-cell>
          <table:table-cell office:value-type="float" office:value="802" calcext:value-type="float">
            <text:p>802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88.6919" calcext:value-type="float">
            <text:p>88.6919</text:p>
          </table:table-cell>
          <table:table-cell office:value-type="float" office:value="804" calcext:value-type="float">
            <text:p>804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86.7397" calcext:value-type="float">
            <text:p>86.7397</text:p>
          </table:table-cell>
          <table:table-cell office:value-type="float" office:value="769" calcext:value-type="float">
            <text:p>769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6844" calcext:value-type="float">
            <text:p>79.6844</text:p>
          </table:table-cell>
          <table:table-cell office:value-type="float" office:value="394" calcext:value-type="float">
            <text:p>394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7954" calcext:value-type="float">
            <text:p>78.7954</text:p>
          </table:table-cell>
          <table:table-cell office:value-type="float" office:value="238" calcext:value-type="float">
            <text:p>238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7659" calcext:value-type="float">
            <text:p>78.7659</text:p>
          </table:table-cell>
          <table:table-cell office:value-type="float" office:value="244" calcext:value-type="float">
            <text:p>244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706" calcext:value-type="float">
            <text:p>78.706</text:p>
          </table:table-cell>
          <table:table-cell office:value-type="float" office:value="221" calcext:value-type="float">
            <text:p>221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6655" calcext:value-type="float">
            <text:p>78.6655</text:p>
          </table:table-cell>
          <table:table-cell office:value-type="float" office:value="242" calcext:value-type="float">
            <text:p>242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652" calcext:value-type="float">
            <text:p>78.652</text:p>
          </table:table-cell>
          <table:table-cell office:value-type="float" office:value="238" calcext:value-type="float">
            <text:p>238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618" calcext:value-type="float">
            <text:p>78.618</text:p>
          </table:table-cell>
          <table:table-cell office:value-type="float" office:value="218" calcext:value-type="float">
            <text:p>218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5871" calcext:value-type="float">
            <text:p>78.5871</text:p>
          </table:table-cell>
          <table:table-cell office:value-type="float" office:value="245" calcext:value-type="float">
            <text:p>245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5493" calcext:value-type="float">
            <text:p>78.5493</text:p>
          </table:table-cell>
          <table:table-cell office:value-type="float" office:value="236" calcext:value-type="float">
            <text:p>236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5129" calcext:value-type="float">
            <text:p>78.5129</text:p>
          </table:table-cell>
          <table:table-cell office:value-type="float" office:value="247" calcext:value-type="float">
            <text:p>247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4799" calcext:value-type="float">
            <text:p>78.4799</text:p>
          </table:table-cell>
          <table:table-cell office:value-type="float" office:value="235" calcext:value-type="float">
            <text:p>235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452" calcext:value-type="float">
            <text:p>78.452</text:p>
          </table:table-cell>
          <table:table-cell office:value-type="float" office:value="216" calcext:value-type="float">
            <text:p>216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4252" calcext:value-type="float">
            <text:p>78.4252</text:p>
          </table:table-cell>
          <table:table-cell office:value-type="float" office:value="200" calcext:value-type="float">
            <text:p>200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3699" calcext:value-type="float">
            <text:p>78.3699</text:p>
          </table:table-cell>
          <table:table-cell office:value-type="float" office:value="206" calcext:value-type="float">
            <text:p>206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3697" calcext:value-type="float">
            <text:p>78.3697</text:p>
          </table:table-cell>
          <table:table-cell office:value-type="float" office:value="223" calcext:value-type="float">
            <text:p>223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3665" calcext:value-type="float">
            <text:p>78.3665</text:p>
          </table:table-cell>
          <table:table-cell office:value-type="float" office:value="235" calcext:value-type="float">
            <text:p>235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3584" calcext:value-type="float">
            <text:p>78.3584</text:p>
          </table:table-cell>
          <table:table-cell office:value-type="float" office:value="223" calcext:value-type="float">
            <text:p>223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3518" calcext:value-type="float">
            <text:p>78.3518</text:p>
          </table:table-cell>
          <table:table-cell office:value-type="float" office:value="229" calcext:value-type="float">
            <text:p>229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3314" calcext:value-type="float">
            <text:p>78.3314</text:p>
          </table:table-cell>
          <table:table-cell office:value-type="float" office:value="211" calcext:value-type="float">
            <text:p>211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3096" calcext:value-type="float">
            <text:p>78.3096</text:p>
          </table:table-cell>
          <table:table-cell office:value-type="float" office:value="219" calcext:value-type="float">
            <text:p>219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2949" calcext:value-type="float">
            <text:p>78.2949</text:p>
          </table:table-cell>
          <table:table-cell office:value-type="float" office:value="206" calcext:value-type="float">
            <text:p>206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6848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1969" calcext:value-type="float">
            <text:p>78.1969</text:p>
          </table:table-cell>
          <table:table-cell office:value-type="float" office:value="213" calcext:value-type="float">
            <text:p>213</text:p>
          </table:table-cell>
          <table:table-cell office:value-type="float" office:value="971" calcext:value-type="float">
            <text:p>97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4.9884" calcext:value-type="float">
            <text:p>84.9884</text:p>
          </table:table-cell>
          <table:table-cell office:value-type="float" office:value="500" calcext:value-type="float">
            <text:p>500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4.9154" calcext:value-type="float">
            <text:p>84.9154</text:p>
          </table:table-cell>
          <table:table-cell office:value-type="float" office:value="480" calcext:value-type="float">
            <text:p>480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4.6802" calcext:value-type="float">
            <text:p>84.6802</text:p>
          </table:table-cell>
          <table:table-cell office:value-type="float" office:value="463" calcext:value-type="float">
            <text:p>463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4.5529" calcext:value-type="float">
            <text:p>84.5529</text:p>
          </table:table-cell>
          <table:table-cell office:value-type="float" office:value="446" calcext:value-type="float">
            <text:p>446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2.1732" calcext:value-type="float">
            <text:p>82.1732</text:p>
          </table:table-cell>
          <table:table-cell office:value-type="float" office:value="365" calcext:value-type="float">
            <text:p>365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2.138" calcext:value-type="float">
            <text:p>82.138</text:p>
          </table:table-cell>
          <table:table-cell office:value-type="float" office:value="327" calcext:value-type="float">
            <text:p>327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1.4629" calcext:value-type="float">
            <text:p>81.4629</text:p>
          </table:table-cell>
          <table:table-cell office:value-type="float" office:value="324" calcext:value-type="float">
            <text:p>324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1.0658" calcext:value-type="float">
            <text:p>81.0658</text:p>
          </table:table-cell>
          <table:table-cell office:value-type="float" office:value="304" calcext:value-type="float">
            <text:p>304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9822" calcext:value-type="float">
            <text:p>80.9822</text:p>
          </table:table-cell>
          <table:table-cell office:value-type="float" office:value="302" calcext:value-type="float">
            <text:p>302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0.9476" calcext:value-type="float">
            <text:p>80.9476</text:p>
          </table:table-cell>
          <table:table-cell office:value-type="float" office:value="281" calcext:value-type="float">
            <text:p>281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0.9392" calcext:value-type="float">
            <text:p>80.9392</text:p>
          </table:table-cell>
          <table:table-cell office:value-type="float" office:value="296" calcext:value-type="float">
            <text:p>296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0.8145" calcext:value-type="float">
            <text:p>80.8145</text:p>
          </table:table-cell>
          <table:table-cell office:value-type="float" office:value="283" calcext:value-type="float">
            <text:p>283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0.7248" calcext:value-type="float">
            <text:p>80.7248</text:p>
          </table:table-cell>
          <table:table-cell office:value-type="float" office:value="295" calcext:value-type="float">
            <text:p>295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0.7142" calcext:value-type="float">
            <text:p>80.7142</text:p>
          </table:table-cell>
          <table:table-cell office:value-type="float" office:value="293" calcext:value-type="float">
            <text:p>293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0.6942" calcext:value-type="float">
            <text:p>80.6942</text:p>
          </table:table-cell>
          <table:table-cell office:value-type="float" office:value="289" calcext:value-type="float">
            <text:p>289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6391" calcext:value-type="float">
            <text:p>80.6391</text:p>
          </table:table-cell>
          <table:table-cell office:value-type="float" office:value="296" calcext:value-type="float">
            <text:p>296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5511" calcext:value-type="float">
            <text:p>80.5511</text:p>
          </table:table-cell>
          <table:table-cell office:value-type="float" office:value="275" calcext:value-type="float">
            <text:p>275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29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5232" calcext:value-type="float">
            <text:p>80.5232</text:p>
          </table:table-cell>
          <table:table-cell office:value-type="float" office:value="291" calcext:value-type="float">
            <text:p>291</text:p>
          </table:table-cell>
          <table:table-cell office:value-type="float" office:value="687" calcext:value-type="float">
            <text:p>68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90.2995" calcext:value-type="float">
            <text:p>90.2995</text:p>
          </table:table-cell>
          <table:table-cell office:value-type="float" office:value="809" calcext:value-type="float">
            <text:p>809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90.2642" calcext:value-type="float">
            <text:p>90.2642</text:p>
          </table:table-cell>
          <table:table-cell office:value-type="float" office:value="810" calcext:value-type="float">
            <text:p>810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90.075" calcext:value-type="float">
            <text:p>90.075</text:p>
          </table:table-cell>
          <table:table-cell office:value-type="float" office:value="793" calcext:value-type="float">
            <text:p>793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459" calcext:value-type="float">
            <text:p>81.459</text:p>
          </table:table-cell>
          <table:table-cell office:value-type="float" office:value="427" calcext:value-type="float">
            <text:p>427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4314" calcext:value-type="float">
            <text:p>81.4314</text:p>
          </table:table-cell>
          <table:table-cell office:value-type="float" office:value="435" calcext:value-type="float">
            <text:p>435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345" calcext:value-type="float">
            <text:p>81.345</text:p>
          </table:table-cell>
          <table:table-cell office:value-type="float" office:value="444" calcext:value-type="float">
            <text:p>444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1473" calcext:value-type="float">
            <text:p>81.1473</text:p>
          </table:table-cell>
          <table:table-cell office:value-type="float" office:value="415" calcext:value-type="float">
            <text:p>415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0992" calcext:value-type="float">
            <text:p>81.0992</text:p>
          </table:table-cell>
          <table:table-cell office:value-type="float" office:value="460" calcext:value-type="float">
            <text:p>460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097" calcext:value-type="float">
            <text:p>81.097</text:p>
          </table:table-cell>
          <table:table-cell office:value-type="float" office:value="413" calcext:value-type="float">
            <text:p>413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0.9929" calcext:value-type="float">
            <text:p>80.9929</text:p>
          </table:table-cell>
          <table:table-cell office:value-type="float" office:value="401" calcext:value-type="float">
            <text:p>401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0.9902" calcext:value-type="float">
            <text:p>80.9902</text:p>
          </table:table-cell>
          <table:table-cell office:value-type="float" office:value="381" calcext:value-type="float">
            <text:p>381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8846" calcext:value-type="float">
            <text:p>80.8846</text:p>
          </table:table-cell>
          <table:table-cell office:value-type="float" office:value="384" calcext:value-type="float">
            <text:p>384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8816" calcext:value-type="float">
            <text:p>80.8816</text:p>
          </table:table-cell>
          <table:table-cell office:value-type="float" office:value="408" calcext:value-type="float">
            <text:p>408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8791" calcext:value-type="float">
            <text:p>80.8791</text:p>
          </table:table-cell>
          <table:table-cell office:value-type="float" office:value="429" calcext:value-type="float">
            <text:p>429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8198" calcext:value-type="float">
            <text:p>80.8198</text:p>
          </table:table-cell>
          <table:table-cell office:value-type="float" office:value="433" calcext:value-type="float">
            <text:p>433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0.7492" calcext:value-type="float">
            <text:p>80.7492</text:p>
          </table:table-cell>
          <table:table-cell office:value-type="float" office:value="390" calcext:value-type="float">
            <text:p>390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7337" calcext:value-type="float">
            <text:p>80.7337</text:p>
          </table:table-cell>
          <table:table-cell office:value-type="float" office:value="431" calcext:value-type="float">
            <text:p>431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542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5213" calcext:value-type="float">
            <text:p>80.5213</text:p>
          </table:table-cell>
          <table:table-cell office:value-type="float" office:value="400" calcext:value-type="float">
            <text:p>400</text:p>
          </table:table-cell>
          <table:table-cell office:value-type="float" office:value="931" calcext:value-type="float">
            <text:p>931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96.9716" calcext:value-type="float">
            <text:p>96.9716</text:p>
          </table:table-cell>
          <table:table-cell office:value-type="float" office:value="357" calcext:value-type="float">
            <text:p>357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96.5768" calcext:value-type="float">
            <text:p>96.5768</text:p>
          </table:table-cell>
          <table:table-cell office:value-type="float" office:value="354" calcext:value-type="float">
            <text:p>354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96.5659" calcext:value-type="float">
            <text:p>96.5659</text:p>
          </table:table-cell>
          <table:table-cell office:value-type="float" office:value="356" calcext:value-type="float">
            <text:p>356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5099" calcext:value-type="float">
            <text:p>81.5099</text:p>
          </table:table-cell>
          <table:table-cell office:value-type="float" office:value="214" calcext:value-type="float">
            <text:p>214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5023" calcext:value-type="float">
            <text:p>81.5023</text:p>
          </table:table-cell>
          <table:table-cell office:value-type="float" office:value="214" calcext:value-type="float">
            <text:p>214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4916" calcext:value-type="float">
            <text:p>81.4916</text:p>
          </table:table-cell>
          <table:table-cell office:value-type="float" office:value="217" calcext:value-type="float">
            <text:p>217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1.4675" calcext:value-type="float">
            <text:p>81.4675</text:p>
          </table:table-cell>
          <table:table-cell office:value-type="float" office:value="188" calcext:value-type="float">
            <text:p>188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4655" calcext:value-type="float">
            <text:p>81.4655</text:p>
          </table:table-cell>
          <table:table-cell office:value-type="float" office:value="219" calcext:value-type="float">
            <text:p>219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1.2665" calcext:value-type="float">
            <text:p>81.2665</text:p>
          </table:table-cell>
          <table:table-cell office:value-type="float" office:value="212" calcext:value-type="float">
            <text:p>212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2658" calcext:value-type="float">
            <text:p>81.2658</text:p>
          </table:table-cell>
          <table:table-cell office:value-type="float" office:value="203" calcext:value-type="float">
            <text:p>203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2043" calcext:value-type="float">
            <text:p>81.2043</text:p>
          </table:table-cell>
          <table:table-cell office:value-type="float" office:value="196" calcext:value-type="float">
            <text:p>196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1729" calcext:value-type="float">
            <text:p>81.1729</text:p>
          </table:table-cell>
          <table:table-cell office:value-type="float" office:value="209" calcext:value-type="float">
            <text:p>209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1475" calcext:value-type="float">
            <text:p>81.1475</text:p>
          </table:table-cell>
          <table:table-cell office:value-type="float" office:value="206" calcext:value-type="float">
            <text:p>206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1147" calcext:value-type="float">
            <text:p>81.1147</text:p>
          </table:table-cell>
          <table:table-cell office:value-type="float" office:value="211" calcext:value-type="float">
            <text:p>211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1.0826" calcext:value-type="float">
            <text:p>81.0826</text:p>
          </table:table-cell>
          <table:table-cell office:value-type="float" office:value="194" calcext:value-type="float">
            <text:p>194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0642" calcext:value-type="float">
            <text:p>81.0642</text:p>
          </table:table-cell>
          <table:table-cell office:value-type="float" office:value="216" calcext:value-type="float">
            <text:p>216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1.0523" calcext:value-type="float">
            <text:p>81.0523</text:p>
          </table:table-cell>
          <table:table-cell office:value-type="float" office:value="191" calcext:value-type="float">
            <text:p>191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33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808" calcext:value-type="float">
            <text:p>80.808</text:p>
          </table:table-cell>
          <table:table-cell office:value-type="float" office:value="205" calcext:value-type="float">
            <text:p>205</text:p>
          </table:table-cell>
          <table:table-cell office:value-type="float" office:value="377" calcext:value-type="float">
            <text:p>377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82.2417" calcext:value-type="float">
            <text:p>82.2417</text:p>
          </table:table-cell>
          <table:table-cell office:value-type="float" office:value="313" calcext:value-type="float">
            <text:p>313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9.7246" calcext:value-type="float">
            <text:p>79.7246</text:p>
          </table:table-cell>
          <table:table-cell office:value-type="float" office:value="185" calcext:value-type="float">
            <text:p>185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9.6706" calcext:value-type="float">
            <text:p>79.6706</text:p>
          </table:table-cell>
          <table:table-cell office:value-type="float" office:value="186" calcext:value-type="float">
            <text:p>186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9.6595" calcext:value-type="float">
            <text:p>79.6595</text:p>
          </table:table-cell>
          <table:table-cell office:value-type="float" office:value="193" calcext:value-type="float">
            <text:p>193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9.6404" calcext:value-type="float">
            <text:p>79.6404</text:p>
          </table:table-cell>
          <table:table-cell office:value-type="float" office:value="188" calcext:value-type="float">
            <text:p>188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9.629" calcext:value-type="float">
            <text:p>79.629</text:p>
          </table:table-cell>
          <table:table-cell office:value-type="float" office:value="176" calcext:value-type="float">
            <text:p>176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9.6256" calcext:value-type="float">
            <text:p>79.6256</text:p>
          </table:table-cell>
          <table:table-cell office:value-type="float" office:value="195" calcext:value-type="float">
            <text:p>195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0157" calcext:value-type="float">
            <text:p>79.0157</text:p>
          </table:table-cell>
          <table:table-cell office:value-type="float" office:value="135" calcext:value-type="float">
            <text:p>135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8342" calcext:value-type="float">
            <text:p>78.8342</text:p>
          </table:table-cell>
          <table:table-cell office:value-type="float" office:value="162" calcext:value-type="float">
            <text:p>162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8195" calcext:value-type="float">
            <text:p>78.8195</text:p>
          </table:table-cell>
          <table:table-cell office:value-type="float" office:value="159" calcext:value-type="float">
            <text:p>159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761" calcext:value-type="float">
            <text:p>78.761</text:p>
          </table:table-cell>
          <table:table-cell office:value-type="float" office:value="133" calcext:value-type="float">
            <text:p>133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7601" calcext:value-type="float">
            <text:p>78.7601</text:p>
          </table:table-cell>
          <table:table-cell office:value-type="float" office:value="149" calcext:value-type="float">
            <text:p>149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6733" calcext:value-type="float">
            <text:p>78.6733</text:p>
          </table:table-cell>
          <table:table-cell office:value-type="float" office:value="137" calcext:value-type="float">
            <text:p>137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6675" calcext:value-type="float">
            <text:p>78.6675</text:p>
          </table:table-cell>
          <table:table-cell office:value-type="float" office:value="158" calcext:value-type="float">
            <text:p>158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6512" calcext:value-type="float">
            <text:p>78.6512</text:p>
          </table:table-cell>
          <table:table-cell office:value-type="float" office:value="136" calcext:value-type="float">
            <text:p>136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6448" calcext:value-type="float">
            <text:p>78.6448</text:p>
          </table:table-cell>
          <table:table-cell office:value-type="float" office:value="156" calcext:value-type="float">
            <text:p>156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6446" calcext:value-type="float">
            <text:p>78.6446</text:p>
          </table:table-cell>
          <table:table-cell office:value-type="float" office:value="156" calcext:value-type="float">
            <text:p>156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6282" calcext:value-type="float">
            <text:p>78.6282</text:p>
          </table:table-cell>
          <table:table-cell office:value-type="float" office:value="119" calcext:value-type="float">
            <text:p>119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6203" calcext:value-type="float">
            <text:p>78.6203</text:p>
          </table:table-cell>
          <table:table-cell office:value-type="float" office:value="152" calcext:value-type="float">
            <text:p>152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5104" calcext:value-type="float">
            <text:p>78.5104</text:p>
          </table:table-cell>
          <table:table-cell office:value-type="float" office:value="134" calcext:value-type="float">
            <text:p>134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475" calcext:value-type="float">
            <text:p>78.475</text:p>
          </table:table-cell>
          <table:table-cell office:value-type="float" office:value="149" calcext:value-type="float">
            <text:p>149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4052" calcext:value-type="float">
            <text:p>78.4052</text:p>
          </table:table-cell>
          <table:table-cell office:value-type="float" office:value="116" calcext:value-type="float">
            <text:p>116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3382" calcext:value-type="float">
            <text:p>78.3382</text:p>
          </table:table-cell>
          <table:table-cell office:value-type="float" office:value="151" calcext:value-type="float">
            <text:p>151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2858" calcext:value-type="float">
            <text:p>78.2858</text:p>
          </table:table-cell>
          <table:table-cell office:value-type="float" office:value="164" calcext:value-type="float">
            <text:p>164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2849" calcext:value-type="float">
            <text:p>78.2849</text:p>
          </table:table-cell>
          <table:table-cell office:value-type="float" office:value="124" calcext:value-type="float">
            <text:p>124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2136" calcext:value-type="float">
            <text:p>78.2136</text:p>
          </table:table-cell>
          <table:table-cell office:value-type="float" office:value="128" calcext:value-type="float">
            <text:p>128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1421" calcext:value-type="float">
            <text:p>78.1421</text:p>
          </table:table-cell>
          <table:table-cell office:value-type="float" office:value="125" calcext:value-type="float">
            <text:p>125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XPD2002.fa</text:p>
          </table:table-cell>
          <table:table-cell office:value-type="float" office:value="78.0273" calcext:value-type="float">
            <text:p>78.0273</text:p>
          </table:table-cell>
          <table:table-cell office:value-type="float" office:value="89" calcext:value-type="float">
            <text:p>89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FC2001.fa</text:p>
          </table:table-cell>
          <table:table-cell office:value-type="float" office:value="78.0141" calcext:value-type="float">
            <text:p>78.0141</text:p>
          </table:table-cell>
          <table:table-cell office:value-type="float" office:value="89" calcext:value-type="float">
            <text:p>89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7845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7.7381" calcext:value-type="float">
            <text:p>77.7381</text:p>
          </table:table-cell>
          <table:table-cell office:value-type="float" office:value="117" calcext:value-type="float">
            <text:p>117</text:p>
          </table:table-cell>
          <table:table-cell office:value-type="float" office:value="413" calcext:value-type="float">
            <text:p>41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87.1306" calcext:value-type="float">
            <text:p>87.1306</text:p>
          </table:table-cell>
          <table:table-cell office:value-type="float" office:value="698" calcext:value-type="float">
            <text:p>698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86.9742" calcext:value-type="float">
            <text:p>86.9742</text:p>
          </table:table-cell>
          <table:table-cell office:value-type="float" office:value="679" calcext:value-type="float">
            <text:p>679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86.8904" calcext:value-type="float">
            <text:p>86.8904</text:p>
          </table:table-cell>
          <table:table-cell office:value-type="float" office:value="690" calcext:value-type="float">
            <text:p>690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86.8858" calcext:value-type="float">
            <text:p>86.8858</text:p>
          </table:table-cell>
          <table:table-cell office:value-type="float" office:value="685" calcext:value-type="float">
            <text:p>685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86.0957" calcext:value-type="float">
            <text:p>86.0957</text:p>
          </table:table-cell>
          <table:table-cell office:value-type="float" office:value="668" calcext:value-type="float">
            <text:p>668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84.9916" calcext:value-type="float">
            <text:p>84.9916</text:p>
          </table:table-cell>
          <table:table-cell office:value-type="float" office:value="664" calcext:value-type="float">
            <text:p>664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80.003" calcext:value-type="float">
            <text:p>80.003</text:p>
          </table:table-cell>
          <table:table-cell office:value-type="float" office:value="374" calcext:value-type="float">
            <text:p>374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0056" calcext:value-type="float">
            <text:p>79.0056</text:p>
          </table:table-cell>
          <table:table-cell office:value-type="float" office:value="252" calcext:value-type="float">
            <text:p>252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9131" calcext:value-type="float">
            <text:p>78.9131</text:p>
          </table:table-cell>
          <table:table-cell office:value-type="float" office:value="256" calcext:value-type="float">
            <text:p>256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8457" calcext:value-type="float">
            <text:p>78.8457</text:p>
          </table:table-cell>
          <table:table-cell office:value-type="float" office:value="215" calcext:value-type="float">
            <text:p>215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7449" calcext:value-type="float">
            <text:p>78.7449</text:p>
          </table:table-cell>
          <table:table-cell office:value-type="float" office:value="234" calcext:value-type="float">
            <text:p>234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7359" calcext:value-type="float">
            <text:p>78.7359</text:p>
          </table:table-cell>
          <table:table-cell office:value-type="float" office:value="195" calcext:value-type="float">
            <text:p>195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7213" calcext:value-type="float">
            <text:p>78.7213</text:p>
          </table:table-cell>
          <table:table-cell office:value-type="float" office:value="232" calcext:value-type="float">
            <text:p>232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7088" calcext:value-type="float">
            <text:p>78.7088</text:p>
          </table:table-cell>
          <table:table-cell office:value-type="float" office:value="263" calcext:value-type="float">
            <text:p>263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6966" calcext:value-type="float">
            <text:p>78.6966</text:p>
          </table:table-cell>
          <table:table-cell office:value-type="float" office:value="229" calcext:value-type="float">
            <text:p>229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6753" calcext:value-type="float">
            <text:p>78.6753</text:p>
          </table:table-cell>
          <table:table-cell office:value-type="float" office:value="227" calcext:value-type="float">
            <text:p>227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6064" calcext:value-type="float">
            <text:p>78.6064</text:p>
          </table:table-cell>
          <table:table-cell office:value-type="float" office:value="222" calcext:value-type="float">
            <text:p>222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5972" calcext:value-type="float">
            <text:p>78.5972</text:p>
          </table:table-cell>
          <table:table-cell office:value-type="float" office:value="225" calcext:value-type="float">
            <text:p>225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8.5756" calcext:value-type="float">
            <text:p>78.5756</text:p>
          </table:table-cell>
          <table:table-cell office:value-type="float" office:value="260" calcext:value-type="float">
            <text:p>260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567" calcext:value-type="float">
            <text:p>78.567</text:p>
          </table:table-cell>
          <table:table-cell office:value-type="float" office:value="217" calcext:value-type="float">
            <text:p>217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5594" calcext:value-type="float">
            <text:p>78.5594</text:p>
          </table:table-cell>
          <table:table-cell office:value-type="float" office:value="246" calcext:value-type="float">
            <text:p>246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5584" calcext:value-type="float">
            <text:p>78.5584</text:p>
          </table:table-cell>
          <table:table-cell office:value-type="float" office:value="238" calcext:value-type="float">
            <text:p>238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5167" calcext:value-type="float">
            <text:p>78.5167</text:p>
          </table:table-cell>
          <table:table-cell office:value-type="float" office:value="216" calcext:value-type="float">
            <text:p>216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4826" calcext:value-type="float">
            <text:p>78.4826</text:p>
          </table:table-cell>
          <table:table-cell office:value-type="float" office:value="239" calcext:value-type="float">
            <text:p>239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3597" calcext:value-type="float">
            <text:p>78.3597</text:p>
          </table:table-cell>
          <table:table-cell office:value-type="float" office:value="187" calcext:value-type="float">
            <text:p>187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3468" calcext:value-type="float">
            <text:p>78.3468</text:p>
          </table:table-cell>
          <table:table-cell office:value-type="float" office:value="218" calcext:value-type="float">
            <text:p>218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3146" calcext:value-type="float">
            <text:p>78.3146</text:p>
          </table:table-cell>
          <table:table-cell office:value-type="float" office:value="215" calcext:value-type="float">
            <text:p>215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012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3101" calcext:value-type="float">
            <text:p>78.3101</text:p>
          </table:table-cell>
          <table:table-cell office:value-type="float" office:value="228" calcext:value-type="float">
            <text:p>228</text:p>
          </table:table-cell>
          <table:table-cell office:value-type="float" office:value="835" calcext:value-type="float">
            <text:p>835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82.2972" calcext:value-type="float">
            <text:p>82.2972</text:p>
          </table:table-cell>
          <table:table-cell office:value-type="float" office:value="539" calcext:value-type="float">
            <text:p>539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82.2593" calcext:value-type="float">
            <text:p>82.2593</text:p>
          </table:table-cell>
          <table:table-cell office:value-type="float" office:value="529" calcext:value-type="float">
            <text:p>529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82.1716" calcext:value-type="float">
            <text:p>82.1716</text:p>
          </table:table-cell>
          <table:table-cell office:value-type="float" office:value="529" calcext:value-type="float">
            <text:p>529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82.1539" calcext:value-type="float">
            <text:p>82.1539</text:p>
          </table:table-cell>
          <table:table-cell office:value-type="float" office:value="531" calcext:value-type="float">
            <text:p>531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82.1448" calcext:value-type="float">
            <text:p>82.1448</text:p>
          </table:table-cell>
          <table:table-cell office:value-type="float" office:value="572" calcext:value-type="float">
            <text:p>572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81.88" calcext:value-type="float">
            <text:p>81.88</text:p>
          </table:table-cell>
          <table:table-cell office:value-type="float" office:value="524" calcext:value-type="float">
            <text:p>524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80.1336" calcext:value-type="float">
            <text:p>80.1336</text:p>
          </table:table-cell>
          <table:table-cell office:value-type="float" office:value="362" calcext:value-type="float">
            <text:p>362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1977" calcext:value-type="float">
            <text:p>79.1977</text:p>
          </table:table-cell>
          <table:table-cell office:value-type="float" office:value="237" calcext:value-type="float">
            <text:p>237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1152" calcext:value-type="float">
            <text:p>79.1152</text:p>
          </table:table-cell>
          <table:table-cell office:value-type="float" office:value="237" calcext:value-type="float">
            <text:p>237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9518" calcext:value-type="float">
            <text:p>78.9518</text:p>
          </table:table-cell>
          <table:table-cell office:value-type="float" office:value="232" calcext:value-type="float">
            <text:p>232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8652" calcext:value-type="float">
            <text:p>78.8652</text:p>
          </table:table-cell>
          <table:table-cell office:value-type="float" office:value="231" calcext:value-type="float">
            <text:p>231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839" calcext:value-type="float">
            <text:p>78.839</text:p>
          </table:table-cell>
          <table:table-cell office:value-type="float" office:value="240" calcext:value-type="float">
            <text:p>240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8231" calcext:value-type="float">
            <text:p>78.8231</text:p>
          </table:table-cell>
          <table:table-cell office:value-type="float" office:value="224" calcext:value-type="float">
            <text:p>224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8.7133" calcext:value-type="float">
            <text:p>78.7133</text:p>
          </table:table-cell>
          <table:table-cell office:value-type="float" office:value="226" calcext:value-type="float">
            <text:p>226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6857" calcext:value-type="float">
            <text:p>78.6857</text:p>
          </table:table-cell>
          <table:table-cell office:value-type="float" office:value="235" calcext:value-type="float">
            <text:p>235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6786" calcext:value-type="float">
            <text:p>78.6786</text:p>
          </table:table-cell>
          <table:table-cell office:value-type="float" office:value="232" calcext:value-type="float">
            <text:p>232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6344" calcext:value-type="float">
            <text:p>78.6344</text:p>
          </table:table-cell>
          <table:table-cell office:value-type="float" office:value="218" calcext:value-type="float">
            <text:p>218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5525" calcext:value-type="float">
            <text:p>78.5525</text:p>
          </table:table-cell>
          <table:table-cell office:value-type="float" office:value="241" calcext:value-type="float">
            <text:p>241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549" calcext:value-type="float">
            <text:p>78.549</text:p>
          </table:table-cell>
          <table:table-cell office:value-type="float" office:value="240" calcext:value-type="float">
            <text:p>240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5421" calcext:value-type="float">
            <text:p>78.5421</text:p>
          </table:table-cell>
          <table:table-cell office:value-type="float" office:value="215" calcext:value-type="float">
            <text:p>215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5238" calcext:value-type="float">
            <text:p>78.5238</text:p>
          </table:table-cell>
          <table:table-cell office:value-type="float" office:value="207" calcext:value-type="float">
            <text:p>207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8.505" calcext:value-type="float">
            <text:p>78.505</text:p>
          </table:table-cell>
          <table:table-cell office:value-type="float" office:value="202" calcext:value-type="float">
            <text:p>202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4962" calcext:value-type="float">
            <text:p>78.4962</text:p>
          </table:table-cell>
          <table:table-cell office:value-type="float" office:value="214" calcext:value-type="float">
            <text:p>214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4359" calcext:value-type="float">
            <text:p>78.4359</text:p>
          </table:table-cell>
          <table:table-cell office:value-type="float" office:value="210" calcext:value-type="float">
            <text:p>210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267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3369" calcext:value-type="float">
            <text:p>78.3369</text:p>
          </table:table-cell>
          <table:table-cell office:value-type="float" office:value="233" calcext:value-type="float">
            <text:p>233</text:p>
          </table:table-cell>
          <table:table-cell office:value-type="float" office:value="1010" calcext:value-type="float">
            <text:p>101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5.5452" calcext:value-type="float">
            <text:p>85.5452</text:p>
          </table:table-cell>
          <table:table-cell office:value-type="float" office:value="360" calcext:value-type="float">
            <text:p>360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5.4989" calcext:value-type="float">
            <text:p>85.4989</text:p>
          </table:table-cell>
          <table:table-cell office:value-type="float" office:value="371" calcext:value-type="float">
            <text:p>371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6455" calcext:value-type="float">
            <text:p>81.6455</text:p>
          </table:table-cell>
          <table:table-cell office:value-type="float" office:value="248" calcext:value-type="float">
            <text:p>248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6357" calcext:value-type="float">
            <text:p>81.6357</text:p>
          </table:table-cell>
          <table:table-cell office:value-type="float" office:value="250" calcext:value-type="float">
            <text:p>250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4331" calcext:value-type="float">
            <text:p>81.4331</text:p>
          </table:table-cell>
          <table:table-cell office:value-type="float" office:value="253" calcext:value-type="float">
            <text:p>253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3989" calcext:value-type="float">
            <text:p>81.3989</text:p>
          </table:table-cell>
          <table:table-cell office:value-type="float" office:value="247" calcext:value-type="float">
            <text:p>247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3778" calcext:value-type="float">
            <text:p>81.3778</text:p>
          </table:table-cell>
          <table:table-cell office:value-type="float" office:value="247" calcext:value-type="float">
            <text:p>247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1.3044" calcext:value-type="float">
            <text:p>81.3044</text:p>
          </table:table-cell>
          <table:table-cell office:value-type="float" office:value="282" calcext:value-type="float">
            <text:p>282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0497" calcext:value-type="float">
            <text:p>81.0497</text:p>
          </table:table-cell>
          <table:table-cell office:value-type="float" office:value="263" calcext:value-type="float">
            <text:p>263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0169" calcext:value-type="float">
            <text:p>81.0169</text:p>
          </table:table-cell>
          <table:table-cell office:value-type="float" office:value="260" calcext:value-type="float">
            <text:p>260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0.9061" calcext:value-type="float">
            <text:p>80.9061</text:p>
          </table:table-cell>
          <table:table-cell office:value-type="float" office:value="267" calcext:value-type="float">
            <text:p>267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0.884" calcext:value-type="float">
            <text:p>80.884</text:p>
          </table:table-cell>
          <table:table-cell office:value-type="float" office:value="259" calcext:value-type="float">
            <text:p>259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0.7904" calcext:value-type="float">
            <text:p>80.7904</text:p>
          </table:table-cell>
          <table:table-cell office:value-type="float" office:value="269" calcext:value-type="float">
            <text:p>269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6957" calcext:value-type="float">
            <text:p>80.6957</text:p>
          </table:table-cell>
          <table:table-cell office:value-type="float" office:value="235" calcext:value-type="float">
            <text:p>235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488" calcext:value-type="float">
            <text:p>80.488</text:p>
          </table:table-cell>
          <table:table-cell office:value-type="float" office:value="239" calcext:value-type="float">
            <text:p>239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0.4722" calcext:value-type="float">
            <text:p>80.4722</text:p>
          </table:table-cell>
          <table:table-cell office:value-type="float" office:value="219" calcext:value-type="float">
            <text:p>219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0.4317" calcext:value-type="float">
            <text:p>80.4317</text:p>
          </table:table-cell>
          <table:table-cell office:value-type="float" office:value="215" calcext:value-type="float">
            <text:p>215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09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0.4209" calcext:value-type="float">
            <text:p>80.4209</text:p>
          </table:table-cell>
          <table:table-cell office:value-type="float" office:value="214" calcext:value-type="float">
            <text:p>214</text:p>
          </table:table-cell>
          <table:table-cell office:value-type="float" office:value="437" calcext:value-type="float">
            <text:p>43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0.7086" calcext:value-type="float">
            <text:p>80.7086</text:p>
          </table:table-cell>
          <table:table-cell office:value-type="float" office:value="93" calcext:value-type="float">
            <text:p>93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0.5443" calcext:value-type="float">
            <text:p>80.5443</text:p>
          </table:table-cell>
          <table:table-cell office:value-type="float" office:value="89" calcext:value-type="float">
            <text:p>89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4724" calcext:value-type="float">
            <text:p>80.4724</text:p>
          </table:table-cell>
          <table:table-cell office:value-type="float" office:value="85" calcext:value-type="float">
            <text:p>85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0.3891" calcext:value-type="float">
            <text:p>80.3891</text:p>
          </table:table-cell>
          <table:table-cell office:value-type="float" office:value="97" calcext:value-type="float">
            <text:p>97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5397" calcext:value-type="float">
            <text:p>79.5397</text:p>
          </table:table-cell>
          <table:table-cell office:value-type="float" office:value="75" calcext:value-type="float">
            <text:p>75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5693" calcext:value-type="float">
            <text:p>78.5693</text:p>
          </table:table-cell>
          <table:table-cell office:value-type="float" office:value="79" calcext:value-type="float">
            <text:p>79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2415" calcext:value-type="float">
            <text:p>78.2415</text:p>
          </table:table-cell>
          <table:table-cell office:value-type="float" office:value="72" calcext:value-type="float">
            <text:p>72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0243" calcext:value-type="float">
            <text:p>78.0243</text:p>
          </table:table-cell>
          <table:table-cell office:value-type="float" office:value="72" calcext:value-type="float">
            <text:p>72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410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7.7886" calcext:value-type="float">
            <text:p>77.7886</text:p>
          </table:table-cell>
          <table:table-cell office:value-type="float" office:value="75" calcext:value-type="float">
            <text:p>75</text:p>
          </table:table-cell>
          <table:table-cell office:value-type="float" office:value="360" calcext:value-type="float">
            <text:p>3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94.2646" calcext:value-type="float">
            <text:p>94.2646</text:p>
          </table:table-cell>
          <table:table-cell office:value-type="float" office:value="552" calcext:value-type="float">
            <text:p>552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94.2634" calcext:value-type="float">
            <text:p>94.2634</text:p>
          </table:table-cell>
          <table:table-cell office:value-type="float" office:value="561" calcext:value-type="float">
            <text:p>561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94.2041" calcext:value-type="float">
            <text:p>94.2041</text:p>
          </table:table-cell>
          <table:table-cell office:value-type="float" office:value="560" calcext:value-type="float">
            <text:p>56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6.0018" calcext:value-type="float">
            <text:p>86.0018</text:p>
          </table:table-cell>
          <table:table-cell office:value-type="float" office:value="513" calcext:value-type="float">
            <text:p>513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1.1414" calcext:value-type="float">
            <text:p>81.1414</text:p>
          </table:table-cell>
          <table:table-cell office:value-type="float" office:value="350" calcext:value-type="float">
            <text:p>35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80.5985" calcext:value-type="float">
            <text:p>80.5985</text:p>
          </table:table-cell>
          <table:table-cell office:value-type="float" office:value="341" calcext:value-type="float">
            <text:p>341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7841" calcext:value-type="float">
            <text:p>79.7841</text:p>
          </table:table-cell>
          <table:table-cell office:value-type="float" office:value="281" calcext:value-type="float">
            <text:p>281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7838" calcext:value-type="float">
            <text:p>79.7838</text:p>
          </table:table-cell>
          <table:table-cell office:value-type="float" office:value="245" calcext:value-type="float">
            <text:p>245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6015" calcext:value-type="float">
            <text:p>79.6015</text:p>
          </table:table-cell>
          <table:table-cell office:value-type="float" office:value="250" calcext:value-type="float">
            <text:p>25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5406" calcext:value-type="float">
            <text:p>79.5406</text:p>
          </table:table-cell>
          <table:table-cell office:value-type="float" office:value="244" calcext:value-type="float">
            <text:p>244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4669" calcext:value-type="float">
            <text:p>79.4669</text:p>
          </table:table-cell>
          <table:table-cell office:value-type="float" office:value="206" calcext:value-type="float">
            <text:p>206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4549" calcext:value-type="float">
            <text:p>79.4549</text:p>
          </table:table-cell>
          <table:table-cell office:value-type="float" office:value="195" calcext:value-type="float">
            <text:p>195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4268" calcext:value-type="float">
            <text:p>79.4268</text:p>
          </table:table-cell>
          <table:table-cell office:value-type="float" office:value="204" calcext:value-type="float">
            <text:p>204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2739" calcext:value-type="float">
            <text:p>79.2739</text:p>
          </table:table-cell>
          <table:table-cell office:value-type="float" office:value="230" calcext:value-type="float">
            <text:p>23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2736" calcext:value-type="float">
            <text:p>79.2736</text:p>
          </table:table-cell>
          <table:table-cell office:value-type="float" office:value="218" calcext:value-type="float">
            <text:p>218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2657" calcext:value-type="float">
            <text:p>79.2657</text:p>
          </table:table-cell>
          <table:table-cell office:value-type="float" office:value="219" calcext:value-type="float">
            <text:p>219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26" calcext:value-type="float">
            <text:p>79.26</text:p>
          </table:table-cell>
          <table:table-cell office:value-type="float" office:value="210" calcext:value-type="float">
            <text:p>21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2428" calcext:value-type="float">
            <text:p>79.2428</text:p>
          </table:table-cell>
          <table:table-cell office:value-type="float" office:value="224" calcext:value-type="float">
            <text:p>224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2134" calcext:value-type="float">
            <text:p>79.2134</text:p>
          </table:table-cell>
          <table:table-cell office:value-type="float" office:value="207" calcext:value-type="float">
            <text:p>207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1293" calcext:value-type="float">
            <text:p>79.1293</text:p>
          </table:table-cell>
          <table:table-cell office:value-type="float" office:value="232" calcext:value-type="float">
            <text:p>232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9.0531" calcext:value-type="float">
            <text:p>79.0531</text:p>
          </table:table-cell>
          <table:table-cell office:value-type="float" office:value="178" calcext:value-type="float">
            <text:p>178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0294" calcext:value-type="float">
            <text:p>79.0294</text:p>
          </table:table-cell>
          <table:table-cell office:value-type="float" office:value="211" calcext:value-type="float">
            <text:p>211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9454" calcext:value-type="float">
            <text:p>78.9454</text:p>
          </table:table-cell>
          <table:table-cell office:value-type="float" office:value="192" calcext:value-type="float">
            <text:p>192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9433" calcext:value-type="float">
            <text:p>78.9433</text:p>
          </table:table-cell>
          <table:table-cell office:value-type="float" office:value="163" calcext:value-type="float">
            <text:p>163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884" calcext:value-type="float">
            <text:p>78.884</text:p>
          </table:table-cell>
          <table:table-cell office:value-type="float" office:value="174" calcext:value-type="float">
            <text:p>174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7951" calcext:value-type="float">
            <text:p>78.7951</text:p>
          </table:table-cell>
          <table:table-cell office:value-type="float" office:value="174" calcext:value-type="float">
            <text:p>174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753" calcext:value-type="float">
            <text:p>78.753</text:p>
          </table:table-cell>
          <table:table-cell office:value-type="float" office:value="174" calcext:value-type="float">
            <text:p>174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6795" calcext:value-type="float">
            <text:p>78.6795</text:p>
          </table:table-cell>
          <table:table-cell office:value-type="float" office:value="181" calcext:value-type="float">
            <text:p>181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VCD2006.fa</text:p>
          </table:table-cell>
          <table:table-cell office:value-type="float" office:value="78.4972" calcext:value-type="float">
            <text:p>78.4972</text:p>
          </table:table-cell>
          <table:table-cell office:value-type="float" office:value="141" calcext:value-type="float">
            <text:p>141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WCD3002.fa</text:p>
          </table:table-cell>
          <table:table-cell office:value-type="float" office:value="78.3745" calcext:value-type="float">
            <text:p>78.3745</text:p>
          </table:table-cell>
          <table:table-cell office:value-type="float" office:value="140" calcext:value-type="float">
            <text:p>14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XPD2002.fa</text:p>
          </table:table-cell>
          <table:table-cell office:value-type="float" office:value="78.332" calcext:value-type="float">
            <text:p>78.332</text:p>
          </table:table-cell>
          <table:table-cell office:value-type="float" office:value="140" calcext:value-type="float">
            <text:p>14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FC2001.fa</text:p>
          </table:table-cell>
          <table:table-cell office:value-type="float" office:value="78.2205" calcext:value-type="float">
            <text:p>78.2205</text:p>
          </table:table-cell>
          <table:table-cell office:value-type="float" office:value="145" calcext:value-type="float">
            <text:p>145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AE3006.fa</text:p>
          </table:table-cell>
          <table:table-cell office:value-type="float" office:value="78.1375" calcext:value-type="float">
            <text:p>78.1375</text:p>
          </table:table-cell>
          <table:table-cell office:value-type="float" office:value="140" calcext:value-type="float">
            <text:p>140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WCD2001.fa</text:p>
          </table:table-cell>
          <table:table-cell office:value-type="float" office:value="78.0611" calcext:value-type="float">
            <text:p>78.0611</text:p>
          </table:table-cell>
          <table:table-cell office:value-type="float" office:value="136" calcext:value-type="float">
            <text:p>136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AD3002.fa</text:p>
          </table:table-cell>
          <table:table-cell office:value-type="float" office:value="77.9652" calcext:value-type="float">
            <text:p>77.9652</text:p>
          </table:table-cell>
          <table:table-cell office:value-type="float" office:value="139" calcext:value-type="float">
            <text:p>139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OB235.fa</text:p>
          </table:table-cell>
          <table:table-cell office:value-type="float" office:value="77.9411" calcext:value-type="float">
            <text:p>77.9411</text:p>
          </table:table-cell>
          <table:table-cell office:value-type="float" office:value="142" calcext:value-type="float">
            <text:p>142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59.fa</text:p>
          </table:table-cell>
          <table:table-cell office:value-type="string" calcext:value-type="string">
            <text:p>/home/sara/Desktop/MAG_analysis/71/Butyrivibrio_sp_MB2005.fa</text:p>
          </table:table-cell>
          <table:table-cell office:value-type="float" office:value="77.9003" calcext:value-type="float">
            <text:p>77.9003</text:p>
          </table:table-cell>
          <table:table-cell office:value-type="float" office:value="144" calcext:value-type="float">
            <text:p>144</text:p>
          </table:table-cell>
          <table:table-cell office:value-type="float" office:value="653" calcext:value-type="float">
            <text:p>653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1.3267" calcext:value-type="float">
            <text:p>81.3267</text:p>
          </table:table-cell>
          <table:table-cell office:value-type="float" office:value="333" calcext:value-type="float">
            <text:p>333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1.2106" calcext:value-type="float">
            <text:p>81.2106</text:p>
          </table:table-cell>
          <table:table-cell office:value-type="float" office:value="336" calcext:value-type="float">
            <text:p>336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1.1746" calcext:value-type="float">
            <text:p>81.1746</text:p>
          </table:table-cell>
          <table:table-cell office:value-type="float" office:value="339" calcext:value-type="float">
            <text:p>339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6334" calcext:value-type="float">
            <text:p>80.6334</text:p>
          </table:table-cell>
          <table:table-cell office:value-type="float" office:value="314" calcext:value-type="float">
            <text:p>314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0.5563" calcext:value-type="float">
            <text:p>80.5563</text:p>
          </table:table-cell>
          <table:table-cell office:value-type="float" office:value="298" calcext:value-type="float">
            <text:p>298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7032" calcext:value-type="float">
            <text:p>79.7032</text:p>
          </table:table-cell>
          <table:table-cell office:value-type="float" office:value="209" calcext:value-type="float">
            <text:p>209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6689" calcext:value-type="float">
            <text:p>79.6689</text:p>
          </table:table-cell>
          <table:table-cell office:value-type="float" office:value="194" calcext:value-type="float">
            <text:p>194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4997" calcext:value-type="float">
            <text:p>79.4997</text:p>
          </table:table-cell>
          <table:table-cell office:value-type="float" office:value="213" calcext:value-type="float">
            <text:p>213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4717" calcext:value-type="float">
            <text:p>79.4717</text:p>
          </table:table-cell>
          <table:table-cell office:value-type="float" office:value="211" calcext:value-type="float">
            <text:p>211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356" calcext:value-type="float">
            <text:p>79.356</text:p>
          </table:table-cell>
          <table:table-cell office:value-type="float" office:value="269" calcext:value-type="float">
            <text:p>269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3166" calcext:value-type="float">
            <text:p>79.3166</text:p>
          </table:table-cell>
          <table:table-cell office:value-type="float" office:value="205" calcext:value-type="float">
            <text:p>205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2302" calcext:value-type="float">
            <text:p>79.2302</text:p>
          </table:table-cell>
          <table:table-cell office:value-type="float" office:value="206" calcext:value-type="float">
            <text:p>206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2055" calcext:value-type="float">
            <text:p>79.2055</text:p>
          </table:table-cell>
          <table:table-cell office:value-type="float" office:value="224" calcext:value-type="float">
            <text:p>224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2052" calcext:value-type="float">
            <text:p>79.2052</text:p>
          </table:table-cell>
          <table:table-cell office:value-type="float" office:value="209" calcext:value-type="float">
            <text:p>209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1718" calcext:value-type="float">
            <text:p>79.1718</text:p>
          </table:table-cell>
          <table:table-cell office:value-type="float" office:value="214" calcext:value-type="float">
            <text:p>214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1016" calcext:value-type="float">
            <text:p>79.1016</text:p>
          </table:table-cell>
          <table:table-cell office:value-type="float" office:value="225" calcext:value-type="float">
            <text:p>225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0902" calcext:value-type="float">
            <text:p>79.0902</text:p>
          </table:table-cell>
          <table:table-cell office:value-type="float" office:value="222" calcext:value-type="float">
            <text:p>222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8694" calcext:value-type="float">
            <text:p>78.8694</text:p>
          </table:table-cell>
          <table:table-cell office:value-type="float" office:value="190" calcext:value-type="float">
            <text:p>190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8034" calcext:value-type="float">
            <text:p>78.8034</text:p>
          </table:table-cell>
          <table:table-cell office:value-type="float" office:value="199" calcext:value-type="float">
            <text:p>199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7567" calcext:value-type="float">
            <text:p>78.7567</text:p>
          </table:table-cell>
          <table:table-cell office:value-type="float" office:value="205" calcext:value-type="float">
            <text:p>205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6786" calcext:value-type="float">
            <text:p>78.6786</text:p>
          </table:table-cell>
          <table:table-cell office:value-type="float" office:value="154" calcext:value-type="float">
            <text:p>154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5368" calcext:value-type="float">
            <text:p>78.5368</text:p>
          </table:table-cell>
          <table:table-cell office:value-type="float" office:value="170" calcext:value-type="float">
            <text:p>170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3782" calcext:value-type="float">
            <text:p>78.3782</text:p>
          </table:table-cell>
          <table:table-cell office:value-type="float" office:value="147" calcext:value-type="float">
            <text:p>147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3226" calcext:value-type="float">
            <text:p>78.3226</text:p>
          </table:table-cell>
          <table:table-cell office:value-type="float" office:value="152" calcext:value-type="float">
            <text:p>152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2804" calcext:value-type="float">
            <text:p>78.2804</text:p>
          </table:table-cell>
          <table:table-cell office:value-type="float" office:value="141" calcext:value-type="float">
            <text:p>141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2362" calcext:value-type="float">
            <text:p>78.2362</text:p>
          </table:table-cell>
          <table:table-cell office:value-type="float" office:value="150" calcext:value-type="float">
            <text:p>150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2332" calcext:value-type="float">
            <text:p>78.2332</text:p>
          </table:table-cell>
          <table:table-cell office:value-type="float" office:value="154" calcext:value-type="float">
            <text:p>154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2088" calcext:value-type="float">
            <text:p>78.2088</text:p>
          </table:table-cell>
          <table:table-cell office:value-type="float" office:value="139" calcext:value-type="float">
            <text:p>139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0.fa</text:p>
          </table:table-cell>
          <table:table-cell office:value-type="string" calcext:value-type="string">
            <text:p>/home/sara/Desktop/MAG_analysis/71/Butyrivibrio_sp_FC2001.fa</text:p>
          </table:table-cell>
          <table:table-cell office:value-type="float" office:value="77.8611" calcext:value-type="float">
            <text:p>77.8611</text:p>
          </table:table-cell>
          <table:table-cell office:value-type="float" office:value="113" calcext:value-type="float">
            <text:p>113</text:p>
          </table:table-cell>
          <table:table-cell office:value-type="float" office:value="560" calcext:value-type="float">
            <text:p>560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94.6786" calcext:value-type="float">
            <text:p>94.6786</text:p>
          </table:table-cell>
          <table:table-cell office:value-type="float" office:value="527" calcext:value-type="float">
            <text:p>527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94.1675" calcext:value-type="float">
            <text:p>94.1675</text:p>
          </table:table-cell>
          <table:table-cell office:value-type="float" office:value="526" calcext:value-type="float">
            <text:p>526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90.9912" calcext:value-type="float">
            <text:p>90.9912</text:p>
          </table:table-cell>
          <table:table-cell office:value-type="float" office:value="533" calcext:value-type="float">
            <text:p>533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9638" calcext:value-type="float">
            <text:p>79.9638</text:p>
          </table:table-cell>
          <table:table-cell office:value-type="float" office:value="266" calcext:value-type="float">
            <text:p>266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9008" calcext:value-type="float">
            <text:p>79.9008</text:p>
          </table:table-cell>
          <table:table-cell office:value-type="float" office:value="263" calcext:value-type="float">
            <text:p>263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8111" calcext:value-type="float">
            <text:p>79.8111</text:p>
          </table:table-cell>
          <table:table-cell office:value-type="float" office:value="269" calcext:value-type="float">
            <text:p>269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2494" calcext:value-type="float">
            <text:p>79.2494</text:p>
          </table:table-cell>
          <table:table-cell office:value-type="float" office:value="215" calcext:value-type="float">
            <text:p>215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2414" calcext:value-type="float">
            <text:p>79.2414</text:p>
          </table:table-cell>
          <table:table-cell office:value-type="float" office:value="239" calcext:value-type="float">
            <text:p>239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2023" calcext:value-type="float">
            <text:p>79.2023</text:p>
          </table:table-cell>
          <table:table-cell office:value-type="float" office:value="249" calcext:value-type="float">
            <text:p>249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0917" calcext:value-type="float">
            <text:p>79.0917</text:p>
          </table:table-cell>
          <table:table-cell office:value-type="float" office:value="248" calcext:value-type="float">
            <text:p>248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0497" calcext:value-type="float">
            <text:p>79.0497</text:p>
          </table:table-cell>
          <table:table-cell office:value-type="float" office:value="239" calcext:value-type="float">
            <text:p>239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0155" calcext:value-type="float">
            <text:p>79.0155</text:p>
          </table:table-cell>
          <table:table-cell office:value-type="float" office:value="234" calcext:value-type="float">
            <text:p>234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9315" calcext:value-type="float">
            <text:p>78.9315</text:p>
          </table:table-cell>
          <table:table-cell office:value-type="float" office:value="255" calcext:value-type="float">
            <text:p>255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9098" calcext:value-type="float">
            <text:p>78.9098</text:p>
          </table:table-cell>
          <table:table-cell office:value-type="float" office:value="213" calcext:value-type="float">
            <text:p>213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8.8718" calcext:value-type="float">
            <text:p>78.8718</text:p>
          </table:table-cell>
          <table:table-cell office:value-type="float" office:value="210" calcext:value-type="float">
            <text:p>210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8.8421" calcext:value-type="float">
            <text:p>78.8421</text:p>
          </table:table-cell>
          <table:table-cell office:value-type="float" office:value="212" calcext:value-type="float">
            <text:p>212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804" calcext:value-type="float">
            <text:p>78.804</text:p>
          </table:table-cell>
          <table:table-cell office:value-type="float" office:value="233" calcext:value-type="float">
            <text:p>233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6916" calcext:value-type="float">
            <text:p>78.6916</text:p>
          </table:table-cell>
          <table:table-cell office:value-type="float" office:value="198" calcext:value-type="float">
            <text:p>198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8.4827" calcext:value-type="float">
            <text:p>78.4827</text:p>
          </table:table-cell>
          <table:table-cell office:value-type="float" office:value="214" calcext:value-type="float">
            <text:p>214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64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8.4575" calcext:value-type="float">
            <text:p>78.4575</text:p>
          </table:table-cell>
          <table:table-cell office:value-type="float" office:value="216" calcext:value-type="float">
            <text:p>216</text:p>
          </table:table-cell>
          <table:table-cell office:value-type="float" office:value="959" calcext:value-type="float">
            <text:p>959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1.0912" calcext:value-type="float">
            <text:p>81.0912</text:p>
          </table:table-cell>
          <table:table-cell office:value-type="float" office:value="474" calcext:value-type="float">
            <text:p>474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1.0169" calcext:value-type="float">
            <text:p>81.0169</text:p>
          </table:table-cell>
          <table:table-cell office:value-type="float" office:value="471" calcext:value-type="float">
            <text:p>471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0.9014" calcext:value-type="float">
            <text:p>80.9014</text:p>
          </table:table-cell>
          <table:table-cell office:value-type="float" office:value="479" calcext:value-type="float">
            <text:p>479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0.748" calcext:value-type="float">
            <text:p>80.748</text:p>
          </table:table-cell>
          <table:table-cell office:value-type="float" office:value="437" calcext:value-type="float">
            <text:p>437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7142" calcext:value-type="float">
            <text:p>80.7142</text:p>
          </table:table-cell>
          <table:table-cell office:value-type="float" office:value="450" calcext:value-type="float">
            <text:p>450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80.1563" calcext:value-type="float">
            <text:p>80.1563</text:p>
          </table:table-cell>
          <table:table-cell office:value-type="float" office:value="390" calcext:value-type="float">
            <text:p>390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9196" calcext:value-type="float">
            <text:p>79.9196</text:p>
          </table:table-cell>
          <table:table-cell office:value-type="float" office:value="307" calcext:value-type="float">
            <text:p>307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9022" calcext:value-type="float">
            <text:p>79.9022</text:p>
          </table:table-cell>
          <table:table-cell office:value-type="float" office:value="306" calcext:value-type="float">
            <text:p>306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8316" calcext:value-type="float">
            <text:p>79.8316</text:p>
          </table:table-cell>
          <table:table-cell office:value-type="float" office:value="314" calcext:value-type="float">
            <text:p>314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7902" calcext:value-type="float">
            <text:p>79.7902</text:p>
          </table:table-cell>
          <table:table-cell office:value-type="float" office:value="321" calcext:value-type="float">
            <text:p>321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7374" calcext:value-type="float">
            <text:p>79.7374</text:p>
          </table:table-cell>
          <table:table-cell office:value-type="float" office:value="327" calcext:value-type="float">
            <text:p>327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671" calcext:value-type="float">
            <text:p>79.671</text:p>
          </table:table-cell>
          <table:table-cell office:value-type="float" office:value="325" calcext:value-type="float">
            <text:p>325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636" calcext:value-type="float">
            <text:p>79.636</text:p>
          </table:table-cell>
          <table:table-cell office:value-type="float" office:value="313" calcext:value-type="float">
            <text:p>313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5799" calcext:value-type="float">
            <text:p>79.5799</text:p>
          </table:table-cell>
          <table:table-cell office:value-type="float" office:value="331" calcext:value-type="float">
            <text:p>331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5642" calcext:value-type="float">
            <text:p>79.5642</text:p>
          </table:table-cell>
          <table:table-cell office:value-type="float" office:value="318" calcext:value-type="float">
            <text:p>318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5374" calcext:value-type="float">
            <text:p>79.5374</text:p>
          </table:table-cell>
          <table:table-cell office:value-type="float" office:value="329" calcext:value-type="float">
            <text:p>329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5298" calcext:value-type="float">
            <text:p>79.5298</text:p>
          </table:table-cell>
          <table:table-cell office:value-type="float" office:value="324" calcext:value-type="float">
            <text:p>324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5084" calcext:value-type="float">
            <text:p>79.5084</text:p>
          </table:table-cell>
          <table:table-cell office:value-type="float" office:value="326" calcext:value-type="float">
            <text:p>326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4843" calcext:value-type="float">
            <text:p>79.4843</text:p>
          </table:table-cell>
          <table:table-cell office:value-type="float" office:value="303" calcext:value-type="float">
            <text:p>303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4371" calcext:value-type="float">
            <text:p>79.4371</text:p>
          </table:table-cell>
          <table:table-cell office:value-type="float" office:value="306" calcext:value-type="float">
            <text:p>306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2701" calcext:value-type="float">
            <text:p>79.2701</text:p>
          </table:table-cell>
          <table:table-cell office:value-type="float" office:value="231" calcext:value-type="float">
            <text:p>231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0318" calcext:value-type="float">
            <text:p>79.0318</text:p>
          </table:table-cell>
          <table:table-cell office:value-type="float" office:value="261" calcext:value-type="float">
            <text:p>261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9684" calcext:value-type="float">
            <text:p>78.9684</text:p>
          </table:table-cell>
          <table:table-cell office:value-type="float" office:value="220" calcext:value-type="float">
            <text:p>220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9135" calcext:value-type="float">
            <text:p>78.9135</text:p>
          </table:table-cell>
          <table:table-cell office:value-type="float" office:value="230" calcext:value-type="float">
            <text:p>230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8707" calcext:value-type="float">
            <text:p>78.8707</text:p>
          </table:table-cell>
          <table:table-cell office:value-type="float" office:value="246" calcext:value-type="float">
            <text:p>246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6938" calcext:value-type="float">
            <text:p>78.6938</text:p>
          </table:table-cell>
          <table:table-cell office:value-type="float" office:value="229" calcext:value-type="float">
            <text:p>229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880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6682" calcext:value-type="float">
            <text:p>78.6682</text:p>
          </table:table-cell>
          <table:table-cell office:value-type="float" office:value="228" calcext:value-type="float">
            <text:p>228</text:p>
          </table:table-cell>
          <table:table-cell office:value-type="float" office:value="1078" calcext:value-type="float">
            <text:p>1078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4.8376" calcext:value-type="float">
            <text:p>84.8376</text:p>
          </table:table-cell>
          <table:table-cell office:value-type="float" office:value="249" calcext:value-type="float">
            <text:p>249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3.8872" calcext:value-type="float">
            <text:p>83.8872</text:p>
          </table:table-cell>
          <table:table-cell office:value-type="float" office:value="259" calcext:value-type="float">
            <text:p>259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1178" calcext:value-type="float">
            <text:p>80.1178</text:p>
          </table:table-cell>
          <table:table-cell office:value-type="float" office:value="160" calcext:value-type="float">
            <text:p>160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79.9998" calcext:value-type="float">
            <text:p>79.9998</text:p>
          </table:table-cell>
          <table:table-cell office:value-type="float" office:value="160" calcext:value-type="float">
            <text:p>160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79.8448" calcext:value-type="float">
            <text:p>79.8448</text:p>
          </table:table-cell>
          <table:table-cell office:value-type="float" office:value="178" calcext:value-type="float">
            <text:p>178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79.8438" calcext:value-type="float">
            <text:p>79.8438</text:p>
          </table:table-cell>
          <table:table-cell office:value-type="float" office:value="170" calcext:value-type="float">
            <text:p>170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79.8013" calcext:value-type="float">
            <text:p>79.8013</text:p>
          </table:table-cell>
          <table:table-cell office:value-type="float" office:value="171" calcext:value-type="float">
            <text:p>171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79.7214" calcext:value-type="float">
            <text:p>79.7214</text:p>
          </table:table-cell>
          <table:table-cell office:value-type="float" office:value="163" calcext:value-type="float">
            <text:p>163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79.7107" calcext:value-type="float">
            <text:p>79.7107</text:p>
          </table:table-cell>
          <table:table-cell office:value-type="float" office:value="150" calcext:value-type="float">
            <text:p>150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79.6892" calcext:value-type="float">
            <text:p>79.6892</text:p>
          </table:table-cell>
          <table:table-cell office:value-type="float" office:value="150" calcext:value-type="float">
            <text:p>150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79.6664" calcext:value-type="float">
            <text:p>79.6664</text:p>
          </table:table-cell>
          <table:table-cell office:value-type="float" office:value="171" calcext:value-type="float">
            <text:p>171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79.2778" calcext:value-type="float">
            <text:p>79.2778</text:p>
          </table:table-cell>
          <table:table-cell office:value-type="float" office:value="168" calcext:value-type="float">
            <text:p>168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79.0161" calcext:value-type="float">
            <text:p>79.0161</text:p>
          </table:table-cell>
          <table:table-cell office:value-type="float" office:value="161" calcext:value-type="float">
            <text:p>161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78.9642" calcext:value-type="float">
            <text:p>78.9642</text:p>
          </table:table-cell>
          <table:table-cell office:value-type="float" office:value="137" calcext:value-type="float">
            <text:p>137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78.9639" calcext:value-type="float">
            <text:p>78.9639</text:p>
          </table:table-cell>
          <table:table-cell office:value-type="float" office:value="138" calcext:value-type="float">
            <text:p>138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78.9241" calcext:value-type="float">
            <text:p>78.9241</text:p>
          </table:table-cell>
          <table:table-cell office:value-type="float" office:value="138" calcext:value-type="float">
            <text:p>138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78.8996" calcext:value-type="float">
            <text:p>78.8996</text:p>
          </table:table-cell>
          <table:table-cell office:value-type="float" office:value="162" calcext:value-type="float">
            <text:p>162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8906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78.8724" calcext:value-type="float">
            <text:p>78.8724</text:p>
          </table:table-cell>
          <table:table-cell office:value-type="float" office:value="156" calcext:value-type="float">
            <text:p>156</text:p>
          </table:table-cell>
          <table:table-cell office:value-type="float" office:value="327" calcext:value-type="float">
            <text:p>32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0.9205" calcext:value-type="float">
            <text:p>80.9205</text:p>
          </table:table-cell>
          <table:table-cell office:value-type="float" office:value="266" calcext:value-type="float">
            <text:p>266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0.5927" calcext:value-type="float">
            <text:p>80.5927</text:p>
          </table:table-cell>
          <table:table-cell office:value-type="float" office:value="286" calcext:value-type="float">
            <text:p>286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0.5119" calcext:value-type="float">
            <text:p>80.5119</text:p>
          </table:table-cell>
          <table:table-cell office:value-type="float" office:value="288" calcext:value-type="float">
            <text:p>288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3335" calcext:value-type="float">
            <text:p>80.3335</text:p>
          </table:table-cell>
          <table:table-cell office:value-type="float" office:value="275" calcext:value-type="float">
            <text:p>275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8864" calcext:value-type="float">
            <text:p>79.8864</text:p>
          </table:table-cell>
          <table:table-cell office:value-type="float" office:value="275" calcext:value-type="float">
            <text:p>275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3792" calcext:value-type="float">
            <text:p>79.3792</text:p>
          </table:table-cell>
          <table:table-cell office:value-type="float" office:value="186" calcext:value-type="float">
            <text:p>186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2499" calcext:value-type="float">
            <text:p>79.2499</text:p>
          </table:table-cell>
          <table:table-cell office:value-type="float" office:value="181" calcext:value-type="float">
            <text:p>181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2098" calcext:value-type="float">
            <text:p>79.2098</text:p>
          </table:table-cell>
          <table:table-cell office:value-type="float" office:value="188" calcext:value-type="float">
            <text:p>188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1838" calcext:value-type="float">
            <text:p>79.1838</text:p>
          </table:table-cell>
          <table:table-cell office:value-type="float" office:value="188" calcext:value-type="float">
            <text:p>188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1403" calcext:value-type="float">
            <text:p>79.1403</text:p>
          </table:table-cell>
          <table:table-cell office:value-type="float" office:value="234" calcext:value-type="float">
            <text:p>234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074" calcext:value-type="float">
            <text:p>79.074</text:p>
          </table:table-cell>
          <table:table-cell office:value-type="float" office:value="189" calcext:value-type="float">
            <text:p>189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0215" calcext:value-type="float">
            <text:p>79.0215</text:p>
          </table:table-cell>
          <table:table-cell office:value-type="float" office:value="197" calcext:value-type="float">
            <text:p>197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8.929" calcext:value-type="float">
            <text:p>78.929</text:p>
          </table:table-cell>
          <table:table-cell office:value-type="float" office:value="206" calcext:value-type="float">
            <text:p>206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919" calcext:value-type="float">
            <text:p>78.919</text:p>
          </table:table-cell>
          <table:table-cell office:value-type="float" office:value="194" calcext:value-type="float">
            <text:p>194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8848" calcext:value-type="float">
            <text:p>78.8848</text:p>
          </table:table-cell>
          <table:table-cell office:value-type="float" office:value="173" calcext:value-type="float">
            <text:p>173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7465" calcext:value-type="float">
            <text:p>78.7465</text:p>
          </table:table-cell>
          <table:table-cell office:value-type="float" office:value="168" calcext:value-type="float">
            <text:p>168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7437" calcext:value-type="float">
            <text:p>78.7437</text:p>
          </table:table-cell>
          <table:table-cell office:value-type="float" office:value="175" calcext:value-type="float">
            <text:p>175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6964" calcext:value-type="float">
            <text:p>78.6964</text:p>
          </table:table-cell>
          <table:table-cell office:value-type="float" office:value="186" calcext:value-type="float">
            <text:p>186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6762" calcext:value-type="float">
            <text:p>78.6762</text:p>
          </table:table-cell>
          <table:table-cell office:value-type="float" office:value="173" calcext:value-type="float">
            <text:p>173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8.5527" calcext:value-type="float">
            <text:p>78.5527</text:p>
          </table:table-cell>
          <table:table-cell office:value-type="float" office:value="195" calcext:value-type="float">
            <text:p>195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5092" calcext:value-type="float">
            <text:p>78.5092</text:p>
          </table:table-cell>
          <table:table-cell office:value-type="float" office:value="137" calcext:value-type="float">
            <text:p>137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3056" calcext:value-type="float">
            <text:p>78.3056</text:p>
          </table:table-cell>
          <table:table-cell office:value-type="float" office:value="152" calcext:value-type="float">
            <text:p>152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0982" calcext:value-type="float">
            <text:p>78.0982</text:p>
          </table:table-cell>
          <table:table-cell office:value-type="float" office:value="123" calcext:value-type="float">
            <text:p>123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0223" calcext:value-type="float">
            <text:p>78.0223</text:p>
          </table:table-cell>
          <table:table-cell office:value-type="float" office:value="121" calcext:value-type="float">
            <text:p>121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7.9787" calcext:value-type="float">
            <text:p>77.9787</text:p>
          </table:table-cell>
          <table:table-cell office:value-type="float" office:value="136" calcext:value-type="float">
            <text:p>136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7.9296" calcext:value-type="float">
            <text:p>77.9296</text:p>
          </table:table-cell>
          <table:table-cell office:value-type="float" office:value="136" calcext:value-type="float">
            <text:p>136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7.9168" calcext:value-type="float">
            <text:p>77.9168</text:p>
          </table:table-cell>
          <table:table-cell office:value-type="float" office:value="133" calcext:value-type="float">
            <text:p>133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MB2005.fa</text:p>
          </table:table-cell>
          <table:table-cell office:value-type="float" office:value="77.7765" calcext:value-type="float">
            <text:p>77.7765</text:p>
          </table:table-cell>
          <table:table-cell office:value-type="float" office:value="97" calcext:value-type="float">
            <text:p>97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AE3006.fa</text:p>
          </table:table-cell>
          <table:table-cell office:value-type="float" office:value="77.7722" calcext:value-type="float">
            <text:p>77.7722</text:p>
          </table:table-cell>
          <table:table-cell office:value-type="float" office:value="94" calcext:value-type="float">
            <text:p>94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59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7.6967" calcext:value-type="float">
            <text:p>77.6967</text:p>
          </table:table-cell>
          <table:table-cell office:value-type="float" office:value="140" calcext:value-type="float">
            <text:p>140</text:p>
          </table:table-cell>
          <table:table-cell office:value-type="float" office:value="457" calcext:value-type="float">
            <text:p>457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82.0861" calcext:value-type="float">
            <text:p>82.0861</text:p>
          </table:table-cell>
          <table:table-cell office:value-type="float" office:value="285" calcext:value-type="float">
            <text:p>285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81.8107" calcext:value-type="float">
            <text:p>81.8107</text:p>
          </table:table-cell>
          <table:table-cell office:value-type="float" office:value="280" calcext:value-type="float">
            <text:p>280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81.7324" calcext:value-type="float">
            <text:p>81.7324</text:p>
          </table:table-cell>
          <table:table-cell office:value-type="float" office:value="283" calcext:value-type="float">
            <text:p>283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0.6852" calcext:value-type="float">
            <text:p>80.6852</text:p>
          </table:table-cell>
          <table:table-cell office:value-type="float" office:value="258" calcext:value-type="float">
            <text:p>258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0.4082" calcext:value-type="float">
            <text:p>80.4082</text:p>
          </table:table-cell>
          <table:table-cell office:value-type="float" office:value="239" calcext:value-type="float">
            <text:p>239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79.6799" calcext:value-type="float">
            <text:p>79.6799</text:p>
          </table:table-cell>
          <table:table-cell office:value-type="float" office:value="203" calcext:value-type="float">
            <text:p>203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3504" calcext:value-type="float">
            <text:p>79.3504</text:p>
          </table:table-cell>
          <table:table-cell office:value-type="float" office:value="182" calcext:value-type="float">
            <text:p>182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3464" calcext:value-type="float">
            <text:p>79.3464</text:p>
          </table:table-cell>
          <table:table-cell office:value-type="float" office:value="159" calcext:value-type="float">
            <text:p>159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1862" calcext:value-type="float">
            <text:p>79.1862</text:p>
          </table:table-cell>
          <table:table-cell office:value-type="float" office:value="162" calcext:value-type="float">
            <text:p>162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0796" calcext:value-type="float">
            <text:p>79.0796</text:p>
          </table:table-cell>
          <table:table-cell office:value-type="float" office:value="165" calcext:value-type="float">
            <text:p>165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0496" calcext:value-type="float">
            <text:p>79.0496</text:p>
          </table:table-cell>
          <table:table-cell office:value-type="float" office:value="161" calcext:value-type="float">
            <text:p>161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0463" calcext:value-type="float">
            <text:p>79.0463</text:p>
          </table:table-cell>
          <table:table-cell office:value-type="float" office:value="137" calcext:value-type="float">
            <text:p>137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043" calcext:value-type="float">
            <text:p>79.043</text:p>
          </table:table-cell>
          <table:table-cell office:value-type="float" office:value="151" calcext:value-type="float">
            <text:p>151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0177" calcext:value-type="float">
            <text:p>79.0177</text:p>
          </table:table-cell>
          <table:table-cell office:value-type="float" office:value="174" calcext:value-type="float">
            <text:p>174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8.9873" calcext:value-type="float">
            <text:p>78.9873</text:p>
          </table:table-cell>
          <table:table-cell office:value-type="float" office:value="139" calcext:value-type="float">
            <text:p>139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9372" calcext:value-type="float">
            <text:p>78.9372</text:p>
          </table:table-cell>
          <table:table-cell office:value-type="float" office:value="156" calcext:value-type="float">
            <text:p>156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8.8878" calcext:value-type="float">
            <text:p>78.8878</text:p>
          </table:table-cell>
          <table:table-cell office:value-type="float" office:value="181" calcext:value-type="float">
            <text:p>181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796" calcext:value-type="float">
            <text:p>78.796</text:p>
          </table:table-cell>
          <table:table-cell office:value-type="float" office:value="156" calcext:value-type="float">
            <text:p>156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766" calcext:value-type="float">
            <text:p>78.766</text:p>
          </table:table-cell>
          <table:table-cell office:value-type="float" office:value="158" calcext:value-type="float">
            <text:p>158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7343" calcext:value-type="float">
            <text:p>78.7343</text:p>
          </table:table-cell>
          <table:table-cell office:value-type="float" office:value="163" calcext:value-type="float">
            <text:p>163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7033" calcext:value-type="float">
            <text:p>78.7033</text:p>
          </table:table-cell>
          <table:table-cell office:value-type="float" office:value="169" calcext:value-type="float">
            <text:p>169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2715" calcext:value-type="float">
            <text:p>78.2715</text:p>
          </table:table-cell>
          <table:table-cell office:value-type="float" office:value="117" calcext:value-type="float">
            <text:p>117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4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7.9533" calcext:value-type="float">
            <text:p>77.9533</text:p>
          </table:table-cell>
          <table:table-cell office:value-type="float" office:value="115" calcext:value-type="float">
            <text:p>115</text:p>
          </table:table-cell>
          <table:table-cell office:value-type="float" office:value="540" calcext:value-type="float">
            <text:p>54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5.8918" calcext:value-type="float">
            <text:p>85.8918</text:p>
          </table:table-cell>
          <table:table-cell office:value-type="float" office:value="580" calcext:value-type="float">
            <text:p>580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5.7319" calcext:value-type="float">
            <text:p>85.7319</text:p>
          </table:table-cell>
          <table:table-cell office:value-type="float" office:value="617" calcext:value-type="float">
            <text:p>617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1.8865" calcext:value-type="float">
            <text:p>81.8865</text:p>
          </table:table-cell>
          <table:table-cell office:value-type="float" office:value="426" calcext:value-type="float">
            <text:p>426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8321" calcext:value-type="float">
            <text:p>81.8321</text:p>
          </table:table-cell>
          <table:table-cell office:value-type="float" office:value="405" calcext:value-type="float">
            <text:p>405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1.7092" calcext:value-type="float">
            <text:p>81.7092</text:p>
          </table:table-cell>
          <table:table-cell office:value-type="float" office:value="442" calcext:value-type="float">
            <text:p>442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1.6834" calcext:value-type="float">
            <text:p>81.6834</text:p>
          </table:table-cell>
          <table:table-cell office:value-type="float" office:value="414" calcext:value-type="float">
            <text:p>414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1.638" calcext:value-type="float">
            <text:p>81.638</text:p>
          </table:table-cell>
          <table:table-cell office:value-type="float" office:value="416" calcext:value-type="float">
            <text:p>416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1.5367" calcext:value-type="float">
            <text:p>81.5367</text:p>
          </table:table-cell>
          <table:table-cell office:value-type="float" office:value="408" calcext:value-type="float">
            <text:p>408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5067" calcext:value-type="float">
            <text:p>81.5067</text:p>
          </table:table-cell>
          <table:table-cell office:value-type="float" office:value="406" calcext:value-type="float">
            <text:p>406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1.4612" calcext:value-type="float">
            <text:p>81.4612</text:p>
          </table:table-cell>
          <table:table-cell office:value-type="float" office:value="411" calcext:value-type="float">
            <text:p>411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1.4376" calcext:value-type="float">
            <text:p>81.4376</text:p>
          </table:table-cell>
          <table:table-cell office:value-type="float" office:value="418" calcext:value-type="float">
            <text:p>418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1.412" calcext:value-type="float">
            <text:p>81.412</text:p>
          </table:table-cell>
          <table:table-cell office:value-type="float" office:value="419" calcext:value-type="float">
            <text:p>419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3207" calcext:value-type="float">
            <text:p>81.3207</text:p>
          </table:table-cell>
          <table:table-cell office:value-type="float" office:value="403" calcext:value-type="float">
            <text:p>403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1.1589" calcext:value-type="float">
            <text:p>81.1589</text:p>
          </table:table-cell>
          <table:table-cell office:value-type="float" office:value="389" calcext:value-type="float">
            <text:p>389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1.0781" calcext:value-type="float">
            <text:p>81.0781</text:p>
          </table:table-cell>
          <table:table-cell office:value-type="float" office:value="332" calcext:value-type="float">
            <text:p>332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1.0606" calcext:value-type="float">
            <text:p>81.0606</text:p>
          </table:table-cell>
          <table:table-cell office:value-type="float" office:value="358" calcext:value-type="float">
            <text:p>358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1.0145" calcext:value-type="float">
            <text:p>81.0145</text:p>
          </table:table-cell>
          <table:table-cell office:value-type="float" office:value="339" calcext:value-type="float">
            <text:p>339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67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0.9569" calcext:value-type="float">
            <text:p>80.9569</text:p>
          </table:table-cell>
          <table:table-cell office:value-type="float" office:value="332" calcext:value-type="float">
            <text:p>332</text:p>
          </table:table-cell>
          <table:table-cell office:value-type="float" office:value="899" calcext:value-type="float">
            <text:p>899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3197" calcext:value-type="float">
            <text:p>79.3197</text:p>
          </table:table-cell>
          <table:table-cell office:value-type="float" office:value="263" calcext:value-type="float">
            <text:p>263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8.8859" calcext:value-type="float">
            <text:p>78.8859</text:p>
          </table:table-cell>
          <table:table-cell office:value-type="float" office:value="231" calcext:value-type="float">
            <text:p>231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694" calcext:value-type="float">
            <text:p>78.694</text:p>
          </table:table-cell>
          <table:table-cell office:value-type="float" office:value="219" calcext:value-type="float">
            <text:p>219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6892" calcext:value-type="float">
            <text:p>78.6892</text:p>
          </table:table-cell>
          <table:table-cell office:value-type="float" office:value="214" calcext:value-type="float">
            <text:p>214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4785" calcext:value-type="float">
            <text:p>78.4785</text:p>
          </table:table-cell>
          <table:table-cell office:value-type="float" office:value="223" calcext:value-type="float">
            <text:p>223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8.3176" calcext:value-type="float">
            <text:p>78.3176</text:p>
          </table:table-cell>
          <table:table-cell office:value-type="float" office:value="233" calcext:value-type="float">
            <text:p>233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2912" calcext:value-type="float">
            <text:p>78.2912</text:p>
          </table:table-cell>
          <table:table-cell office:value-type="float" office:value="223" calcext:value-type="float">
            <text:p>223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8.1249" calcext:value-type="float">
            <text:p>78.1249</text:p>
          </table:table-cell>
          <table:table-cell office:value-type="float" office:value="236" calcext:value-type="float">
            <text:p>236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198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8.1066" calcext:value-type="float">
            <text:p>78.1066</text:p>
          </table:table-cell>
          <table:table-cell office:value-type="float" office:value="238" calcext:value-type="float">
            <text:p>238</text:p>
          </table:table-cell>
          <table:table-cell office:value-type="float" office:value="1024" calcext:value-type="float">
            <text:p>102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6.3727" calcext:value-type="float">
            <text:p>86.3727</text:p>
          </table:table-cell>
          <table:table-cell office:value-type="float" office:value="243" calcext:value-type="float">
            <text:p>243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6.2103" calcext:value-type="float">
            <text:p>86.2103</text:p>
          </table:table-cell>
          <table:table-cell office:value-type="float" office:value="250" calcext:value-type="float">
            <text:p>250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2.6113" calcext:value-type="float">
            <text:p>82.6113</text:p>
          </table:table-cell>
          <table:table-cell office:value-type="float" office:value="174" calcext:value-type="float">
            <text:p>174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2.5183" calcext:value-type="float">
            <text:p>82.5183</text:p>
          </table:table-cell>
          <table:table-cell office:value-type="float" office:value="171" calcext:value-type="float">
            <text:p>171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2.47" calcext:value-type="float">
            <text:p>82.47</text:p>
          </table:table-cell>
          <table:table-cell office:value-type="float" office:value="156" calcext:value-type="float">
            <text:p>156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2.3893" calcext:value-type="float">
            <text:p>82.3893</text:p>
          </table:table-cell>
          <table:table-cell office:value-type="float" office:value="170" calcext:value-type="float">
            <text:p>170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2.2801" calcext:value-type="float">
            <text:p>82.2801</text:p>
          </table:table-cell>
          <table:table-cell office:value-type="float" office:value="166" calcext:value-type="float">
            <text:p>166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2.2677" calcext:value-type="float">
            <text:p>82.2677</text:p>
          </table:table-cell>
          <table:table-cell office:value-type="float" office:value="164" calcext:value-type="float">
            <text:p>164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2.2362" calcext:value-type="float">
            <text:p>82.2362</text:p>
          </table:table-cell>
          <table:table-cell office:value-type="float" office:value="162" calcext:value-type="float">
            <text:p>162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2.2105" calcext:value-type="float">
            <text:p>82.2105</text:p>
          </table:table-cell>
          <table:table-cell office:value-type="float" office:value="160" calcext:value-type="float">
            <text:p>160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2.1358" calcext:value-type="float">
            <text:p>82.1358</text:p>
          </table:table-cell>
          <table:table-cell office:value-type="float" office:value="173" calcext:value-type="float">
            <text:p>173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2.0299" calcext:value-type="float">
            <text:p>82.0299</text:p>
          </table:table-cell>
          <table:table-cell office:value-type="float" office:value="166" calcext:value-type="float">
            <text:p>166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9717" calcext:value-type="float">
            <text:p>81.9717</text:p>
          </table:table-cell>
          <table:table-cell office:value-type="float" office:value="166" calcext:value-type="float">
            <text:p>166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1.7588" calcext:value-type="float">
            <text:p>81.7588</text:p>
          </table:table-cell>
          <table:table-cell office:value-type="float" office:value="142" calcext:value-type="float">
            <text:p>142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81.4569" calcext:value-type="float">
            <text:p>81.4569</text:p>
          </table:table-cell>
          <table:table-cell office:value-type="float" office:value="139" calcext:value-type="float">
            <text:p>139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1.4532" calcext:value-type="float">
            <text:p>81.4532</text:p>
          </table:table-cell>
          <table:table-cell office:value-type="float" office:value="138" calcext:value-type="float">
            <text:p>138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1.4514" calcext:value-type="float">
            <text:p>81.4514</text:p>
          </table:table-cell>
          <table:table-cell office:value-type="float" office:value="161" calcext:value-type="float">
            <text:p>161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03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1.2772" calcext:value-type="float">
            <text:p>81.2772</text:p>
          </table:table-cell>
          <table:table-cell office:value-type="float" office:value="140" calcext:value-type="float">
            <text:p>140</text:p>
          </table:table-cell>
          <table:table-cell office:value-type="float" office:value="308" calcext:value-type="float">
            <text:p>308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85.5058" calcext:value-type="float">
            <text:p>85.5058</text:p>
          </table:table-cell>
          <table:table-cell office:value-type="float" office:value="755" calcext:value-type="float">
            <text:p>755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84.6371" calcext:value-type="float">
            <text:p>84.6371</text:p>
          </table:table-cell>
          <table:table-cell office:value-type="float" office:value="741" calcext:value-type="float">
            <text:p>741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84.6038" calcext:value-type="float">
            <text:p>84.6038</text:p>
          </table:table-cell>
          <table:table-cell office:value-type="float" office:value="709" calcext:value-type="float">
            <text:p>709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9.7279" calcext:value-type="float">
            <text:p>79.7279</text:p>
          </table:table-cell>
          <table:table-cell office:value-type="float" office:value="379" calcext:value-type="float">
            <text:p>379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79.6806" calcext:value-type="float">
            <text:p>79.6806</text:p>
          </table:table-cell>
          <table:table-cell office:value-type="float" office:value="321" calcext:value-type="float">
            <text:p>321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6676" calcext:value-type="float">
            <text:p>79.6676</text:p>
          </table:table-cell>
          <table:table-cell office:value-type="float" office:value="362" calcext:value-type="float">
            <text:p>362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79.6601" calcext:value-type="float">
            <text:p>79.6601</text:p>
          </table:table-cell>
          <table:table-cell office:value-type="float" office:value="318" calcext:value-type="float">
            <text:p>318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9.5977" calcext:value-type="float">
            <text:p>79.5977</text:p>
          </table:table-cell>
          <table:table-cell office:value-type="float" office:value="363" calcext:value-type="float">
            <text:p>363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79.5864" calcext:value-type="float">
            <text:p>79.5864</text:p>
          </table:table-cell>
          <table:table-cell office:value-type="float" office:value="312" calcext:value-type="float">
            <text:p>312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5477" calcext:value-type="float">
            <text:p>79.5477</text:p>
          </table:table-cell>
          <table:table-cell office:value-type="float" office:value="374" calcext:value-type="float">
            <text:p>374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5354" calcext:value-type="float">
            <text:p>79.5354</text:p>
          </table:table-cell>
          <table:table-cell office:value-type="float" office:value="406" calcext:value-type="float">
            <text:p>406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4679" calcext:value-type="float">
            <text:p>79.4679</text:p>
          </table:table-cell>
          <table:table-cell office:value-type="float" office:value="366" calcext:value-type="float">
            <text:p>366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4242" calcext:value-type="float">
            <text:p>79.4242</text:p>
          </table:table-cell>
          <table:table-cell office:value-type="float" office:value="344" calcext:value-type="float">
            <text:p>344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79.3817" calcext:value-type="float">
            <text:p>79.3817</text:p>
          </table:table-cell>
          <table:table-cell office:value-type="float" office:value="295" calcext:value-type="float">
            <text:p>295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79.307" calcext:value-type="float">
            <text:p>79.307</text:p>
          </table:table-cell>
          <table:table-cell office:value-type="float" office:value="309" calcext:value-type="float">
            <text:p>309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2912" calcext:value-type="float">
            <text:p>79.2912</text:p>
          </table:table-cell>
          <table:table-cell office:value-type="float" office:value="346" calcext:value-type="float">
            <text:p>346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1429" calcext:value-type="float">
            <text:p>79.1429</text:p>
          </table:table-cell>
          <table:table-cell office:value-type="float" office:value="305" calcext:value-type="float">
            <text:p>305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9.1284" calcext:value-type="float">
            <text:p>79.1284</text:p>
          </table:table-cell>
          <table:table-cell office:value-type="float" office:value="233" calcext:value-type="float">
            <text:p>233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9.1161" calcext:value-type="float">
            <text:p>79.1161</text:p>
          </table:table-cell>
          <table:table-cell office:value-type="float" office:value="346" calcext:value-type="float">
            <text:p>346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019" calcext:value-type="float">
            <text:p>79.019</text:p>
          </table:table-cell>
          <table:table-cell office:value-type="float" office:value="297" calcext:value-type="float">
            <text:p>297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9.0129" calcext:value-type="float">
            <text:p>79.0129</text:p>
          </table:table-cell>
          <table:table-cell office:value-type="float" office:value="239" calcext:value-type="float">
            <text:p>239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0005" calcext:value-type="float">
            <text:p>79.0005</text:p>
          </table:table-cell>
          <table:table-cell office:value-type="float" office:value="292" calcext:value-type="float">
            <text:p>292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9759" calcext:value-type="float">
            <text:p>78.9759</text:p>
          </table:table-cell>
          <table:table-cell office:value-type="float" office:value="256" calcext:value-type="float">
            <text:p>256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9279" calcext:value-type="float">
            <text:p>78.9279</text:p>
          </table:table-cell>
          <table:table-cell office:value-type="float" office:value="244" calcext:value-type="float">
            <text:p>244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9241" calcext:value-type="float">
            <text:p>78.9241</text:p>
          </table:table-cell>
          <table:table-cell office:value-type="float" office:value="262" calcext:value-type="float">
            <text:p>262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8997" calcext:value-type="float">
            <text:p>78.8997</text:p>
          </table:table-cell>
          <table:table-cell office:value-type="float" office:value="243" calcext:value-type="float">
            <text:p>243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32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8509" calcext:value-type="float">
            <text:p>78.8509</text:p>
          </table:table-cell>
          <table:table-cell office:value-type="float" office:value="274" calcext:value-type="float">
            <text:p>274</text:p>
          </table:table-cell>
          <table:table-cell office:value-type="float" office:value="1311" calcext:value-type="float">
            <text:p>1311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VCB2001.fa</text:p>
          </table:table-cell>
          <table:table-cell office:value-type="float" office:value="94.4539" calcext:value-type="float">
            <text:p>94.4539</text:p>
          </table:table-cell>
          <table:table-cell office:value-type="float" office:value="638" calcext:value-type="float">
            <text:p>638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FCS006.fa</text:p>
          </table:table-cell>
          <table:table-cell office:value-type="float" office:value="94.357" calcext:value-type="float">
            <text:p>94.357</text:p>
          </table:table-cell>
          <table:table-cell office:value-type="float" office:value="637" calcext:value-type="float">
            <text:p>637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NC2007.fa</text:p>
          </table:table-cell>
          <table:table-cell office:value-type="float" office:value="94.294" calcext:value-type="float">
            <text:p>94.294</text:p>
          </table:table-cell>
          <table:table-cell office:value-type="float" office:value="631" calcext:value-type="float">
            <text:p>631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XPD2006.fa</text:p>
          </table:table-cell>
          <table:table-cell office:value-type="float" office:value="86.1105" calcext:value-type="float">
            <text:p>86.1105</text:p>
          </table:table-cell>
          <table:table-cell office:value-type="float" office:value="591" calcext:value-type="float">
            <text:p>591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AE2032.fa</text:p>
          </table:table-cell>
          <table:table-cell office:value-type="float" office:value="81.014" calcext:value-type="float">
            <text:p>81.014</text:p>
          </table:table-cell>
          <table:table-cell office:value-type="float" office:value="404" calcext:value-type="float">
            <text:p>404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FCS014.fa</text:p>
          </table:table-cell>
          <table:table-cell office:value-type="float" office:value="80.6755" calcext:value-type="float">
            <text:p>80.6755</text:p>
          </table:table-cell>
          <table:table-cell office:value-type="float" office:value="376" calcext:value-type="float">
            <text:p>376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MC2021.fa</text:p>
          </table:table-cell>
          <table:table-cell office:value-type="float" office:value="79.9708" calcext:value-type="float">
            <text:p>79.9708</text:p>
          </table:table-cell>
          <table:table-cell office:value-type="float" office:value="304" calcext:value-type="float">
            <text:p>304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AE3009.fa</text:p>
          </table:table-cell>
          <table:table-cell office:value-type="float" office:value="79.6607" calcext:value-type="float">
            <text:p>79.6607</text:p>
          </table:table-cell>
          <table:table-cell office:value-type="float" office:value="268" calcext:value-type="float">
            <text:p>268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9.6001" calcext:value-type="float">
            <text:p>79.6001</text:p>
          </table:table-cell>
          <table:table-cell office:value-type="float" office:value="230" calcext:value-type="float">
            <text:p>230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proteoclasticus_P6B7.fa</text:p>
          </table:table-cell>
          <table:table-cell office:value-type="float" office:value="79.5501" calcext:value-type="float">
            <text:p>79.5501</text:p>
          </table:table-cell>
          <table:table-cell office:value-type="float" office:value="247" calcext:value-type="float">
            <text:p>247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9.3001" calcext:value-type="float">
            <text:p>79.3001</text:p>
          </table:table-cell>
          <table:table-cell office:value-type="float" office:value="247" calcext:value-type="float">
            <text:p>247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9.1451" calcext:value-type="float">
            <text:p>79.1451</text:p>
          </table:table-cell>
          <table:table-cell office:value-type="float" office:value="254" calcext:value-type="float">
            <text:p>254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9.1103" calcext:value-type="float">
            <text:p>79.1103</text:p>
          </table:table-cell>
          <table:table-cell office:value-type="float" office:value="214" calcext:value-type="float">
            <text:p>214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9.0637" calcext:value-type="float">
            <text:p>79.0637</text:p>
          </table:table-cell>
          <table:table-cell office:value-type="float" office:value="222" calcext:value-type="float">
            <text:p>222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9.0202" calcext:value-type="float">
            <text:p>79.0202</text:p>
          </table:table-cell>
          <table:table-cell office:value-type="float" office:value="226" calcext:value-type="float">
            <text:p>226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9.0161" calcext:value-type="float">
            <text:p>79.0161</text:p>
          </table:table-cell>
          <table:table-cell office:value-type="float" office:value="223" calcext:value-type="float">
            <text:p>223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9.016" calcext:value-type="float">
            <text:p>79.016</text:p>
          </table:table-cell>
          <table:table-cell office:value-type="float" office:value="190" calcext:value-type="float">
            <text:p>190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9.0047" calcext:value-type="float">
            <text:p>79.0047</text:p>
          </table:table-cell>
          <table:table-cell office:value-type="float" office:value="226" calcext:value-type="float">
            <text:p>226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8.8865" calcext:value-type="float">
            <text:p>78.8865</text:p>
          </table:table-cell>
          <table:table-cell office:value-type="float" office:value="227" calcext:value-type="float">
            <text:p>227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8.8221" calcext:value-type="float">
            <text:p>78.8221</text:p>
          </table:table-cell>
          <table:table-cell office:value-type="float" office:value="232" calcext:value-type="float">
            <text:p>232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8.8086" calcext:value-type="float">
            <text:p>78.8086</text:p>
          </table:table-cell>
          <table:table-cell office:value-type="float" office:value="228" calcext:value-type="float">
            <text:p>228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INlla21.fa</text:p>
          </table:table-cell>
          <table:table-cell office:value-type="float" office:value="78.5474" calcext:value-type="float">
            <text:p>78.5474</text:p>
          </table:table-cell>
          <table:table-cell office:value-type="float" office:value="210" calcext:value-type="float">
            <text:p>210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AE3006.fa</text:p>
          </table:table-cell>
          <table:table-cell office:value-type="float" office:value="78.4435" calcext:value-type="float">
            <text:p>78.4435</text:p>
          </table:table-cell>
          <table:table-cell office:value-type="float" office:value="150" calcext:value-type="float">
            <text:p>150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AE2005.fa</text:p>
          </table:table-cell>
          <table:table-cell office:value-type="float" office:value="78.4078" calcext:value-type="float">
            <text:p>78.4078</text:p>
          </table:table-cell>
          <table:table-cell office:value-type="float" office:value="175" calcext:value-type="float">
            <text:p>175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AE3003.fa</text:p>
          </table:table-cell>
          <table:table-cell office:value-type="float" office:value="78.3361" calcext:value-type="float">
            <text:p>78.3361</text:p>
          </table:table-cell>
          <table:table-cell office:value-type="float" office:value="178" calcext:value-type="float">
            <text:p>178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hungatei_XBD2006.fa</text:p>
          </table:table-cell>
          <table:table-cell office:value-type="float" office:value="78.3333" calcext:value-type="float">
            <text:p>78.3333</text:p>
          </table:table-cell>
          <table:table-cell office:value-type="float" office:value="175" calcext:value-type="float">
            <text:p>175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MB2005.fa</text:p>
          </table:table-cell>
          <table:table-cell office:value-type="float" office:value="78.3202" calcext:value-type="float">
            <text:p>78.3202</text:p>
          </table:table-cell>
          <table:table-cell office:value-type="float" office:value="149" calcext:value-type="float">
            <text:p>149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hungatei_NK4A153.fa</text:p>
          </table:table-cell>
          <table:table-cell office:value-type="float" office:value="78.2508" calcext:value-type="float">
            <text:p>78.2508</text:p>
          </table:table-cell>
          <table:table-cell office:value-type="float" office:value="175" calcext:value-type="float">
            <text:p>175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LB2008.fa</text:p>
          </table:table-cell>
          <table:table-cell office:value-type="float" office:value="78.2053" calcext:value-type="float">
            <text:p>78.2053</text:p>
          </table:table-cell>
          <table:table-cell office:value-type="float" office:value="183" calcext:value-type="float">
            <text:p>183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53.fa</text:p>
          </table:table-cell>
          <table:table-cell office:value-type="string" calcext:value-type="string">
            <text:p>/home/sara/Desktop/MAG_analysis/71/Butyrivibrio_sp_M55.fa</text:p>
          </table:table-cell>
          <table:table-cell office:value-type="float" office:value="78.1614" calcext:value-type="float">
            <text:p>78.1614</text:p>
          </table:table-cell>
          <table:table-cell office:value-type="float" office:value="181" calcext:value-type="float">
            <text:p>181</text:p>
          </table:table-cell>
          <table:table-cell office:value-type="float" office:value="730" calcext:value-type="float">
            <text:p>730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1.5514" calcext:value-type="float">
            <text:p>81.5514</text:p>
          </table:table-cell>
          <table:table-cell office:value-type="float" office:value="385" calcext:value-type="float">
            <text:p>385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0.9781" calcext:value-type="float">
            <text:p>80.9781</text:p>
          </table:table-cell>
          <table:table-cell office:value-type="float" office:value="407" calcext:value-type="float">
            <text:p>407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0.8605" calcext:value-type="float">
            <text:p>80.8605</text:p>
          </table:table-cell>
          <table:table-cell office:value-type="float" office:value="368" calcext:value-type="float">
            <text:p>368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8144" calcext:value-type="float">
            <text:p>80.8144</text:p>
          </table:table-cell>
          <table:table-cell office:value-type="float" office:value="357" calcext:value-type="float">
            <text:p>357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0.7611" calcext:value-type="float">
            <text:p>80.7611</text:p>
          </table:table-cell>
          <table:table-cell office:value-type="float" office:value="364" calcext:value-type="float">
            <text:p>364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0.7077" calcext:value-type="float">
            <text:p>80.7077</text:p>
          </table:table-cell>
          <table:table-cell office:value-type="float" office:value="363" calcext:value-type="float">
            <text:p>363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6837" calcext:value-type="float">
            <text:p>80.6837</text:p>
          </table:table-cell>
          <table:table-cell office:value-type="float" office:value="359" calcext:value-type="float">
            <text:p>359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5928" calcext:value-type="float">
            <text:p>80.5928</text:p>
          </table:table-cell>
          <table:table-cell office:value-type="float" office:value="375" calcext:value-type="float">
            <text:p>375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2611" calcext:value-type="float">
            <text:p>80.2611</text:p>
          </table:table-cell>
          <table:table-cell office:value-type="float" office:value="381" calcext:value-type="float">
            <text:p>381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79.4469" calcext:value-type="float">
            <text:p>79.4469</text:p>
          </table:table-cell>
          <table:table-cell office:value-type="float" office:value="270" calcext:value-type="float">
            <text:p>270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79.3691" calcext:value-type="float">
            <text:p>79.3691</text:p>
          </table:table-cell>
          <table:table-cell office:value-type="float" office:value="294" calcext:value-type="float">
            <text:p>294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79.3558" calcext:value-type="float">
            <text:p>79.3558</text:p>
          </table:table-cell>
          <table:table-cell office:value-type="float" office:value="290" calcext:value-type="float">
            <text:p>290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79.3364" calcext:value-type="float">
            <text:p>79.3364</text:p>
          </table:table-cell>
          <table:table-cell office:value-type="float" office:value="289" calcext:value-type="float">
            <text:p>289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79.2741" calcext:value-type="float">
            <text:p>79.2741</text:p>
          </table:table-cell>
          <table:table-cell office:value-type="float" office:value="285" calcext:value-type="float">
            <text:p>285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79.2704" calcext:value-type="float">
            <text:p>79.2704</text:p>
          </table:table-cell>
          <table:table-cell office:value-type="float" office:value="279" calcext:value-type="float">
            <text:p>279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79.2702" calcext:value-type="float">
            <text:p>79.2702</text:p>
          </table:table-cell>
          <table:table-cell office:value-type="float" office:value="293" calcext:value-type="float">
            <text:p>293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79.1903" calcext:value-type="float">
            <text:p>79.1903</text:p>
          </table:table-cell>
          <table:table-cell office:value-type="float" office:value="296" calcext:value-type="float">
            <text:p>296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9294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79.1111" calcext:value-type="float">
            <text:p>79.1111</text:p>
          </table:table-cell>
          <table:table-cell office:value-type="float" office:value="315" calcext:value-type="float">
            <text:p>315</text:p>
          </table:table-cell>
          <table:table-cell office:value-type="float" office:value="954" calcext:value-type="float">
            <text:p>954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90.056" calcext:value-type="float">
            <text:p>90.056</text:p>
          </table:table-cell>
          <table:table-cell office:value-type="float" office:value="660" calcext:value-type="float">
            <text:p>660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89.988" calcext:value-type="float">
            <text:p>89.988</text:p>
          </table:table-cell>
          <table:table-cell office:value-type="float" office:value="658" calcext:value-type="float">
            <text:p>658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89.5977" calcext:value-type="float">
            <text:p>89.5977</text:p>
          </table:table-cell>
          <table:table-cell office:value-type="float" office:value="640" calcext:value-type="float">
            <text:p>640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1.2308" calcext:value-type="float">
            <text:p>81.2308</text:p>
          </table:table-cell>
          <table:table-cell office:value-type="float" office:value="357" calcext:value-type="float">
            <text:p>357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1.0844" calcext:value-type="float">
            <text:p>81.0844</text:p>
          </table:table-cell>
          <table:table-cell office:value-type="float" office:value="368" calcext:value-type="float">
            <text:p>368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1.0474" calcext:value-type="float">
            <text:p>81.0474</text:p>
          </table:table-cell>
          <table:table-cell office:value-type="float" office:value="347" calcext:value-type="float">
            <text:p>347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0.9777" calcext:value-type="float">
            <text:p>80.9777</text:p>
          </table:table-cell>
          <table:table-cell office:value-type="float" office:value="352" calcext:value-type="float">
            <text:p>352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0.8086" calcext:value-type="float">
            <text:p>80.8086</text:p>
          </table:table-cell>
          <table:table-cell office:value-type="float" office:value="342" calcext:value-type="float">
            <text:p>342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7216" calcext:value-type="float">
            <text:p>80.7216</text:p>
          </table:table-cell>
          <table:table-cell office:value-type="float" office:value="348" calcext:value-type="float">
            <text:p>348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7105" calcext:value-type="float">
            <text:p>80.7105</text:p>
          </table:table-cell>
          <table:table-cell office:value-type="float" office:value="342" calcext:value-type="float">
            <text:p>342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6972" calcext:value-type="float">
            <text:p>80.6972</text:p>
          </table:table-cell>
          <table:table-cell office:value-type="float" office:value="301" calcext:value-type="float">
            <text:p>301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0.6886" calcext:value-type="float">
            <text:p>80.6886</text:p>
          </table:table-cell>
          <table:table-cell office:value-type="float" office:value="330" calcext:value-type="float">
            <text:p>330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6726" calcext:value-type="float">
            <text:p>80.6726</text:p>
          </table:table-cell>
          <table:table-cell office:value-type="float" office:value="339" calcext:value-type="float">
            <text:p>339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0.6071" calcext:value-type="float">
            <text:p>80.6071</text:p>
          </table:table-cell>
          <table:table-cell office:value-type="float" office:value="312" calcext:value-type="float">
            <text:p>312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0.5795" calcext:value-type="float">
            <text:p>80.5795</text:p>
          </table:table-cell>
          <table:table-cell office:value-type="float" office:value="319" calcext:value-type="float">
            <text:p>319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0.5696" calcext:value-type="float">
            <text:p>80.5696</text:p>
          </table:table-cell>
          <table:table-cell office:value-type="float" office:value="346" calcext:value-type="float">
            <text:p>346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4996" calcext:value-type="float">
            <text:p>80.4996</text:p>
          </table:table-cell>
          <table:table-cell office:value-type="float" office:value="353" calcext:value-type="float">
            <text:p>353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119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80.3244" calcext:value-type="float">
            <text:p>80.3244</text:p>
          </table:table-cell>
          <table:table-cell office:value-type="float" office:value="327" calcext:value-type="float">
            <text:p>327</text:p>
          </table:table-cell>
          <table:table-cell office:value-type="float" office:value="1301" calcext:value-type="float">
            <text:p>1301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AR14.fa</text:p>
          </table:table-cell>
          <table:table-cell office:value-type="float" office:value="90.5449" calcext:value-type="float">
            <text:p>90.5449</text:p>
          </table:table-cell>
          <table:table-cell office:value-type="float" office:value="622" calcext:value-type="float">
            <text:p>622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NOR37.fa</text:p>
          </table:table-cell>
          <table:table-cell office:value-type="float" office:value="90.3221" calcext:value-type="float">
            <text:p>90.3221</text:p>
          </table:table-cell>
          <table:table-cell office:value-type="float" office:value="607" calcext:value-type="float">
            <text:p>607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xylanivorans_MZ8_MNG.fa</text:p>
          </table:table-cell>
          <table:table-cell office:value-type="float" office:value="90.3091" calcext:value-type="float">
            <text:p>90.3091</text:p>
          </table:table-cell>
          <table:table-cell office:value-type="float" office:value="606" calcext:value-type="float">
            <text:p>606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ruminis_CF1b.fa</text:p>
          </table:table-cell>
          <table:table-cell office:value-type="float" office:value="80.7269" calcext:value-type="float">
            <text:p>80.7269</text:p>
          </table:table-cell>
          <table:table-cell office:value-type="float" office:value="341" calcext:value-type="float">
            <text:p>341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xylanivorans_Bu21_DSM10317.fa</text:p>
          </table:table-cell>
          <table:table-cell office:value-type="float" office:value="80.6812" calcext:value-type="float">
            <text:p>80.6812</text:p>
          </table:table-cell>
          <table:table-cell office:value-type="float" office:value="338" calcext:value-type="float">
            <text:p>338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xylanivorans_MZ5_DSM_14809.fa</text:p>
          </table:table-cell>
          <table:table-cell office:value-type="float" office:value="80.6788" calcext:value-type="float">
            <text:p>80.6788</text:p>
          </table:table-cell>
          <table:table-cell office:value-type="float" office:value="321" calcext:value-type="float">
            <text:p>321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49.fa</text:p>
          </table:table-cell>
          <table:table-cell office:value-type="float" office:value="80.6663" calcext:value-type="float">
            <text:p>80.6663</text:p>
          </table:table-cell>
          <table:table-cell office:value-type="float" office:value="316" calcext:value-type="float">
            <text:p>316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YE44.fa</text:p>
          </table:table-cell>
          <table:table-cell office:value-type="float" office:value="80.4266" calcext:value-type="float">
            <text:p>80.4266</text:p>
          </table:table-cell>
          <table:table-cell office:value-type="float" office:value="316" calcext:value-type="float">
            <text:p>316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ruminis_HUN009.fa</text:p>
          </table:table-cell>
          <table:table-cell office:value-type="float" office:value="80.2442" calcext:value-type="float">
            <text:p>80.2442</text:p>
          </table:table-cell>
          <table:table-cell office:value-type="float" office:value="316" calcext:value-type="float">
            <text:p>316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p_OR37.fa</text:p>
          </table:table-cell>
          <table:table-cell office:value-type="float" office:value="80.236" calcext:value-type="float">
            <text:p>80.236</text:p>
          </table:table-cell>
          <table:table-cell office:value-type="float" office:value="289" calcext:value-type="float">
            <text:p>289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C4.fa</text:p>
          </table:table-cell>
          <table:table-cell office:value-type="float" office:value="80.2269" calcext:value-type="float">
            <text:p>80.2269</text:p>
          </table:table-cell>
          <table:table-cell office:value-type="float" office:value="319" calcext:value-type="float">
            <text:p>319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p_JW11.fa</text:p>
          </table:table-cell>
          <table:table-cell office:value-type="float" office:value="80.2232" calcext:value-type="float">
            <text:p>80.2232</text:p>
          </table:table-cell>
          <table:table-cell office:value-type="float" office:value="315" calcext:value-type="float">
            <text:p>315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LB2011.fa</text:p>
          </table:table-cell>
          <table:table-cell office:value-type="float" office:value="80.2151" calcext:value-type="float">
            <text:p>80.2151</text:p>
          </table:table-cell>
          <table:table-cell office:value-type="float" office:value="318" calcext:value-type="float">
            <text:p>318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ruminis_A12_1_DSM9787.fa</text:p>
          </table:table-cell>
          <table:table-cell office:value-type="float" office:value="80.175" calcext:value-type="float">
            <text:p>80.175</text:p>
          </table:table-cell>
          <table:table-cell office:value-type="float" office:value="320" calcext:value-type="float">
            <text:p>320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ruminis_AD2017.fa</text:p>
          </table:table-cell>
          <table:table-cell office:value-type="float" office:value="80.1194" calcext:value-type="float">
            <text:p>80.1194</text:p>
          </table:table-cell>
          <table:table-cell office:value-type="float" office:value="304" calcext:value-type="float">
            <text:p>304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MD2005.fa</text:p>
          </table:table-cell>
          <table:table-cell office:value-type="float" office:value="80.0843" calcext:value-type="float">
            <text:p>80.0843</text:p>
          </table:table-cell>
          <table:table-cell office:value-type="float" office:value="294" calcext:value-type="float">
            <text:p>294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ruminis_ACV_9.fa</text:p>
          </table:table-cell>
          <table:table-cell office:value-type="float" office:value="80.0368" calcext:value-type="float">
            <text:p>80.0368</text:p>
          </table:table-cell>
          <table:table-cell office:value-type="float" office:value="326" calcext:value-type="float">
            <text:p>326</text:p>
          </table:table-cell>
          <table:table-cell office:value-type="float" office:value="688" calcext:value-type="float">
            <text:p>688</text:p>
          </table:table-cell>
        </table:table-row>
        <table:table-row table:style-name="ro1">
          <table:table-cell office:value-type="string" calcext:value-type="string">
            <text:p>/home/sara/Desktop/MAG_analysis/3/Mash_family_matches/RGIG10253.fa</text:p>
          </table:table-cell>
          <table:table-cell office:value-type="string" calcext:value-type="string">
            <text:p>/home/sara/Desktop/MAG_analysis/71/Pseudobutyrivibrio_sp_ACV_2.fa</text:p>
          </table:table-cell>
          <table:table-cell office:value-type="float" office:value="79.9677" calcext:value-type="float">
            <text:p>79.9677</text:p>
          </table:table-cell>
          <table:table-cell office:value-type="float" office:value="296" calcext:value-type="float">
            <text:p>296</text:p>
          </table:table-cell>
          <table:table-cell office:value-type="float" office:value="688" calcext:value-type="float">
            <text:p>688</text:p>
          </table:table-cell>
        </table:table-row>
      </table:table>
      <table:table table:name="Dataset4" table:style-name="ta1">
        <table:table-column table:style-name="co13" table:default-cell-style-name="Default"/>
        <table:table-column table:style-name="co14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ND3005.fa</text:p>
          </table:table-cell>
          <table:table-cell office:value-type="float" office:value="97.9" calcext:value-type="float">
            <text:p>97.9</text:p>
          </table:table-cell>
          <table:table-cell office:value-type="float" office:value="610" calcext:value-type="float">
            <text:p>610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sp_TB.fa</text:p>
          </table:table-cell>
          <table:table-cell office:value-type="float" office:value="97.8789" calcext:value-type="float">
            <text:p>97.8789</text:p>
          </table:table-cell>
          <table:table-cell office:value-type="float" office:value="608" calcext:value-type="float">
            <text:p>608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FE2007.fa</text:p>
          </table:table-cell>
          <table:table-cell office:value-type="float" office:value="97.8288" calcext:value-type="float">
            <text:p>97.8288</text:p>
          </table:table-cell>
          <table:table-cell office:value-type="float" office:value="605" calcext:value-type="float">
            <text:p>605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YRB2005.fa</text:p>
          </table:table-cell>
          <table:table-cell office:value-type="float" office:value="97.5672" calcext:value-type="float">
            <text:p>97.5672</text:p>
          </table:table-cell>
          <table:table-cell office:value-type="float" office:value="635" calcext:value-type="float">
            <text:p>635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WTE3004.fa</text:p>
          </table:table-cell>
          <table:table-cell office:value-type="float" office:value="97.53" calcext:value-type="float">
            <text:p>97.53</text:p>
          </table:table-cell>
          <table:table-cell office:value-type="float" office:value="630" calcext:value-type="float">
            <text:p>630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AB2020.fa</text:p>
          </table:table-cell>
          <table:table-cell office:value-type="float" office:value="97.4719" calcext:value-type="float">
            <text:p>97.4719</text:p>
          </table:table-cell>
          <table:table-cell office:value-type="float" office:value="611" calcext:value-type="float">
            <text:p>611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MD2001.fa</text:p>
          </table:table-cell>
          <table:table-cell office:value-type="float" office:value="97.3321" calcext:value-type="float">
            <text:p>97.3321</text:p>
          </table:table-cell>
          <table:table-cell office:value-type="float" office:value="626" calcext:value-type="float">
            <text:p>626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AR40.fa</text:p>
          </table:table-cell>
          <table:table-cell office:value-type="float" office:value="97.3196" calcext:value-type="float">
            <text:p>97.3196</text:p>
          </table:table-cell>
          <table:table-cell office:value-type="float" office:value="634" calcext:value-type="float">
            <text:p>634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18.fa</text:p>
          </table:table-cell>
          <table:table-cell office:value-type="string" calcext:value-type="string">
            <text:p>/home/sara/Desktop/MAG_analysis/71/Butyrivibrio_fibrisolvens_D1_DSM_3071.fa</text:p>
          </table:table-cell>
          <table:table-cell office:value-type="float" office:value="84.5503" calcext:value-type="float">
            <text:p>84.5503</text:p>
          </table:table-cell>
          <table:table-cell office:value-type="float" office:value="501" calcext:value-type="float">
            <text:p>501</text:p>
          </table:table-cell>
          <table:table-cell office:value-type="float" office:value="673" calcext:value-type="float">
            <text:p>673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sp_AE2015.fa</text:p>
          </table:table-cell>
          <table:table-cell office:value-type="float" office:value="78.3652" calcext:value-type="float">
            <text:p>78.3652</text:p>
          </table:table-cell>
          <table:table-cell office:value-type="float" office:value="162" calcext:value-type="float">
            <text:p>162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sp_Su6.fa</text:p>
          </table:table-cell>
          <table:table-cell office:value-type="float" office:value="78.3241" calcext:value-type="float">
            <text:p>78.3241</text:p>
          </table:table-cell>
          <table:table-cell office:value-type="float" office:value="171" calcext:value-type="float">
            <text:p>171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sp_XBB1001.fa</text:p>
          </table:table-cell>
          <table:table-cell office:value-type="float" office:value="78.1452" calcext:value-type="float">
            <text:p>78.1452</text:p>
          </table:table-cell>
          <table:table-cell office:value-type="float" office:value="166" calcext:value-type="float">
            <text:p>166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proteoclasticus_P18.fa</text:p>
          </table:table-cell>
          <table:table-cell office:value-type="float" office:value="77.8872" calcext:value-type="float">
            <text:p>77.8872</text:p>
          </table:table-cell>
          <table:table-cell office:value-type="float" office:value="169" calcext:value-type="float">
            <text:p>169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sp_YAB3001.fa</text:p>
          </table:table-cell>
          <table:table-cell office:value-type="float" office:value="77.885" calcext:value-type="float">
            <text:p>77.885</text:p>
          </table:table-cell>
          <table:table-cell office:value-type="float" office:value="153" calcext:value-type="float">
            <text:p>153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sp_INlla14.fa</text:p>
          </table:table-cell>
          <table:table-cell office:value-type="float" office:value="77.8675" calcext:value-type="float">
            <text:p>77.8675</text:p>
          </table:table-cell>
          <table:table-cell office:value-type="float" office:value="170" calcext:value-type="float">
            <text:p>170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proteoclasticus_B316_DSM_14932.fa</text:p>
          </table:table-cell>
          <table:table-cell office:value-type="float" office:value="77.854" calcext:value-type="float">
            <text:p>77.854</text:p>
          </table:table-cell>
          <table:table-cell office:value-type="float" office:value="170" calcext:value-type="float">
            <text:p>170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hungatei_JK_615_DSM_14810.fa</text:p>
          </table:table-cell>
          <table:table-cell office:value-type="float" office:value="77.8285" calcext:value-type="float">
            <text:p>77.8285</text:p>
          </table:table-cell>
          <table:table-cell office:value-type="float" office:value="159" calcext:value-type="float">
            <text:p>159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hungatei_MB2003.fa</text:p>
          </table:table-cell>
          <table:table-cell office:value-type="float" office:value="77.7822" calcext:value-type="float">
            <text:p>77.7822</text:p>
          </table:table-cell>
          <table:table-cell office:value-type="float" office:value="163" calcext:value-type="float">
            <text:p>163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sp_VCB2006.fa</text:p>
          </table:table-cell>
          <table:table-cell office:value-type="float" office:value="77.7775" calcext:value-type="float">
            <text:p>77.7775</text:p>
          </table:table-cell>
          <table:table-cell office:value-type="float" office:value="177" calcext:value-type="float">
            <text:p>177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sp_INlla18.fa</text:p>
          </table:table-cell>
          <table:table-cell office:value-type="float" office:value="77.6964" calcext:value-type="float">
            <text:p>77.6964</text:p>
          </table:table-cell>
          <table:table-cell office:value-type="float" office:value="167" calcext:value-type="float">
            <text:p>167</text:p>
          </table:table-cell>
          <table:table-cell office:value-type="float" office:value="746" calcext:value-type="float">
            <text:p>746</text:p>
          </table:table-cell>
        </table:table-row>
        <table:table-row table:style-name="ro1">
          <table:table-cell office:value-type="string" calcext:value-type="string">
            <text:p>/home/sara/Desktop/MAG_analysis/4/Mash_matches/557N_min2k_bin.1438.fa</text:p>
          </table:table-cell>
          <table:table-cell office:value-type="string" calcext:value-type="string">
            <text:p>/home/sara/Desktop/MAG_analysis/71/Butyrivibrio_proteoclasticus_FD2007.fa</text:p>
          </table:table-cell>
          <table:table-cell office:value-type="float" office:value="77.6925" calcext:value-type="float">
            <text:p>77.6925</text:p>
          </table:table-cell>
          <table:table-cell office:value-type="float" office:value="169" calcext:value-type="float">
            <text:p>169</text:p>
          </table:table-cell>
          <table:table-cell office:value-type="float" office:value="746" calcext:value-type="float">
            <text:p>746</text:p>
          </table:table-cell>
        </table:table-row>
      </table:table>
      <table:table table:name="Dataset5" table:style-name="ta1">
        <table:table-column table:style-name="co15" table:default-cell-style-name="Default"/>
        <table:table-column table:style-name="co1" table:number-columns-repeated="4" table:default-cell-style-name="Default"/>
        <table:table-row table:style-name="ro1">
          <table:table-cell office:value-type="string" calcext:value-type="string">
            <text:p>/home/sara/Desktop/MAG_analysis/5/Mash_matches/RUG226.fa</text:p>
          </table:table-cell>
          <table:table-cell office:value-type="string" calcext:value-type="string">
            <text:p>/home/sara/Desktop/MAG_analysis/71/Butyrivibrio_sp_NC3005.fa</text:p>
          </table:table-cell>
          <table:table-cell office:value-type="float" office:value="99.4339" calcext:value-type="float">
            <text:p>99.4339</text:p>
          </table:table-cell>
          <table:table-cell office:value-type="float" office:value="782" calcext:value-type="float">
            <text:p>782</text:p>
          </table:table-cell>
          <table:table-cell office:value-type="float" office:value="987" calcext:value-type="float">
            <text:p>987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GB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Noto Sans CJK SC" style:font-family-asian="'Noto Sans CJK SC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6-0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6-09T19:22:00.632653105</meta:creation-date>
    <dc:date>2022-06-09T19:26:43.264190395</dc:date>
    <meta:editing-duration>PT4M41S</meta:editing-duration>
    <meta:editing-cycles>3</meta:editing-cycles>
    <meta:generator>LibreOffice/6.0.7.3$Linux_X86_64 LibreOffice_project/00m0$Build-3</meta:generator>
    <meta:document-statistic meta:table-count="6" meta:cell-count="6774" meta:object-count="0"/>
  </office:meta>
</office:document-meta>
</file>